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00000096F0000054F32EA51F0.jpg" manifest:media-type="image/jpeg"/>
  <manifest:file-entry manifest:full-path="Pictures/10000000000007800000043898DD3A72.jpg" manifest:media-type="image/jpeg"/>
  <manifest:file-entry manifest:full-path="Pictures/100000000000017700000288719A5DBA.jpg" manifest:media-type="image/jpeg"/>
  <manifest:file-entry manifest:full-path="Pictures/100000000000078000000438A3132CD1.jpg" manifest:media-type="image/jpeg"/>
  <manifest:file-entry manifest:full-path="Pictures/10000000000002670000015979FA617F.jpg" manifest:media-type="image/jpeg"/>
  <manifest:file-entry manifest:full-path="Pictures/1000000100000780000004B055443760.png" manifest:media-type="image/png"/>
  <manifest:file-entry manifest:full-path="Pictures/1000000100000780000004B02C2959AA.png" manifest:media-type="image/png"/>
  <manifest:file-entry manifest:full-path="Pictures/100000000000020700000123289DD20A.jpg" manifest:media-type="image/jpe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Nimbus Sans" svg:font-family="'Nimbus Sans'" style:font-family-generic="swiss"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style:font-face style:name="OpenSymbol" svg:font-family="OpenSymbol" style:font-charset="x-symbol"/>
  </office:font-face-decls>
  <office:automatic-styles>
    <style:style style:name="Table1" style:family="table">
      <style:table-properties style:width="8.059in" table:align="left" style:may-break-between-rows="true" table:border-model="collapsing"/>
    </style:style>
    <style:style style:name="Table1.A" style:family="table-column">
      <style:table-column-properties style:column-width="1.6243in"/>
    </style:style>
    <style:style style:name="Table1.B" style:family="table-column">
      <style:table-column-properties style:column-width="6.4347in"/>
    </style:style>
    <style:style style:name="Table1.1" style:family="table-row">
      <style:table-row-properties fo:keep-together="auto"/>
    </style:style>
    <style:style style:name="Table1.A1" style:family="table-cell">
      <style:table-cell-properties fo:background-color="transparent" fo:padding="0.0382in" fo:border-left="0.5pt solid #000000" fo:border-right="none" fo:border-top="0.5pt solid #000000" fo:border-bottom="0.5pt solid #000000" style:writing-mode="page">
        <style:background-image/>
      </style:table-cell-properties>
    </style:style>
    <style:style style:name="Table1.B1" style:family="table-cell">
      <style:table-cell-properties fo:background-color="transparent" fo:padding="0.0382in" fo:border="0.5pt solid #000000" style:writing-mode="page">
        <style:background-image/>
      </style:table-cell-properties>
    </style:style>
    <style:style style:name="Table1.A2" style:family="table-cell">
      <style:table-cell-properties fo:background-color="transparent" fo:padding="0.0382in" fo:border-left="0.5pt solid #000000" fo:border-right="none" fo:border-top="none" fo:border-bottom="0.5pt solid #000000" style:writing-mode="page">
        <style:background-image/>
      </style:table-cell-properties>
    </style:style>
    <style:style style:name="Table1.B2" style:family="table-cell">
      <style:table-cell-properties fo:background-color="transparent" fo:padding="0.0382in" fo:border-left="0.5pt solid #000000" fo:border-right="0.5pt solid #000000" fo:border-top="none" fo:border-bottom="0.5pt solid #000000" style:writing-mode="page">
        <style:background-image/>
      </style:table-cell-properties>
    </style:style>
    <style:style style:name="P1" style:family="paragraph" style:parent-style-name="Standard">
      <style:paragraph-properties fo:text-align="center" style:justify-single-word="false"/>
      <style:text-properties fo:color="#ff8000" loext:opacity="100%" fo:font-size="66pt" style:text-underline-style="solid" style:text-underline-width="auto" style:text-underline-color="font-color" fo:font-weight="bold" officeooo:rsid="00707b6e" officeooo:paragraph-rsid="000cacc1" style:font-size-asian="66pt" style:font-weight-asian="bold" style:font-size-complex="66pt" style:font-weight-complex="bold"/>
    </style:style>
    <style:style style:name="P2" style:family="paragraph" style:parent-style-name="Standard">
      <style:paragraph-properties fo:text-align="center" style:justify-single-word="false"/>
      <style:text-properties fo:color="#ff8000" loext:opacity="100%" fo:font-size="25pt" style:text-underline-style="solid" style:text-underline-width="auto" style:text-underline-color="font-color" officeooo:rsid="01c50a3c" officeooo:paragraph-rsid="000cacc1" style:font-size-asian="25pt" style:font-size-complex="25pt"/>
    </style:style>
    <style:style style:name="P3" style:family="paragraph" style:parent-style-name="Standard">
      <style:paragraph-properties fo:text-align="center" style:justify-single-word="false"/>
      <style:text-properties fo:color="#ff8000" loext:opacity="100%" fo:font-size="25pt" style:text-underline-style="solid" style:text-underline-width="auto" style:text-underline-color="font-color" officeooo:rsid="001b494f" officeooo:paragraph-rsid="000cacc1" style:font-size-asian="25pt" style:font-size-complex="25pt"/>
    </style:style>
    <style:style style:name="P4" style:family="paragraph" style:parent-style-name="Standard">
      <style:text-properties fo:color="#ff8000" loext:opacity="100%" fo:font-size="4pt" officeooo:rsid="00240e69" officeooo:paragraph-rsid="000cacc1" style:font-size-asian="3.5pt" style:font-size-complex="4pt"/>
    </style:style>
    <style:style style:name="P5" style:family="paragraph" style:parent-style-name="Standard">
      <style:paragraph-properties fo:text-align="center" style:justify-single-word="false"/>
      <style:text-properties fo:color="#ff8000" loext:opacity="100%" fo:font-size="17.7999992370605pt" officeooo:paragraph-rsid="000cacc1" style:font-size-asian="17.7999992370605pt" style:font-size-complex="17.7999992370605pt"/>
    </style:style>
    <style:style style:name="P6" style:family="paragraph" style:parent-style-name="Standard">
      <style:paragraph-properties fo:text-align="center" style:justify-single-word="false"/>
      <style:text-properties fo:color="#ff8000" loext:opacity="100%" fo:font-size="17.7999992370605pt" officeooo:rsid="001b494f" officeooo:paragraph-rsid="000cacc1" style:font-size-asian="17.7999992370605pt" style:font-size-complex="17.7999992370605pt"/>
    </style:style>
    <style:style style:name="P7" style:family="paragraph" style:parent-style-name="Standard">
      <style:paragraph-properties fo:text-align="start" style:justify-single-word="false"/>
      <style:text-properties fo:font-size="4pt" fo:language="grc" fo:country="GR" fo:font-style="normal" officeooo:rsid="036c99b3" officeooo:paragraph-rsid="000cacc1" style:font-size-asian="3.5pt" style:font-style-asian="normal" style:font-size-complex="4pt" style:font-style-complex="normal"/>
    </style:style>
    <style:style style:name="P8" style:family="paragraph" style:parent-style-name="Standard">
      <style:paragraph-properties fo:text-align="center" style:justify-single-word="false"/>
      <style:text-properties fo:font-size="6.40000009536743pt" officeooo:rsid="009ed620" officeooo:paragraph-rsid="000cacc1" style:font-size-asian="6.40000009536743pt" style:font-size-complex="6.40000009536743pt"/>
    </style:style>
    <style:style style:name="P9" style:family="paragraph" style:parent-style-name="Standard">
      <style:paragraph-properties fo:text-align="center" style:justify-single-word="false"/>
      <style:text-properties fo:color="#000000" loext:opacity="100%" fo:font-size="6.40000009536743pt" style:text-underline-style="solid" style:text-underline-width="auto" style:text-underline-color="font-color" officeooo:rsid="009ed620" officeooo:paragraph-rsid="000cacc1" style:font-size-asian="6.40000009536743pt" style:font-size-complex="6.40000009536743pt"/>
    </style:style>
    <style:style style:name="P10" style:family="paragraph" style:parent-style-name="Standard" style:list-style-name="L1">
      <style:paragraph-properties fo:text-align="start" style:justify-single-word="false"/>
      <style:text-properties fo:color="#000000" loext:opacity="100%" fo:font-size="6.40000009536743pt" officeooo:rsid="009ed620" officeooo:paragraph-rsid="000cacc1" style:font-size-asian="6.40000009536743pt" style:font-size-complex="6.40000009536743pt"/>
    </style:style>
    <style:style style:name="P11" style:family="paragraph" style:parent-style-name="Standard">
      <style:paragraph-properties fo:text-align="start" style:justify-single-word="false"/>
      <style:text-properties fo:color="#000000" loext:opacity="100%" fo:font-size="6.40000009536743pt" officeooo:rsid="009ed620" officeooo:paragraph-rsid="000cacc1" style:font-size-asian="6.40000009536743pt" style:font-size-complex="6.40000009536743pt"/>
    </style:style>
    <style:style style:name="P12" style:family="paragraph" style:parent-style-name="Standard">
      <style:paragraph-properties fo:text-align="start" style:justify-single-word="false"/>
      <style:text-properties fo:color="#000000" loext:opacity="100%" fo:font-size="6.40000009536743pt" fo:language="fr" fo:country="FR" fo:font-style="italic" officeooo:rsid="009ed620" officeooo:paragraph-rsid="000cacc1" style:font-size-asian="6.40000009536743pt" style:font-style-asian="italic" style:font-size-complex="6.40000009536743pt" style:font-style-complex="italic"/>
    </style:style>
    <style:style style:name="P13" style:family="paragraph" style:parent-style-name="Standard">
      <style:paragraph-properties fo:text-align="start" style:justify-single-word="false"/>
      <style:text-properties fo:color="#000000" loext:opacity="100%" fo:font-size="6.40000009536743pt" fo:language="fr" fo:country="FR" fo:font-style="italic" officeooo:rsid="0d3fafc1" officeooo:paragraph-rsid="0d3fafc1" style:font-size-asian="6.40000009536743pt" style:font-style-asian="italic" style:font-size-complex="6.40000009536743pt" style:font-style-complex="italic"/>
    </style:style>
    <style:style style:name="P14" style:family="paragraph" style:parent-style-name="Standard">
      <style:paragraph-properties fo:text-align="start" style:justify-single-word="false"/>
      <style:text-properties fo:color="#000000" loext:opacity="100%" fo:font-size="6.40000009536743pt" officeooo:rsid="009ed620" officeooo:paragraph-rsid="10c13edf" style:font-size-asian="6.40000009536743pt" style:font-size-complex="6.40000009536743pt"/>
    </style:style>
    <style:style style:name="P15" style:family="paragraph" style:parent-style-name="Standard">
      <style:text-properties fo:color="#000000" loext:opacity="100%" fo:font-size="3pt" style:text-underline-style="none" officeooo:rsid="009ed620" officeooo:paragraph-rsid="000cacc1" style:font-size-asian="2.59999990463257pt" style:font-size-complex="3pt"/>
    </style:style>
    <style:style style:name="P16" style:family="paragraph" style:parent-style-name="Standard">
      <style:text-properties fo:color="#000000" loext:opacity="100%" fo:font-size="6.40000009536743pt" officeooo:rsid="009ed620" officeooo:paragraph-rsid="000cacc1" style:font-size-asian="6.40000009536743pt" style:font-size-complex="6.40000009536743pt"/>
    </style:style>
    <style:style style:name="P17" style:family="paragraph" style:parent-style-name="Standard">
      <style:text-properties fo:font-size="3pt" officeooo:rsid="009ed620" officeooo:paragraph-rsid="000cacc1" style:font-size-asian="2.59999990463257pt" style:font-size-complex="3pt"/>
    </style:style>
    <style:style style:name="P18" style:family="paragraph" style:parent-style-name="Standard">
      <style:text-properties fo:font-size="6.40000009536743pt" officeooo:rsid="009ed620" officeooo:paragraph-rsid="13217435" style:font-size-asian="6.40000009536743pt" style:font-size-complex="6.40000009536743pt"/>
    </style:style>
    <style:style style:name="P19" style:family="paragraph" style:parent-style-name="Standard">
      <style:text-properties fo:font-size="6.40000009536743pt" officeooo:rsid="00240e69" officeooo:paragraph-rsid="000cacc1" style:font-size-asian="6.40000009536743pt" style:font-size-complex="6.40000009536743pt"/>
    </style:style>
    <style:style style:name="P20" style:family="paragraph" style:parent-style-name="Standard">
      <style:text-properties fo:color="#000000" loext:opacity="100%" style:text-line-through-style="none" style:text-line-through-type="none" fo:font-size="9pt" fo:language="en" fo:country="US" fo:font-style="normal" style:text-underline-style="none" fo:font-weight="normal" officeooo:rsid="009f0ca6" officeooo:paragraph-rsid="000cacc1" style:font-size-asian="7.84999990463257pt" style:font-style-asian="normal" style:font-weight-asian="normal" style:font-size-complex="9pt" style:font-style-complex="normal" style:font-weight-complex="normal"/>
    </style:style>
    <style:style style:name="P21" style:family="paragraph" style:parent-style-name="Standard">
      <style:paragraph-properties fo:text-align="start" style:justify-single-word="false"/>
      <style:text-properties fo:color="#000000" loext:opacity="100%" style:text-line-through-style="none" style:text-line-through-type="none" fo:font-size="6.40000009536743pt" fo:language="en" fo:country="US" fo:font-style="normal" style:text-underline-style="none" fo:font-weight="normal" officeooo:rsid="009f0ca6" officeooo:paragraph-rsid="02d10a94" style:font-size-asian="6.40000009536743pt" style:font-style-asian="normal" style:font-weight-asian="normal" style:font-size-complex="6.40000009536743pt" style:font-style-complex="normal" style:font-weight-complex="normal"/>
    </style:style>
    <style:style style:name="P22" style:family="paragraph" style:parent-style-name="Standard">
      <style:paragraph-properties fo:text-align="start" style:justify-single-word="false"/>
      <style:text-properties fo:color="#000000" loext:opacity="100%" style:text-line-through-style="none" style:text-line-through-type="none" fo:font-size="3pt" fo:language="en" fo:country="US" fo:font-style="normal" style:text-underline-style="none" fo:font-weight="normal" officeooo:rsid="009f0ca6" officeooo:paragraph-rsid="02d10a94" style:font-size-asian="2.59999990463257pt" style:font-style-asian="normal" style:font-weight-asian="normal" style:font-size-complex="3pt" style:font-style-complex="normal" style:font-weight-complex="normal"/>
    </style:style>
    <style:style style:name="P23" style:family="paragraph" style:parent-style-name="Standard">
      <style:paragraph-properties fo:text-align="start" style:justify-single-word="false"/>
      <style:text-properties fo:color="#000000" loext:opacity="100%" style:text-line-through-style="none" style:text-line-through-type="none" fo:font-size="6.40000009536743pt" fo:language="en" fo:country="US" fo:font-style="normal" style:text-underline-style="none" fo:font-weight="normal" officeooo:rsid="02fbd650" officeooo:paragraph-rsid="0335b12d" style:font-size-asian="6.40000009536743pt" style:font-style-asian="normal" style:font-weight-asian="normal" style:font-size-complex="6.40000009536743pt" style:font-style-complex="normal" style:font-weight-complex="normal"/>
    </style:style>
    <style:style style:name="P24" style:family="paragraph" style:parent-style-name="Standard">
      <style:paragraph-properties fo:text-align="start" style:justify-single-word="false"/>
      <style:text-properties fo:color="#000000" loext:opacity="100%" style:text-line-through-style="none" style:text-line-through-type="none" fo:font-size="3pt" fo:language="en" fo:country="US" fo:font-style="normal" style:text-underline-style="none" fo:font-weight="normal" officeooo:rsid="009f0ca6" officeooo:paragraph-rsid="02fbd650" style:font-size-asian="2.59999990463257pt" style:font-style-asian="normal" style:font-weight-asian="normal" style:font-size-complex="3pt" style:font-style-complex="normal" style:font-weight-complex="normal"/>
    </style:style>
    <style:style style:name="P25" style:family="paragraph" style:parent-style-name="Standard">
      <style:paragraph-properties fo:text-align="start" style:justify-single-word="false"/>
      <style:text-properties fo:color="#000000" loext:opacity="100%" style:text-line-through-style="none" style:text-line-through-type="none" fo:font-size="6.40000009536743pt" fo:language="it" fo:country="IT" fo:font-style="normal" style:text-underline-style="none" fo:font-weight="normal" officeooo:rsid="02fbd650" officeooo:paragraph-rsid="0335b12d" style:font-size-asian="6.40000009536743pt" style:font-style-asian="normal" style:font-weight-asian="normal" style:font-size-complex="6.40000009536743pt" style:font-style-complex="normal" style:font-weight-complex="normal"/>
    </style:style>
    <style:style style:name="P26" style:family="paragraph" style:parent-style-name="Standard">
      <style:paragraph-properties fo:text-align="start" style:justify-single-word="false"/>
      <style:text-properties fo:color="#000000" loext:opacity="100%" style:text-line-through-style="none" style:text-line-through-type="none" fo:font-size="3pt" fo:language="en" fo:country="US" fo:font-style="normal" style:text-underline-style="none" fo:font-weight="normal" officeooo:rsid="009f0ca6" officeooo:paragraph-rsid="049a1231" style:font-size-asian="2.59999990463257pt" style:font-style-asian="normal" style:font-weight-asian="normal" style:font-size-complex="3pt" style:font-style-complex="normal" style:font-weight-complex="normal"/>
    </style:style>
    <style:style style:name="P27" style:family="paragraph" style:parent-style-name="Standard">
      <style:paragraph-properties fo:text-align="start" style:justify-single-word="false"/>
      <style:text-properties fo:color="#000000" loext:opacity="100%" style:text-line-through-style="none" style:text-line-through-type="none" fo:font-size="6.40000009536743pt" fo:language="en" fo:country="US" fo:font-style="normal" style:text-underline-style="none" fo:font-weight="normal" officeooo:rsid="02fbd650" officeooo:paragraph-rsid="10fd0632" style:font-size-asian="6.40000009536743pt" style:font-style-asian="normal" style:font-weight-asian="normal" style:font-size-complex="6.40000009536743pt" style:font-style-complex="normal" style:font-weight-complex="normal"/>
    </style:style>
    <style:style style:name="P28" style:family="paragraph" style:parent-style-name="Standard">
      <style:paragraph-properties fo:text-align="start" style:justify-single-word="false"/>
      <style:text-properties fo:color="#000000" loext:opacity="100%" style:text-line-through-style="none" style:text-line-through-type="none" fo:font-size="3pt" fo:language="en" fo:country="US" fo:font-style="normal" style:text-underline-style="none" fo:font-weight="normal" officeooo:rsid="02fbd650" officeooo:paragraph-rsid="05985db9" style:font-size-asian="2.59999990463257pt" style:font-style-asian="normal" style:font-weight-asian="normal" style:font-size-complex="3pt" style:font-style-complex="normal" style:font-weight-complex="normal"/>
    </style:style>
    <style:style style:name="P29" style:family="paragraph" style:parent-style-name="Standard">
      <style:paragraph-properties fo:text-align="start" style:justify-single-word="false"/>
      <style:text-properties fo:color="#000000" loext:opacity="100%" style:text-line-through-style="none" style:text-line-through-type="none" fo:font-size="6.40000009536743pt" fo:language="en" fo:country="US" fo:font-style="normal" style:text-underline-style="none" fo:font-weight="normal" officeooo:rsid="05276b82" officeooo:paragraph-rsid="05985db9" style:font-size-asian="6.40000009536743pt" style:font-style-asian="normal" style:font-weight-asian="normal" style:font-size-complex="6.40000009536743pt" style:font-style-complex="normal" style:font-weight-complex="normal"/>
    </style:style>
    <style:style style:name="P30" style:family="paragraph" style:parent-style-name="Standard">
      <style:paragraph-properties fo:text-align="start" style:justify-single-word="false"/>
      <style:text-properties fo:color="#000000" loext:opacity="100%" style:text-line-through-style="none" style:text-line-through-type="none" fo:font-size="3pt" fo:language="en" fo:country="US" fo:font-style="normal" style:text-underline-style="none" fo:font-weight="normal" officeooo:rsid="009f0ca6" officeooo:paragraph-rsid="0b1e0c95" style:font-size-asian="2.59999990463257pt" style:font-style-asian="normal" style:font-weight-asian="normal" style:font-size-complex="3pt" style:font-style-complex="normal" style:font-weight-complex="normal"/>
    </style:style>
    <style:style style:name="P31" style:family="paragraph" style:parent-style-name="Standard">
      <style:paragraph-properties fo:text-align="start" style:justify-single-word="false"/>
      <style:text-properties fo:color="#000000" loext:opacity="100%" style:text-line-through-style="none" style:text-line-through-type="none" fo:font-size="6.40000009536743pt" fo:language="en" fo:country="US" fo:font-style="normal" style:text-underline-style="none" fo:font-weight="normal" officeooo:rsid="02fbd650" officeooo:paragraph-rsid="0b1e0c95" style:font-size-asian="6.40000009536743pt" style:font-style-asian="normal" style:font-weight-asian="normal" style:font-size-complex="6.40000009536743pt" style:font-style-complex="normal" style:font-weight-complex="normal"/>
    </style:style>
    <style:style style:name="P32" style:family="paragraph" style:parent-style-name="Standard">
      <style:paragraph-properties fo:text-align="start" style:justify-single-word="false"/>
      <style:text-properties fo:color="#000000" loext:opacity="100%" style:text-line-through-style="none" style:text-line-through-type="none" fo:font-size="3pt" fo:language="en" fo:country="US" fo:font-style="normal" style:text-underline-style="none" fo:font-weight="normal" officeooo:rsid="02fbd650" officeooo:paragraph-rsid="1792721f" style:font-size-asian="2.59999990463257pt" style:font-style-asian="normal" style:font-weight-asian="normal" style:font-size-complex="3pt" style:font-style-complex="normal" style:font-weight-complex="normal"/>
    </style:style>
    <style:style style:name="P33" style:family="paragraph" style:parent-style-name="Standard">
      <style:paragraph-properties fo:text-align="start" style:justify-single-word="false"/>
      <style:text-properties fo:color="#000000" loext:opacity="100%" style:text-line-through-style="none" style:text-line-through-type="none" fo:font-size="6.40000009536743pt" fo:language="en" fo:country="US" fo:font-style="normal" style:text-underline-style="none" fo:font-weight="normal" officeooo:rsid="02fbd650" officeooo:paragraph-rsid="1792721f" style:font-size-asian="6.40000009536743pt" style:font-style-asian="normal" style:font-weight-asian="normal" style:font-size-complex="6.40000009536743pt" style:font-style-complex="normal" style:font-weight-complex="normal"/>
    </style:style>
    <style:style style:name="P34" style:family="paragraph" style:parent-style-name="Standard">
      <style:paragraph-properties fo:text-align="start" style:justify-single-word="false"/>
      <style:text-properties fo:color="#000000" loext:opacity="100%" style:text-line-through-style="none" style:text-line-through-type="none" fo:font-size="3pt" fo:language="en" fo:country="US" fo:font-style="italic" style:text-underline-style="none" fo:font-weight="normal" officeooo:rsid="02fbd650" officeooo:paragraph-rsid="1792721f" style:font-size-asian="2.59999990463257pt" style:font-style-asian="italic" style:font-weight-asian="normal" style:font-size-complex="3pt" style:font-style-complex="italic" style:font-weight-complex="normal"/>
    </style:style>
    <style:style style:name="P35" style:family="paragraph" style:parent-style-name="Standard">
      <style:paragraph-properties fo:text-align="start" style:justify-single-word="false"/>
      <style:text-properties fo:color="#000000" loext:opacity="100%" style:text-line-through-style="none" style:text-line-through-type="none" fo:font-size="6.40000009536743pt" fo:language="en" fo:country="US" fo:font-style="italic" style:text-underline-style="none" fo:font-weight="normal" officeooo:rsid="02fbd650" officeooo:paragraph-rsid="1792721f" style:font-size-asian="6.40000009536743pt" style:font-style-asian="italic" style:font-weight-asian="normal" style:font-size-complex="6.40000009536743pt" style:font-style-complex="italic" style:font-weight-complex="normal"/>
    </style:style>
    <style:style style:name="P36" style:family="paragraph" style:parent-style-name="Standard">
      <style:paragraph-properties fo:text-align="start" style:justify-single-word="false"/>
      <style:text-properties fo:color="#000000" loext:opacity="100%" style:text-line-through-style="none" style:text-line-through-type="none" fo:font-size="6.40000009536743pt" fo:language="fr" fo:country="FR" fo:font-style="italic" style:text-underline-style="none" fo:font-weight="normal" officeooo:rsid="02fbd650" officeooo:paragraph-rsid="1792721f" style:font-size-asian="6.40000009536743pt" style:font-style-asian="italic" style:font-weight-asian="normal" style:font-size-complex="6.40000009536743pt" style:font-style-complex="italic" style:font-weight-complex="normal"/>
    </style:style>
    <style:style style:name="P37" style:family="paragraph" style:parent-style-name="Standard">
      <style:paragraph-properties fo:text-align="start" style:justify-single-word="false"/>
      <style:text-properties fo:color="#000000" loext:opacity="100%" style:text-line-through-style="none" style:text-line-through-type="none" fo:font-size="3pt" fo:language="fr" fo:country="FR" fo:font-style="italic" style:text-underline-style="none" fo:font-weight="normal" officeooo:rsid="02fbd650" officeooo:paragraph-rsid="1792721f" style:font-size-asian="2.59999990463257pt" style:font-style-asian="italic" style:font-weight-asian="normal" style:font-size-complex="3pt" style:font-style-complex="italic" style:font-weight-complex="normal"/>
    </style:style>
    <style:style style:name="P38" style:family="paragraph" style:parent-style-name="Standard">
      <style:paragraph-properties fo:text-align="start" style:justify-single-word="false"/>
      <style:text-properties fo:color="#000000" loext:opacity="100%" style:text-line-through-style="none" style:text-line-through-type="none" fo:font-size="6.40000009536743pt" fo:language="fr" fo:country="FR" fo:font-style="italic" style:text-underline-style="none" fo:font-weight="normal" officeooo:rsid="02fbd650" officeooo:paragraph-rsid="18ff042f" style:font-size-asian="6.40000009536743pt" style:font-style-asian="italic" style:font-weight-asian="normal" style:font-size-complex="6.40000009536743pt" style:font-style-complex="italic" style:font-weight-complex="normal"/>
    </style:style>
    <style:style style:name="P39" style:family="paragraph" style:parent-style-name="Standard">
      <style:paragraph-properties fo:text-align="start" style:justify-single-word="false"/>
      <style:text-properties fo:color="#000000" loext:opacity="100%" style:text-line-through-style="none" style:text-line-through-type="none" fo:font-size="3pt" fo:language="fr" fo:country="FR" fo:font-style="italic" style:text-underline-style="none" fo:font-weight="normal" officeooo:rsid="02fbd650" officeooo:paragraph-rsid="18ff042f" style:font-size-asian="2.59999990463257pt" style:font-style-asian="italic" style:font-weight-asian="normal" style:font-size-complex="3pt" style:font-style-complex="italic" style:font-weight-complex="normal"/>
    </style:style>
    <style:style style:name="P40" style:family="paragraph" style:parent-style-name="Standard">
      <style:paragraph-properties fo:text-align="start" style:justify-single-word="false"/>
      <style:text-properties fo:color="#000000" loext:opacity="100%" style:text-line-through-style="none" style:text-line-through-type="none" fo:font-size="6.40000009536743pt" fo:language="en" fo:country="US" fo:font-style="normal" style:text-underline-style="none" fo:font-weight="normal" officeooo:rsid="02fbd650" officeooo:paragraph-rsid="18ff042f" style:font-size-asian="6.40000009536743pt" style:font-style-asian="normal" style:font-weight-asian="normal" style:font-size-complex="6.40000009536743pt" style:font-style-complex="normal" style:font-weight-complex="normal"/>
    </style:style>
    <style:style style:name="P41" style:family="paragraph" style:parent-style-name="Standard">
      <style:paragraph-properties fo:text-align="start" style:justify-single-word="false"/>
      <style:text-properties fo:color="#000000" loext:opacity="100%" style:text-line-through-style="none" style:text-line-through-type="none" fo:font-size="3pt" fo:language="en" fo:country="US" fo:font-style="normal" style:text-underline-style="none" fo:font-weight="normal" officeooo:rsid="02fbd650" officeooo:paragraph-rsid="0c6584c7" style:font-size-asian="2.59999990463257pt" style:font-style-asian="normal" style:font-weight-asian="normal" style:font-size-complex="3pt" style:font-style-complex="normal" style:font-weight-complex="normal"/>
    </style:style>
    <style:style style:name="P42" style:family="paragraph" style:parent-style-name="Standard">
      <style:paragraph-properties fo:text-align="start" style:justify-single-word="false"/>
      <style:text-properties fo:color="#000000" loext:opacity="100%" style:text-line-through-style="none" style:text-line-through-type="none" fo:font-size="6.40000009536743pt" fo:language="en" fo:country="US" fo:font-style="normal" style:text-underline-style="none" fo:font-weight="normal" officeooo:rsid="05276b82" officeooo:paragraph-rsid="0c6584c7" style:font-size-asian="6.40000009536743pt" style:font-style-asian="normal" style:font-weight-asian="normal" style:font-size-complex="6.40000009536743pt" style:font-style-complex="normal" style:font-weight-complex="normal"/>
    </style:style>
    <style:style style:name="P43" style:family="paragraph" style:parent-style-name="Standard">
      <style:paragraph-properties fo:text-align="start" style:justify-single-word="false"/>
      <style:text-properties fo:color="#000000" loext:opacity="100%" style:text-line-through-style="none" style:text-line-through-type="none" style:font-name="Liberation Serif" fo:font-size="3pt" fo:language="fr" fo:country="FR" fo:font-style="normal" style:text-underline-style="none" officeooo:rsid="1801a7ee" officeooo:paragraph-rsid="1965fe4b" style:font-size-asian="2.59999990463257pt" style:font-style-asian="normal" style:font-size-complex="3pt" style:font-style-complex="normal"/>
    </style:style>
    <style:style style:name="P44" style:family="paragraph" style:parent-style-name="Standard">
      <style:paragraph-properties fo:text-align="start" style:justify-single-word="false"/>
      <style:text-properties fo:color="#000000" loext:opacity="100%" style:text-line-through-style="none" style:text-line-through-type="none" style:font-name="Liberation Serif" fo:font-size="6.40000009536743pt" fo:language="en" fo:country="US" fo:font-style="normal" style:text-underline-style="none" officeooo:rsid="17367761" officeooo:paragraph-rsid="1965fe4b" style:font-size-asian="6.40000009536743pt" style:font-style-asian="normal" style:font-size-complex="6.40000009536743pt" style:font-style-complex="normal"/>
    </style:style>
    <style:style style:name="P45" style:family="paragraph" style:parent-style-name="Standard">
      <style:paragraph-properties fo:text-align="start" style:justify-single-word="false"/>
      <style:text-properties fo:color="#000000" loext:opacity="100%" style:text-line-through-style="none" style:text-line-through-type="none" style:font-name="Liberation Serif" fo:font-size="9pt" fo:language="en" fo:country="US" fo:font-style="normal" style:text-underline-style="none" officeooo:rsid="17367761" officeooo:paragraph-rsid="1965fe4b" style:font-size-asian="9pt" style:font-style-asian="normal" style:font-size-complex="9pt" style:font-style-complex="normal"/>
    </style:style>
    <style:style style:name="P46" style:family="paragraph" style:parent-style-name="Standard">
      <style:paragraph-properties fo:text-align="start" style:justify-single-word="false"/>
      <style:text-properties fo:color="#000000" loext:opacity="100%" style:text-line-through-style="none" style:text-line-through-type="none" fo:font-size="6.40000009536743pt" fo:language="fr" fo:country="FR" fo:font-style="normal" style:text-underline-style="none" fo:font-weight="normal" officeooo:rsid="009f0ca6" officeooo:paragraph-rsid="13389931" style:font-size-asian="6.40000009536743pt" style:font-style-asian="normal" style:font-weight-asian="normal" style:font-size-complex="6.40000009536743pt" style:font-style-complex="normal" style:font-weight-complex="normal"/>
    </style:style>
    <style:style style:name="P47" style:family="paragraph" style:parent-style-name="Standard">
      <style:paragraph-properties fo:text-align="start" style:justify-single-word="false"/>
      <style:text-properties fo:color="#000000" loext:opacity="100%" style:text-line-through-style="none" style:text-line-through-type="none" fo:font-size="6.40000009536743pt" fo:language="en" fo:country="US" fo:font-style="normal" style:text-underline-style="none" fo:font-weight="normal" officeooo:rsid="02fbd650" officeooo:paragraph-rsid="0c8a6079" style:font-size-asian="6.40000009536743pt" style:font-style-asian="normal" style:font-weight-asian="normal" style:font-size-complex="6.40000009536743pt" style:font-style-complex="normal" style:font-weight-complex="normal"/>
    </style:style>
    <style:style style:name="P48" style:family="paragraph" style:parent-style-name="Standard">
      <style:paragraph-properties fo:text-align="start" style:justify-single-word="false"/>
      <style:text-properties fo:color="#000000" loext:opacity="100%" style:text-line-through-style="none" style:text-line-through-type="none" fo:font-size="3pt" fo:language="en" fo:country="US" fo:font-style="normal" style:text-underline-style="none" fo:font-weight="normal" officeooo:rsid="02fbd650" officeooo:paragraph-rsid="03378f73" style:font-size-asian="2.59999990463257pt" style:font-style-asian="normal" style:font-weight-asian="normal" style:font-size-complex="3pt" style:font-style-complex="normal" style:font-weight-complex="normal"/>
    </style:style>
    <style:style style:name="P49" style:family="paragraph" style:parent-style-name="Standard">
      <style:paragraph-properties fo:text-align="start" style:justify-single-word="false"/>
      <style:text-properties fo:color="#000000" loext:opacity="100%" style:text-line-through-style="none" style:text-line-through-type="none" fo:font-size="6.40000009536743pt" fo:language="en" fo:country="US" fo:font-style="normal" style:text-underline-style="none" fo:font-weight="normal" officeooo:rsid="05276b82" officeooo:paragraph-rsid="0c8a6079" style:font-size-asian="6.40000009536743pt" style:font-style-asian="normal" style:font-weight-asian="normal" style:font-size-complex="6.40000009536743pt" style:font-style-complex="normal" style:font-weight-complex="normal"/>
    </style:style>
    <style:style style:name="P50" style:family="paragraph" style:parent-style-name="Standard">
      <style:paragraph-properties fo:text-align="start" style:justify-single-word="false"/>
      <style:text-properties fo:color="#000000" loext:opacity="100%" style:text-line-through-style="none" style:text-line-through-type="none" fo:font-size="3pt" fo:language="en" fo:country="US" fo:font-style="normal" style:text-underline-style="none" fo:font-weight="normal" officeooo:rsid="009f0ca6" officeooo:paragraph-rsid="05985db9" style:font-size-asian="2.59999990463257pt" style:font-style-asian="normal" style:font-weight-asian="normal" style:font-size-complex="3pt" style:font-style-complex="normal" style:font-weight-complex="normal"/>
    </style:style>
    <style:style style:name="P51" style:family="paragraph" style:parent-style-name="Standard">
      <style:paragraph-properties fo:text-align="start" style:justify-single-word="false"/>
      <style:text-properties fo:color="#000000" loext:opacity="100%" style:text-line-through-style="none" style:text-line-through-type="none" fo:font-size="6.40000009536743pt" fo:language="en" fo:country="US" fo:font-style="italic" style:text-underline-style="none" fo:font-weight="normal" officeooo:rsid="02fbd650" officeooo:paragraph-rsid="0c883eb5" style:font-size-asian="6.40000009536743pt" style:font-style-asian="italic" style:font-weight-asian="normal" style:font-size-complex="6.40000009536743pt" style:font-style-complex="italic" style:font-weight-complex="normal"/>
    </style:style>
    <style:style style:name="P52" style:family="paragraph" style:parent-style-name="Standard">
      <style:paragraph-properties fo:text-align="start" style:justify-single-word="false"/>
      <style:text-properties fo:font-variant="normal" fo:text-transform="none" fo:color="#000000" loext:opacity="100%" style:text-line-through-style="none" style:text-line-through-type="none" style:font-name="Liberation Serif" fo:font-size="3pt" fo:letter-spacing="normal" fo:language="en" fo:country="US" fo:font-style="normal" style:text-underline-style="none" fo:font-weight="normal" officeooo:rsid="05985db9" officeooo:paragraph-rsid="0c883eb5" style:font-size-asian="2.59999990463257pt" style:font-style-asian="normal" style:font-weight-asian="normal" style:font-size-complex="3pt" style:font-style-complex="normal" style:font-weight-complex="normal"/>
    </style:style>
    <style:style style:name="P53" style:family="paragraph" style:parent-style-name="Standard">
      <style:paragraph-properties fo:text-align="start" style:justify-single-word="false"/>
      <style:text-properties fo:color="#000000" loext:opacity="100%" style:text-line-through-style="none" style:text-line-through-type="none" fo:font-size="6.40000009536743pt" fo:language="en" fo:country="US" fo:font-style="normal" style:text-underline-style="none" fo:font-weight="normal" officeooo:rsid="05276b82" officeooo:paragraph-rsid="1793f6c9" style:font-size-asian="6.40000009536743pt" style:font-style-asian="normal" style:font-weight-asian="normal" style:font-size-complex="6.40000009536743pt" style:font-style-complex="normal" style:font-weight-complex="normal"/>
    </style:style>
    <style:style style:name="P54" style:family="paragraph" style:parent-style-name="Standard">
      <style:paragraph-properties fo:text-align="start" style:justify-single-word="false"/>
      <style:text-properties fo:color="#000000" loext:opacity="100%" style:text-line-through-style="none" style:text-line-through-type="none" fo:font-size="6.40000009536743pt" fo:language="en" fo:country="US" fo:font-style="italic" style:text-underline-style="none" fo:font-weight="normal" officeooo:rsid="02fbd650" officeooo:paragraph-rsid="13b830c1" style:font-size-asian="6.40000009536743pt" style:font-style-asian="italic" style:font-weight-asian="normal" style:font-size-complex="6.40000009536743pt" style:font-style-complex="italic" style:font-weight-complex="normal"/>
    </style:style>
    <style:style style:name="P55" style:family="paragraph" style:parent-style-name="Standard">
      <style:text-properties fo:color="#000000" loext:opacity="100%" style:text-line-through-style="none" style:text-line-through-type="none" fo:font-size="3pt" fo:language="fr" fo:country="FR" fo:font-style="normal" style:text-underline-style="none" fo:font-weight="normal" officeooo:rsid="012269bf" officeooo:paragraph-rsid="1795d3d9" style:font-size-asian="2.59999990463257pt" style:font-style-asian="normal" style:font-weight-asian="normal" style:font-size-complex="3pt" style:font-style-complex="normal" style:font-weight-complex="normal"/>
    </style:style>
    <style:style style:name="P56" style:family="paragraph" style:parent-style-name="Standard">
      <style:paragraph-properties fo:text-align="start" style:justify-single-word="false"/>
      <style:text-properties fo:color="#000000" loext:opacity="100%" style:text-line-through-style="none" style:text-line-through-type="none" fo:font-size="6.40000009536743pt" fo:language="en" fo:country="US" fo:font-style="normal" style:text-underline-style="none" fo:font-weight="normal" officeooo:rsid="009f0ca6" officeooo:paragraph-rsid="1795d3d9" style:font-size-asian="6.40000009536743pt" style:font-style-asian="normal" style:font-weight-asian="normal" style:font-size-complex="6.40000009536743pt" style:font-style-complex="normal" style:font-weight-complex="normal"/>
    </style:style>
    <style:style style:name="P57" style:family="paragraph" style:parent-style-name="Standard">
      <style:paragraph-properties fo:text-align="start" style:justify-single-word="false"/>
      <style:text-properties fo:color="#000000" loext:opacity="100%" style:text-line-through-style="none" style:text-line-through-type="none" fo:font-size="3pt" fo:language="fr" fo:country="FR" fo:font-style="italic" style:text-underline-style="none" fo:font-weight="normal" officeooo:rsid="009f0ca6" officeooo:paragraph-rsid="1795d3d9" style:font-size-asian="2.59999990463257pt" style:font-style-asian="italic" style:font-weight-asian="normal" style:font-size-complex="3pt" style:font-style-complex="italic" style:font-weight-complex="normal"/>
    </style:style>
    <style:style style:name="P58" style:family="paragraph" style:parent-style-name="Standard">
      <style:paragraph-properties fo:text-align="start" style:justify-single-word="false"/>
      <style:text-properties fo:color="#000000" loext:opacity="100%" style:text-line-through-style="none" style:text-line-through-type="none" fo:font-size="3pt" fo:language="en" fo:country="US" fo:font-style="normal" style:text-underline-style="none" fo:font-weight="normal" officeooo:rsid="009f0ca6" officeooo:paragraph-rsid="1795d3d9" style:font-size-asian="2.59999990463257pt" style:font-style-asian="normal" style:font-weight-asian="normal" style:font-size-complex="3pt" style:font-style-complex="normal" style:font-weight-complex="normal"/>
    </style:style>
    <style:style style:name="P59" style:family="paragraph" style:parent-style-name="Standard">
      <style:paragraph-properties fo:text-align="center" style:justify-single-word="false"/>
      <style:text-properties fo:color="#ff0000" loext:opacity="100%" fo:font-size="9pt" fo:font-style="normal" officeooo:rsid="004a718f" officeooo:paragraph-rsid="12f8d688" style:font-size-asian="9pt" style:font-style-asian="normal" style:font-size-complex="9pt" style:font-style-complex="normal"/>
    </style:style>
    <style:style style:name="P60" style:family="paragraph" style:parent-style-name="Standard">
      <style:paragraph-properties fo:text-align="start" style:justify-single-word="false"/>
      <style:text-properties fo:color="#ff0000" loext:opacity="100%" fo:font-size="9pt" fo:font-style="normal" style:text-underline-style="none" fo:font-weight="normal" officeooo:rsid="0f3385d6" officeooo:paragraph-rsid="12f8d688" style:font-size-asian="9pt" style:font-style-asian="normal" style:font-weight-asian="normal" style:font-size-complex="9pt" style:font-style-complex="normal" style:font-weight-complex="normal"/>
    </style:style>
    <style:style style:name="P61" style:family="paragraph" style:parent-style-name="Standard" style:list-style-name="L2">
      <style:paragraph-properties fo:text-align="start" style:justify-single-word="false"/>
      <style:text-properties fo:color="#ff0000" loext:opacity="100%" fo:font-size="9pt" fo:font-style="normal" style:text-underline-style="none" fo:font-weight="normal" officeooo:rsid="12f8d688" officeooo:paragraph-rsid="12f8d688" style:font-size-asian="9pt" style:font-style-asian="normal" style:font-weight-asian="normal" style:font-size-complex="9pt" style:font-style-complex="normal" style:font-weight-complex="normal"/>
    </style:style>
    <style:style style:name="P62" style:family="paragraph" style:parent-style-name="Standard" style:list-style-name="L2">
      <style:paragraph-properties fo:text-align="start" style:justify-single-word="false"/>
      <style:text-properties fo:color="#ff0000" loext:opacity="100%" fo:font-size="9pt" fo:font-style="normal" style:text-underline-style="none" fo:font-weight="normal" officeooo:rsid="14a71311" officeooo:paragraph-rsid="14a71311" style:font-size-asian="9pt" style:font-style-asian="normal" style:font-weight-asian="normal" style:font-size-complex="9pt" style:font-style-complex="normal" style:font-weight-complex="normal"/>
    </style:style>
    <style:style style:name="P63" style:family="paragraph" style:parent-style-name="Standard" style:list-style-name="L2">
      <style:paragraph-properties fo:text-align="start" style:justify-single-word="false"/>
      <style:text-properties fo:color="#ff0000" loext:opacity="100%" fo:font-size="9pt" fo:font-style="normal" style:text-underline-style="none" fo:font-weight="normal" officeooo:rsid="1350ea92" officeooo:paragraph-rsid="1350ea92" style:font-size-asian="9pt" style:font-style-asian="normal" style:font-weight-asian="normal" style:font-size-complex="9pt" style:font-style-complex="normal" style:font-weight-complex="normal"/>
    </style:style>
    <style:style style:name="P64" style:family="paragraph" style:parent-style-name="Standard">
      <style:paragraph-properties fo:text-align="start" style:justify-single-word="false"/>
      <style:text-properties fo:color="#ff0000" loext:opacity="100%" fo:font-size="9pt" fo:font-style="normal" style:text-underline-style="none" fo:font-weight="normal" officeooo:rsid="15f55bf5" officeooo:paragraph-rsid="15f55bf5" style:font-size-asian="9pt" style:font-style-asian="normal" style:font-weight-asian="normal" style:font-size-complex="9pt" style:font-style-complex="normal" style:font-weight-complex="normal"/>
    </style:style>
    <style:style style:name="P65" style:family="paragraph" style:parent-style-name="Standard" style:list-style-name="L3">
      <style:paragraph-properties fo:text-align="start" style:justify-single-word="false"/>
      <style:text-properties fo:color="#ff0000" loext:opacity="100%" fo:font-size="9pt" fo:font-style="normal" style:text-underline-style="none" fo:font-weight="normal" officeooo:rsid="15f55bf5" officeooo:paragraph-rsid="15f55bf5" style:font-size-asian="9pt" style:font-style-asian="normal" style:font-weight-asian="normal" style:font-size-complex="9pt" style:font-style-complex="normal" style:font-weight-complex="normal"/>
    </style:style>
    <style:style style:name="P66" style:family="paragraph" style:parent-style-name="Standard" style:list-style-name="L3">
      <style:paragraph-properties fo:text-align="start" style:justify-single-word="false"/>
      <style:text-properties fo:color="#ff0000" loext:opacity="100%" fo:font-size="9pt" fo:font-style="normal" style:text-underline-style="none" fo:font-weight="normal" officeooo:rsid="16588951" officeooo:paragraph-rsid="16588951" style:font-size-asian="9pt" style:font-style-asian="normal" style:font-weight-asian="normal" style:font-size-complex="9pt" style:font-style-complex="normal" style:font-weight-complex="normal"/>
    </style:style>
    <style:style style:name="P67" style:family="paragraph" style:parent-style-name="Standard">
      <style:paragraph-properties fo:text-align="start" style:justify-single-word="false"/>
      <style:text-properties fo:color="#ff0000" loext:opacity="100%" fo:font-size="9pt" fo:font-style="normal" style:text-underline-style="none" fo:font-weight="normal" officeooo:rsid="12f9ad64" officeooo:paragraph-rsid="12f9ad64" style:font-size-asian="9pt" style:font-style-asian="normal" style:font-weight-asian="normal" style:font-size-complex="9pt" style:font-style-complex="normal" style:font-weight-complex="normal"/>
    </style:style>
    <style:style style:name="P68" style:family="paragraph" style:parent-style-name="Standard">
      <style:paragraph-properties fo:text-align="start" style:justify-single-word="false"/>
      <style:text-properties fo:color="#ff0000" loext:opacity="100%" fo:font-size="9pt" fo:font-style="normal" style:text-underline-style="none" fo:font-weight="normal" officeooo:rsid="13037a88" officeooo:paragraph-rsid="13037a88" style:font-size-asian="9pt" style:font-style-asian="normal" style:font-weight-asian="normal" style:font-size-complex="9pt" style:font-style-complex="normal" style:font-weight-complex="normal"/>
    </style:style>
    <style:style style:name="P69" style:family="paragraph" style:parent-style-name="Standard">
      <style:paragraph-properties fo:text-align="center" style:justify-single-word="false"/>
      <style:text-properties fo:color="#000000" loext:opacity="100%" fo:font-size="9pt" fo:font-style="normal" officeooo:rsid="004a718f" officeooo:paragraph-rsid="17ed594d" style:font-size-asian="9pt" style:font-style-asian="normal" style:font-size-complex="9pt" style:font-style-complex="normal"/>
    </style:style>
    <style:style style:name="P70" style:family="paragraph" style:parent-style-name="Standard">
      <style:paragraph-properties fo:text-align="start" style:justify-single-word="false"/>
      <style:text-properties fo:color="#ff0000" loext:opacity="100%" fo:font-size="9pt" fo:font-style="normal" officeooo:rsid="004a718f" officeooo:paragraph-rsid="13eb3698" style:font-size-asian="9pt" style:font-style-asian="normal" style:font-size-complex="9pt" style:font-style-complex="normal"/>
    </style:style>
    <style:style style:name="P71" style:family="paragraph" style:parent-style-name="Standard">
      <style:paragraph-properties fo:text-align="start" style:justify-single-word="false"/>
      <style:text-properties fo:color="#ff0000" loext:opacity="100%" fo:font-size="9pt" fo:font-style="normal" officeooo:rsid="0f31bf3d" officeooo:paragraph-rsid="13f86e5b" style:font-size-asian="9pt" style:font-style-asian="normal" style:font-size-complex="9pt" style:font-style-complex="normal"/>
    </style:style>
    <style:style style:name="P72" style:family="paragraph" style:parent-style-name="Standard">
      <style:paragraph-properties fo:text-align="start" style:justify-single-word="false"/>
      <style:text-properties fo:color="#ff0000" loext:opacity="100%" fo:font-size="9pt" fo:font-style="normal" officeooo:rsid="0f31bf3d" officeooo:paragraph-rsid="13eb3698" style:font-size-asian="9pt" style:font-style-asian="normal" style:font-size-complex="9pt" style:font-style-complex="normal"/>
    </style:style>
    <style:style style:name="P73" style:family="paragraph" style:parent-style-name="Standard">
      <style:paragraph-properties fo:text-align="center" style:justify-single-word="false"/>
      <style:text-properties fo:color="#000000" loext:opacity="100%" fo:font-size="9pt" fo:font-style="normal" style:text-underline-style="solid" style:text-underline-width="auto" style:text-underline-color="font-color" officeooo:rsid="004a718f" officeooo:paragraph-rsid="0f31bf3d" style:font-size-asian="9pt" style:font-style-asian="normal" style:font-size-complex="9pt" style:font-style-complex="normal"/>
    </style:style>
    <style:style style:name="P74" style:family="paragraph" style:parent-style-name="Standard">
      <style:paragraph-properties fo:text-align="start" style:justify-single-word="false"/>
      <style:text-properties fo:color="#000000" loext:opacity="100%" fo:font-size="9pt" fo:font-style="normal" style:text-underline-style="none" fo:font-weight="normal" officeooo:rsid="0f618702" officeooo:paragraph-rsid="128a23d5" style:font-size-asian="9pt" style:font-style-asian="normal" style:font-weight-asian="normal" style:font-size-complex="9pt" style:font-style-complex="normal" style:font-weight-complex="normal"/>
    </style:style>
    <style:style style:name="P75" style:family="paragraph" style:parent-style-name="Standard">
      <style:paragraph-properties fo:text-align="start" style:justify-single-word="false"/>
      <style:text-properties fo:color="#000000" loext:opacity="100%" fo:font-size="9pt" fo:font-style="normal" style:text-underline-style="none" fo:font-weight="normal" officeooo:rsid="1505d055" officeooo:paragraph-rsid="15067fed" style:font-size-asian="9pt" style:font-style-asian="normal" style:font-weight-asian="normal" style:font-size-complex="9pt" style:font-style-complex="normal" style:font-weight-complex="normal"/>
    </style:style>
    <style:style style:name="P76" style:family="paragraph" style:parent-style-name="Standard">
      <style:paragraph-properties fo:text-align="start" style:justify-single-word="false"/>
      <style:text-properties fo:color="#ff0000" loext:opacity="100%" fo:font-size="9pt" fo:font-style="normal" style:text-underline-style="none" fo:font-weight="normal" officeooo:rsid="15af6be2" officeooo:paragraph-rsid="15af6be2" style:font-size-asian="9pt" style:font-style-asian="normal" style:font-weight-asian="normal" style:font-size-complex="9pt" style:font-style-complex="normal" style:font-weight-complex="normal"/>
    </style:style>
    <style:style style:name="P77" style:family="paragraph" style:parent-style-name="Standard">
      <style:paragraph-properties fo:text-align="start" style:justify-single-word="false"/>
      <style:text-properties fo:color="#ff0000" loext:opacity="100%" fo:font-size="9pt" fo:font-style="normal" style:text-underline-style="none" fo:font-weight="normal" officeooo:rsid="0f618702" officeooo:paragraph-rsid="128a23d5" style:font-size-asian="9pt" style:font-style-asian="normal" style:font-weight-asian="normal" style:font-size-complex="9pt" style:font-style-complex="normal" style:font-weight-complex="normal"/>
    </style:style>
    <style:style style:name="P78" style:family="paragraph" style:parent-style-name="Standard">
      <style:paragraph-properties fo:text-align="center" style:justify-single-word="false"/>
      <style:text-properties fo:color="#000000" loext:opacity="100%" fo:font-size="9pt" fo:font-style="normal" style:text-underline-style="solid" style:text-underline-width="auto" style:text-underline-color="font-color" officeooo:rsid="004a718f" officeooo:paragraph-rsid="0567f276" style:font-size-asian="9pt" style:font-style-asian="normal" style:font-size-complex="9pt" style:font-style-complex="normal"/>
    </style:style>
    <style:style style:name="P79" style:family="paragraph" style:parent-style-name="Standard">
      <style:paragraph-properties fo:text-align="center" style:justify-single-word="false"/>
      <style:text-properties fo:color="#000000" loext:opacity="100%" fo:font-size="9pt" fo:font-style="normal" style:text-underline-style="solid" style:text-underline-width="auto" style:text-underline-color="font-color" officeooo:rsid="004a718f" officeooo:paragraph-rsid="0569fcfb" style:font-size-asian="9pt" style:font-style-asian="normal" style:font-size-complex="9pt" style:font-style-complex="normal"/>
    </style:style>
    <style:style style:name="P80" style:family="paragraph" style:parent-style-name="Standard">
      <style:paragraph-properties fo:text-align="start" style:justify-single-word="false"/>
      <style:text-properties fo:color="#000000" loext:opacity="100%" fo:font-size="9pt" fo:font-style="normal" style:text-underline-style="none" officeooo:rsid="004a718f" officeooo:paragraph-rsid="000cacc1" style:font-size-asian="9pt" style:font-style-asian="normal" style:font-size-complex="9pt" style:font-style-complex="normal"/>
    </style:style>
    <style:style style:name="P81" style:family="paragraph" style:parent-style-name="Standard">
      <style:paragraph-properties fo:text-align="start" style:justify-single-word="false"/>
      <style:text-properties fo:color="#000000" loext:opacity="100%" fo:font-size="9pt" fo:font-style="normal" style:text-underline-style="none" officeooo:rsid="15bcd0d5" officeooo:paragraph-rsid="15bcd0d5" style:font-size-asian="9pt" style:font-style-asian="normal" style:font-size-complex="9pt" style:font-style-complex="normal"/>
    </style:style>
    <style:style style:name="P82" style:family="paragraph" style:parent-style-name="Standard">
      <style:paragraph-properties fo:text-align="start" style:justify-single-word="false"/>
      <style:text-properties fo:color="#ff0000" loext:opacity="100%" fo:font-size="9pt" fo:font-style="normal" style:text-underline-style="none" officeooo:rsid="164470b4" officeooo:paragraph-rsid="164470b4" style:font-size-asian="9pt" style:font-style-asian="normal" style:font-size-complex="9pt" style:font-style-complex="normal"/>
    </style:style>
    <style:style style:name="P83" style:family="paragraph" style:parent-style-name="Standard">
      <style:paragraph-properties fo:text-align="center" style:justify-single-word="false"/>
      <style:text-properties fo:color="#000000" loext:opacity="100%" fo:font-size="9pt" fo:font-style="normal" style:text-underline-style="none" officeooo:rsid="004a718f" officeooo:paragraph-rsid="017ffb5b" style:font-size-asian="9pt" style:font-style-asian="normal" style:font-size-complex="9pt" style:font-style-complex="normal"/>
    </style:style>
    <style:style style:name="P84" style:family="paragraph" style:parent-style-name="Standard">
      <style:paragraph-properties fo:text-align="start" style:justify-single-word="false"/>
      <style:text-properties fo:color="#000000" loext:opacity="100%" fo:font-size="9pt" fo:language="en" fo:country="US" fo:font-style="normal" style:text-underline-style="none" fo:font-weight="normal" officeooo:rsid="0e378e71" officeooo:paragraph-rsid="0b9f98c1" style:font-size-asian="9pt" style:font-style-asian="normal" style:font-weight-asian="normal" style:font-size-complex="9pt" style:font-style-complex="normal" style:font-weight-complex="normal"/>
    </style:style>
    <style:style style:name="P85" style:family="paragraph" style:parent-style-name="Standard">
      <style:paragraph-properties fo:text-align="start" style:justify-single-word="false"/>
      <style:text-properties fo:color="#ff0000" loext:opacity="100%" fo:font-size="9pt" fo:language="en" fo:country="US" fo:font-style="normal" style:text-underline-style="none" fo:font-weight="normal" officeooo:rsid="16929404" officeooo:paragraph-rsid="17a102d4" style:font-size-asian="9pt" style:font-style-asian="normal" style:font-weight-asian="normal" style:font-size-complex="9pt" style:font-style-complex="normal" style:font-weight-complex="normal"/>
    </style:style>
    <style:style style:name="P86" style:family="paragraph" style:parent-style-name="Standard">
      <style:paragraph-properties fo:text-align="start" style:justify-single-word="false"/>
      <style:text-properties fo:color="#000000" loext:opacity="100%" fo:font-size="9pt" fo:language="en" fo:country="US" fo:font-style="normal" style:text-underline-style="none" fo:font-weight="normal" officeooo:rsid="0e378e71" officeooo:paragraph-rsid="16baf44d" style:font-size-asian="9pt" style:font-style-asian="normal" style:font-weight-asian="normal" style:font-size-complex="9pt" style:font-style-complex="normal" style:font-weight-complex="normal"/>
    </style:style>
    <style:style style:name="P87" style:family="paragraph" style:parent-style-name="Standard">
      <style:paragraph-properties fo:text-align="center" style:justify-single-word="false"/>
      <style:text-properties fo:color="#000000" loext:opacity="100%" fo:font-size="9pt" fo:language="en" fo:country="US" fo:font-style="normal" style:text-underline-style="none" fo:font-weight="normal" officeooo:rsid="16d887d9" officeooo:paragraph-rsid="16f48b68" style:font-size-asian="9pt" style:font-style-asian="normal" style:font-weight-asian="normal" style:font-size-complex="9pt" style:font-style-complex="normal" style:font-weight-complex="normal"/>
    </style:style>
    <style:style style:name="P88" style:family="paragraph" style:parent-style-name="Standard">
      <style:paragraph-properties fo:text-align="start" style:justify-single-word="false"/>
      <style:text-properties fo:color="#ff0000" loext:opacity="100%" fo:font-size="9pt" fo:language="en" fo:country="US" fo:font-style="normal" style:text-underline-style="none" fo:font-weight="normal" officeooo:rsid="16d887d9" officeooo:paragraph-rsid="16f48b68" style:font-size-asian="9pt" style:font-style-asian="normal" style:font-weight-asian="normal" style:font-size-complex="9pt" style:font-style-complex="normal" style:font-weight-complex="normal"/>
    </style:style>
    <style:style style:name="P89" style:family="paragraph" style:parent-style-name="Standard">
      <style:paragraph-properties fo:text-align="center" style:justify-single-word="false"/>
      <style:text-properties fo:color="#000000" loext:opacity="100%" fo:font-size="9pt" fo:language="en" fo:country="US" fo:font-style="normal" style:text-underline-style="none" fo:font-weight="normal" officeooo:rsid="16f48b68" officeooo:paragraph-rsid="16f48b68" style:font-size-asian="9pt" style:font-style-asian="normal" style:font-weight-asian="normal" style:font-size-complex="9pt" style:font-style-complex="normal" style:font-weight-complex="normal"/>
    </style:style>
    <style:style style:name="P90" style:family="paragraph" style:parent-style-name="Standard">
      <style:paragraph-properties fo:text-align="start" style:justify-single-word="false"/>
      <style:text-properties fo:color="#ff0000" loext:opacity="100%" fo:font-size="9pt" fo:language="en" fo:country="US" fo:font-style="normal" style:text-underline-style="none" fo:font-weight="normal" officeooo:rsid="16d887d9" officeooo:paragraph-rsid="16f8f28c" style:font-size-asian="9pt" style:font-style-asian="normal" style:font-weight-asian="normal" style:font-size-complex="9pt" style:font-style-complex="normal" style:font-weight-complex="normal"/>
    </style:style>
    <style:style style:name="P91" style:family="paragraph" style:parent-style-name="Standard">
      <style:paragraph-properties fo:text-align="start" style:justify-single-word="false"/>
      <style:text-properties fo:color="#ff0000" loext:opacity="100%" fo:font-size="9pt" fo:language="en" fo:country="US" fo:font-style="normal" style:text-underline-style="none" fo:font-weight="normal" officeooo:rsid="191a9f78" officeooo:paragraph-rsid="191a9f78" style:font-size-asian="9pt" style:font-style-asian="normal" style:font-weight-asian="normal" style:font-size-complex="9pt" style:font-style-complex="normal" style:font-weight-complex="normal"/>
    </style:style>
    <style:style style:name="P92" style:family="paragraph" style:parent-style-name="Standard">
      <style:paragraph-properties fo:text-align="center" style:justify-single-word="false"/>
      <style:text-properties fo:color="#000000" loext:opacity="100%" fo:font-size="9pt" fo:font-style="normal" style:text-underline-style="none" officeooo:rsid="00f5daec" officeooo:paragraph-rsid="000cacc1" style:font-size-asian="9pt" style:font-style-asian="normal" style:font-size-complex="9pt" style:font-style-complex="normal"/>
    </style:style>
    <style:style style:name="P93" style:family="paragraph" style:parent-style-name="Standard">
      <style:paragraph-properties fo:text-align="start" style:justify-single-word="false"/>
      <style:text-properties officeooo:paragraph-rsid="104de18a"/>
    </style:style>
    <style:style style:name="P94" style:family="paragraph" style:parent-style-name="Standard" style:list-style-name="L4">
      <style:paragraph-properties fo:text-align="start" style:justify-single-word="false"/>
      <style:text-properties fo:color="#000000" loext:opacity="100%" fo:font-size="9pt" fo:font-style="italic" style:text-underline-style="none" officeooo:rsid="150f45b0" officeooo:paragraph-rsid="150f45b0" style:font-size-asian="9pt" style:font-style-asian="italic" style:font-size-complex="9pt" style:font-style-complex="italic"/>
    </style:style>
    <style:style style:name="P95" style:family="paragraph" style:parent-style-name="Standard" style:list-style-name="L4">
      <style:paragraph-properties fo:text-align="start" style:justify-single-word="false"/>
      <style:text-properties fo:color="#000000" loext:opacity="100%" fo:font-size="9pt" fo:font-style="normal" style:text-underline-style="none" officeooo:rsid="150f45b0" officeooo:paragraph-rsid="150f45b0" style:font-size-asian="9pt" style:font-style-asian="normal" style:font-size-complex="9pt" style:font-style-complex="normal"/>
    </style:style>
    <style:style style:name="P96" style:family="paragraph" style:parent-style-name="Standard" style:list-style-name="L4">
      <style:paragraph-properties fo:text-align="start" style:justify-single-word="false"/>
      <style:text-properties fo:color="#000000" loext:opacity="100%" fo:font-size="9pt" fo:font-style="normal" style:text-underline-style="none" officeooo:rsid="1531384a" officeooo:paragraph-rsid="17d0615f" style:font-size-asian="9pt" style:font-style-asian="normal" style:font-size-complex="9pt" style:font-style-complex="normal"/>
    </style:style>
    <style:style style:name="P97" style:family="paragraph" style:parent-style-name="Standard" style:list-style-name="L4">
      <style:paragraph-properties fo:text-align="start" style:justify-single-word="false"/>
      <style:text-properties fo:color="#000000" loext:opacity="100%" fo:font-size="9pt" fo:language="fr" fo:country="FR" fo:font-style="italic" style:text-underline-style="none" officeooo:rsid="1609bf2b" officeooo:paragraph-rsid="1609bf2b" style:font-size-asian="9pt" style:font-style-asian="italic" style:font-size-complex="9pt" style:font-style-complex="italic"/>
    </style:style>
    <style:style style:name="P98" style:family="paragraph" style:parent-style-name="Standard" style:list-style-name="L4">
      <style:paragraph-properties fo:text-align="start" style:justify-single-word="false"/>
      <style:text-properties fo:color="#000000" loext:opacity="100%" fo:font-size="9pt" fo:language="en" fo:country="US" fo:font-style="normal" style:text-underline-style="none" officeooo:rsid="1609ef4e" officeooo:paragraph-rsid="1609bf2b" style:font-size-asian="9pt" style:font-style-asian="normal" style:font-size-complex="9pt" style:font-style-complex="normal"/>
    </style:style>
    <style:style style:name="P99" style:family="paragraph" style:parent-style-name="Standard" style:list-style-name="L4">
      <style:paragraph-properties fo:text-align="start" style:justify-single-word="false"/>
      <style:text-properties fo:color="#000000" loext:opacity="100%" fo:font-size="9pt" fo:language="en" fo:country="US" fo:font-style="normal" style:text-underline-style="none" officeooo:rsid="18034288" officeooo:paragraph-rsid="18198f82" style:font-size-asian="9pt" style:font-style-asian="normal" style:font-size-complex="9pt" style:font-style-complex="normal"/>
    </style:style>
    <style:style style:name="P100" style:family="paragraph" style:parent-style-name="Standard">
      <style:paragraph-properties fo:text-align="start" style:justify-single-word="false"/>
      <style:text-properties fo:color="#ff0000" loext:opacity="100%" fo:font-size="9pt" fo:font-style="normal" style:text-underline-style="none" officeooo:rsid="0f87000f" officeooo:paragraph-rsid="1609bf2b" style:font-size-asian="9pt" style:font-style-asian="normal" style:font-size-complex="9pt" style:font-style-complex="normal"/>
    </style:style>
    <style:style style:name="P101" style:family="paragraph" style:parent-style-name="Standard">
      <style:paragraph-properties fo:text-align="center" style:justify-single-word="false"/>
      <style:text-properties fo:color="#000000" loext:opacity="100%" fo:font-size="9pt" fo:font-style="normal" style:text-underline-style="none" officeooo:rsid="004a718f" officeooo:paragraph-rsid="0f7a9961" style:font-size-asian="9pt" style:font-style-asian="normal" style:font-size-complex="9pt" style:font-style-complex="normal"/>
    </style:style>
    <style:style style:name="P102" style:family="paragraph" style:parent-style-name="Standard">
      <style:paragraph-properties fo:text-align="start" style:justify-single-word="false"/>
      <style:text-properties fo:color="#000000" loext:opacity="100%" fo:font-size="9pt" fo:font-style="normal" officeooo:rsid="0fd55cfe" officeooo:paragraph-rsid="000cacc1" style:font-size-asian="9pt" style:font-style-asian="normal" style:font-size-complex="9pt" style:font-style-complex="normal"/>
    </style:style>
    <style:style style:name="P103" style:family="paragraph" style:parent-style-name="Standard">
      <style:paragraph-properties fo:text-align="center" style:justify-single-word="false"/>
      <style:text-properties fo:color="#000000" loext:opacity="100%" fo:font-size="9pt" fo:font-style="normal" officeooo:rsid="13fa4504" officeooo:paragraph-rsid="15af0345" style:font-size-asian="9pt" style:font-style-asian="normal" style:font-size-complex="9pt" style:font-style-complex="normal"/>
    </style:style>
    <style:style style:name="P104" style:family="paragraph" style:parent-style-name="Standard">
      <style:paragraph-properties fo:text-align="start" style:justify-single-word="false"/>
      <style:text-properties fo:color="#000000" loext:opacity="100%" fo:font-size="9pt" fo:language="en" fo:country="US" fo:font-style="normal" officeooo:rsid="140e57a7" officeooo:paragraph-rsid="16d9f67f" style:font-size-asian="9pt" style:font-style-asian="normal" style:font-size-complex="9pt" style:font-style-complex="normal"/>
    </style:style>
    <style:style style:name="P105" style:family="paragraph" style:parent-style-name="Standard">
      <style:paragraph-properties fo:text-align="center" style:justify-single-word="false"/>
      <style:text-properties fo:color="#000000" loext:opacity="100%" fo:font-size="9pt" fo:language="en" fo:country="US" fo:font-style="normal" officeooo:rsid="140bcb47" officeooo:paragraph-rsid="140bcb47" style:font-size-asian="9pt" style:font-style-asian="normal" style:font-size-complex="9pt" style:font-style-complex="normal"/>
    </style:style>
    <style:style style:name="P106" style:family="paragraph" style:parent-style-name="Standard">
      <style:paragraph-properties fo:text-align="start" style:justify-single-word="false"/>
      <style:text-properties fo:color="#000000" loext:opacity="100%" fo:font-size="9pt" fo:language="en" fo:country="US" fo:font-style="normal" officeooo:rsid="140bcb47" officeooo:paragraph-rsid="140bcb47" style:font-size-asian="9pt" style:font-style-asian="normal" style:font-size-complex="9pt" style:font-style-complex="normal"/>
    </style:style>
    <style:style style:name="P107" style:family="paragraph" style:parent-style-name="Standard">
      <style:paragraph-properties fo:text-align="start" style:justify-single-word="false"/>
      <style:text-properties fo:color="#000000" loext:opacity="100%" fo:font-size="9pt" fo:language="en" fo:country="US" fo:font-style="normal" officeooo:rsid="14776122" officeooo:paragraph-rsid="14776122" style:font-size-asian="9pt" style:font-style-asian="normal" style:font-size-complex="9pt" style:font-style-complex="normal"/>
    </style:style>
    <style:style style:name="P108" style:family="paragraph" style:parent-style-name="Standard">
      <style:paragraph-properties fo:text-align="start" style:justify-single-word="false"/>
      <style:text-properties fo:color="#000000" loext:opacity="100%" fo:font-size="9pt" fo:language="en" fo:country="US" fo:font-style="normal" officeooo:rsid="15e2db4e" officeooo:paragraph-rsid="164470b4" style:font-size-asian="9pt" style:font-style-asian="normal" style:font-size-complex="9pt" style:font-style-complex="normal"/>
    </style:style>
    <style:style style:name="P109" style:family="paragraph" style:parent-style-name="Standard">
      <style:paragraph-properties fo:text-align="start" style:justify-single-word="false"/>
      <style:text-properties fo:color="#000000" loext:opacity="100%" fo:font-size="9pt" fo:language="en" fo:country="US" fo:font-style="normal" officeooo:rsid="180c0b41" officeooo:paragraph-rsid="181310a4" style:font-size-asian="9pt" style:font-style-asian="normal" style:font-size-complex="9pt" style:font-style-complex="normal"/>
    </style:style>
    <style:style style:name="P110" style:family="paragraph" style:parent-style-name="Standard">
      <style:paragraph-properties fo:text-align="start" style:justify-single-word="false"/>
      <style:text-properties fo:color="#000000" loext:opacity="100%" fo:font-size="9pt" fo:language="en" fo:country="US" fo:font-style="normal" officeooo:rsid="180c0b41" officeooo:paragraph-rsid="180c0b41" style:font-size-asian="9pt" style:font-style-asian="normal" style:font-size-complex="9pt" style:font-style-complex="normal"/>
    </style:style>
    <style:style style:name="P111" style:family="paragraph" style:parent-style-name="Standard">
      <style:paragraph-properties fo:text-align="start" style:justify-single-word="false"/>
      <style:text-properties fo:color="#000000" loext:opacity="100%" fo:font-size="9pt" fo:language="en" fo:country="US" fo:font-style="normal" officeooo:rsid="18a27125" officeooo:paragraph-rsid="18a8d703" style:font-size-asian="9pt" style:font-style-asian="normal" style:font-size-complex="9pt" style:font-style-complex="normal"/>
    </style:style>
    <style:style style:name="P112" style:family="paragraph" style:parent-style-name="Text_20_body" style:master-page-name="">
      <loext:graphic-properties draw:fill="none"/>
      <style:paragraph-properties fo:margin-left="1in" fo:margin-right="1.1252in" fo:line-height="115%" fo:text-align="start" style:justify-single-word="false" fo:text-indent="0in" style:auto-text-indent="false" style:page-number="auto" fo:background-color="transparent"/>
      <style:text-properties fo:color="#000000" loext:opacity="100%" style:font-name="Nimbus Sans" fo:font-size="6pt" fo:language="en" fo:country="US" fo:font-style="normal" officeooo:rsid="18a27125" officeooo:paragraph-rsid="18a8d703" style:font-size-asian="6pt" style:font-style-asian="normal" style:font-size-complex="6pt" style:font-style-complex="normal"/>
    </style:style>
    <style:style style:name="P113" style:family="paragraph" style:parent-style-name="Text_20_body" style:list-style-name="L5">
      <loext:graphic-properties draw:fill="none"/>
      <style:paragraph-properties fo:margin-left="1in" fo:margin-right="1.1252in" fo:margin-top="0in" fo:margin-bottom="0in" style:contextual-spacing="false" fo:line-height="115%" fo:text-align="start" style:justify-single-word="false" fo:text-indent="0in" style:auto-text-indent="false" fo:background-color="transparent"/>
      <style:text-properties fo:color="#000000" loext:opacity="100%" style:font-name="Nimbus Sans" fo:font-size="6pt" officeooo:rsid="18a8d703" officeooo:paragraph-rsid="18a8d703" style:font-size-asian="6pt" style:font-size-complex="6pt"/>
    </style:style>
    <style:style style:name="P114" style:family="paragraph" style:parent-style-name="Text_20_body" style:list-style-name="L5">
      <loext:graphic-properties draw:fill="none"/>
      <style:paragraph-properties fo:margin-left="1in" fo:margin-right="1.1252in" fo:margin-top="0in" fo:margin-bottom="0in" style:contextual-spacing="false" fo:line-height="115%" fo:text-align="start" style:justify-single-word="false" fo:text-indent="0in" style:auto-text-indent="false" fo:background-color="transparent"/>
      <style:text-properties fo:color="#000000" loext:opacity="100%" style:font-name="Nimbus Sans" fo:font-size="6pt" officeooo:rsid="18a27125" style:font-size-asian="6pt" style:font-size-complex="6pt"/>
    </style:style>
    <style:style style:name="P115" style:family="paragraph" style:parent-style-name="Text_20_body" style:list-style-name="L5">
      <loext:graphic-properties draw:fill="none"/>
      <style:paragraph-properties fo:margin-left="1in" fo:margin-right="1.1252in" fo:line-height="115%" fo:text-align="start" style:justify-single-word="false" fo:text-indent="0in" style:auto-text-indent="false" fo:background-color="transparent"/>
      <style:text-properties fo:color="#000000" loext:opacity="100%" style:font-name="Nimbus Sans" fo:font-size="6pt" officeooo:rsid="18a27125" style:font-size-asian="6pt" style:font-size-complex="6pt"/>
    </style:style>
    <style:style style:name="P116" style:family="paragraph" style:parent-style-name="Text_20_body">
      <loext:graphic-properties draw:fill="none"/>
      <style:paragraph-properties fo:margin-left="1in" fo:margin-right="1.1252in" fo:line-height="115%" fo:text-align="start" style:justify-single-word="false" fo:text-indent="0in" style:auto-text-indent="false" fo:background-color="transparent"/>
      <style:text-properties fo:color="#000000" loext:opacity="100%" style:font-name="Nimbus Sans" fo:font-size="6pt" officeooo:rsid="18a27125" style:font-size-asian="6pt" style:font-size-complex="6pt"/>
    </style:style>
    <style:style style:name="P117" style:family="paragraph" style:parent-style-name="Text_20_body" style:list-style-name="L6">
      <loext:graphic-properties draw:fill="none"/>
      <style:paragraph-properties fo:margin-left="1in" fo:margin-right="1.1252in" fo:margin-top="0in" fo:margin-bottom="0in" style:contextual-spacing="false" fo:line-height="115%" fo:text-align="start" style:justify-single-word="false" fo:text-indent="0in" style:auto-text-indent="false" fo:background-color="transparent"/>
      <style:text-properties fo:color="#000000" loext:opacity="100%" style:font-name="Nimbus Sans" fo:font-size="6pt" officeooo:rsid="18a27125" style:font-size-asian="6pt" style:font-size-complex="6pt"/>
    </style:style>
    <style:style style:name="P118" style:family="paragraph" style:parent-style-name="Text_20_body" style:list-style-name="L6">
      <loext:graphic-properties draw:fill="none"/>
      <style:paragraph-properties fo:margin-left="1in" fo:margin-right="1.1252in" fo:line-height="115%" fo:text-align="start" style:justify-single-word="false" fo:text-indent="0in" style:auto-text-indent="false" fo:background-color="transparent"/>
      <style:text-properties fo:color="#000000" loext:opacity="100%" style:font-name="Nimbus Sans" fo:font-size="6pt" officeooo:rsid="18a8d703" officeooo:paragraph-rsid="18a8d703" style:font-size-asian="6pt" style:font-size-complex="6pt"/>
    </style:style>
    <style:style style:name="P119" style:family="paragraph" style:parent-style-name="Standard">
      <style:paragraph-properties fo:text-align="start" style:justify-single-word="false"/>
      <style:text-properties fo:color="#000000" loext:opacity="100%" fo:font-size="9pt" fo:language="en" fo:country="US" fo:font-style="normal" officeooo:rsid="18a8d703" officeooo:paragraph-rsid="18aa3a3b" style:font-size-asian="9pt" style:font-style-asian="normal" style:font-size-complex="9pt" style:font-style-complex="normal"/>
    </style:style>
    <style:style style:name="P120" style:family="paragraph" style:parent-style-name="Standard">
      <style:paragraph-properties fo:text-align="center" style:justify-single-word="false"/>
      <style:text-properties fo:color="#000000" loext:opacity="100%" fo:font-size="9pt" fo:language="en" fo:country="US" fo:font-style="normal" style:text-underline-style="none" fo:font-weight="normal" officeooo:rsid="0d6c2842" officeooo:paragraph-rsid="0d70479d" style:font-size-asian="9pt" style:font-style-asian="normal" style:font-weight-asian="normal" style:font-size-complex="9pt" style:font-style-complex="normal" style:font-weight-complex="normal"/>
    </style:style>
    <style:style style:name="P121" style:family="paragraph" style:parent-style-name="Standard">
      <style:paragraph-properties fo:text-align="start" style:justify-single-word="false"/>
      <style:text-properties fo:color="#000000" loext:opacity="100%" fo:font-size="9pt" fo:language="en" fo:country="US" fo:font-style="normal" style:text-underline-style="none" fo:font-weight="normal" officeooo:rsid="0ab9e005" officeooo:paragraph-rsid="000cacc1" style:font-size-asian="9pt" style:font-style-asian="normal" style:font-weight-asian="normal" style:font-size-complex="9pt" style:font-style-complex="normal" style:font-weight-complex="normal"/>
    </style:style>
    <style:style style:name="P122" style:family="paragraph" style:parent-style-name="Standard">
      <style:paragraph-properties fo:text-align="start" style:justify-single-word="false"/>
      <style:text-properties fo:color="#000000" loext:opacity="100%" fo:font-size="9pt" fo:language="en" fo:country="US" fo:font-style="normal" style:text-underline-style="none" fo:font-weight="normal" officeooo:rsid="135589f6" officeooo:paragraph-rsid="135589f6" style:font-size-asian="9pt" style:font-style-asian="normal" style:font-weight-asian="normal" style:font-size-complex="9pt" style:font-style-complex="normal" style:font-weight-complex="normal"/>
    </style:style>
    <style:style style:name="P123" style:family="paragraph" style:parent-style-name="Standard">
      <style:paragraph-properties fo:text-align="start" style:justify-single-word="false"/>
      <style:text-properties fo:color="#ff0000" loext:opacity="100%" fo:font-size="9pt" fo:language="en" fo:country="US" fo:font-style="normal" style:text-underline-style="none" fo:font-weight="normal" officeooo:rsid="135a5d6f" officeooo:paragraph-rsid="196b0f60" style:font-size-asian="9pt" style:font-style-asian="normal" style:font-weight-asian="normal" style:font-size-complex="9pt" style:font-style-complex="normal" style:font-weight-complex="normal"/>
    </style:style>
    <style:style style:name="P124" style:family="paragraph" style:parent-style-name="Standard">
      <style:paragraph-properties fo:text-align="start" style:justify-single-word="false"/>
      <style:text-properties fo:color="#ff0000" loext:opacity="100%" fo:font-size="9pt" fo:language="en" fo:country="US" fo:font-style="normal" style:text-underline-style="none" fo:font-weight="normal" officeooo:rsid="135a5d6f" officeooo:paragraph-rsid="135a5d6f" style:font-size-asian="9pt" style:font-style-asian="normal" style:font-weight-asian="normal" style:font-size-complex="9pt" style:font-style-complex="normal" style:font-weight-complex="normal"/>
    </style:style>
    <style:style style:name="P125" style:family="paragraph" style:parent-style-name="Standard">
      <style:paragraph-properties fo:text-align="start" style:justify-single-word="false"/>
      <style:text-properties fo:color="#ff0000" loext:opacity="100%" fo:font-size="9pt" fo:language="en" fo:country="US" fo:font-style="normal" style:text-underline-style="none" fo:font-weight="normal" officeooo:rsid="139f76c5" officeooo:paragraph-rsid="139f76c5" style:font-size-asian="9pt" style:font-style-asian="normal" style:font-weight-asian="normal" style:font-size-complex="9pt" style:font-style-complex="normal" style:font-weight-complex="normal"/>
    </style:style>
    <style:style style:name="P126" style:family="paragraph" style:parent-style-name="Standard">
      <style:paragraph-properties fo:text-align="start" style:justify-single-word="false"/>
      <style:text-properties fo:color="#ff0000" loext:opacity="100%" fo:font-size="9pt" fo:language="en" fo:country="US" fo:font-style="normal" style:text-underline-style="none" fo:font-weight="normal" officeooo:rsid="15c14080" officeooo:paragraph-rsid="15c14080" style:font-size-asian="9pt" style:font-style-asian="normal" style:font-weight-asian="normal" style:font-size-complex="9pt" style:font-style-complex="normal" style:font-weight-complex="normal"/>
    </style:style>
    <style:style style:name="P127" style:family="paragraph" style:parent-style-name="Standard">
      <style:paragraph-properties fo:text-align="start" style:justify-single-word="false"/>
      <style:text-properties fo:color="#ff0000" loext:opacity="100%" fo:font-size="9pt" fo:language="en" fo:country="US" fo:font-style="normal" style:text-underline-style="none" fo:font-weight="normal" officeooo:rsid="17d430d1" officeooo:paragraph-rsid="17d430d1" style:font-size-asian="9pt" style:font-style-asian="normal" style:font-weight-asian="normal" style:font-size-complex="9pt" style:font-style-complex="normal" style:font-weight-complex="normal"/>
    </style:style>
    <style:style style:name="P128" style:family="paragraph" style:parent-style-name="Standard">
      <style:paragraph-properties fo:text-align="start" style:justify-single-word="false"/>
      <style:text-properties fo:color="#ff0000" loext:opacity="100%" fo:font-size="9pt" fo:language="en" fo:country="US" fo:font-style="normal" style:text-underline-style="none" fo:font-weight="normal" officeooo:rsid="1869d9d7" officeooo:paragraph-rsid="1869d9d7" style:font-size-asian="9pt" style:font-style-asian="normal" style:font-weight-asian="normal" style:font-size-complex="9pt" style:font-style-complex="normal" style:font-weight-complex="normal"/>
    </style:style>
    <style:style style:name="P129" style:family="paragraph" style:parent-style-name="Standard">
      <style:paragraph-properties fo:text-align="start" style:justify-single-word="false"/>
      <style:text-properties fo:color="#ff0000" loext:opacity="100%" fo:font-size="9pt" fo:language="en" fo:country="US" fo:font-style="normal" style:text-underline-style="none" fo:font-weight="normal" officeooo:rsid="194c855e" officeooo:paragraph-rsid="194c855e" style:font-size-asian="9pt" style:font-style-asian="normal" style:font-weight-asian="normal" style:font-size-complex="9pt" style:font-style-complex="normal" style:font-weight-complex="normal"/>
    </style:style>
    <style:style style:name="P130" style:family="paragraph" style:parent-style-name="Standard">
      <style:paragraph-properties fo:text-align="center" style:justify-single-word="false"/>
      <style:text-properties fo:color="#ff0000" loext:opacity="100%" fo:font-size="9pt" fo:font-style="normal" style:text-underline-style="none" officeooo:rsid="016614ae" officeooo:paragraph-rsid="000cacc1" style:font-size-asian="9pt" style:font-style-asian="normal" style:font-size-complex="9pt" style:font-style-complex="normal"/>
    </style:style>
    <style:style style:name="P131" style:family="paragraph" style:parent-style-name="Standard">
      <style:paragraph-properties fo:text-align="start" style:justify-single-word="false"/>
      <style:text-properties fo:color="#000000" loext:opacity="100%" fo:font-size="9pt" fo:language="en" fo:country="US" fo:font-style="normal" style:text-underline-style="none" fo:font-weight="normal" officeooo:rsid="06e708d6" officeooo:paragraph-rsid="03ed3929" style:font-size-asian="9pt" style:font-style-asian="normal" style:font-weight-asian="normal" style:font-size-complex="9pt" style:font-style-complex="normal" style:font-weight-complex="normal"/>
    </style:style>
    <style:style style:name="P132" style:family="paragraph" style:parent-style-name="Standard">
      <style:paragraph-properties fo:text-align="start" style:justify-single-word="false"/>
      <style:text-properties fo:color="#000000" loext:opacity="100%" fo:font-size="9pt" fo:language="en" fo:country="US" fo:font-style="normal" style:text-underline-style="none" fo:font-weight="normal" officeooo:rsid="13934662" officeooo:paragraph-rsid="13934662" style:font-size-asian="9pt" style:font-style-asian="normal" style:font-weight-asian="normal" style:font-size-complex="9pt" style:font-style-complex="normal" style:font-weight-complex="normal"/>
    </style:style>
    <style:style style:name="P133" style:family="paragraph" style:parent-style-name="Standard">
      <style:paragraph-properties fo:text-align="start" style:justify-single-word="false"/>
      <style:text-properties fo:color="#000000" loext:opacity="100%" fo:font-size="9pt" fo:language="en" fo:country="US" fo:font-style="normal" style:text-underline-style="none" fo:font-weight="normal" officeooo:rsid="1488b1a3" officeooo:paragraph-rsid="195fc042" style:font-size-asian="9pt" style:font-style-asian="normal" style:font-weight-asian="normal" style:font-size-complex="9pt" style:font-style-complex="normal" style:font-weight-complex="normal"/>
    </style:style>
    <style:style style:name="P134" style:family="paragraph" style:parent-style-name="Standard">
      <style:paragraph-properties fo:text-align="start" style:justify-single-word="false"/>
      <style:text-properties fo:color="#ff0000" loext:opacity="100%" fo:font-size="9pt" fo:language="en" fo:country="US" fo:font-style="normal" style:text-underline-style="none" fo:font-weight="normal" officeooo:rsid="195cd550" officeooo:paragraph-rsid="195fc042" style:font-size-asian="9pt" style:font-style-asian="normal" style:font-weight-asian="normal" style:font-size-complex="9pt" style:font-style-complex="normal" style:font-weight-complex="normal"/>
    </style:style>
    <style:style style:name="P135" style:family="paragraph" style:parent-style-name="Standard">
      <loext:graphic-properties draw:fill="none"/>
      <style:paragraph-properties fo:margin-left="0in" fo:margin-right="0.1252in" fo:text-align="center" style:justify-single-word="false" fo:text-indent="0in" style:auto-text-indent="false" fo:background-color="transparent">
        <style:tab-stops>
          <style:tab-stop style:position="6.3165in"/>
        </style:tab-stops>
      </style:paragraph-properties>
      <style:text-properties fo:color="#000000" loext:opacity="100%" fo:font-size="9pt" fo:font-style="normal" style:text-underline-style="solid" style:text-underline-width="auto" style:text-underline-color="font-color" officeooo:rsid="04b8a278" officeooo:paragraph-rsid="05c936ba" style:font-size-asian="9pt" style:font-style-asian="normal" style:font-size-complex="9pt" style:font-style-complex="normal"/>
    </style:style>
    <style:style style:name="P136" style:family="paragraph" style:parent-style-name="Standard">
      <style:paragraph-properties fo:text-align="start" style:justify-single-word="false"/>
      <style:text-properties fo:color="#000000" loext:opacity="100%" style:text-line-through-style="none" style:text-line-through-type="none" fo:font-size="9pt" fo:language="es" fo:country="MX" fo:font-style="normal" style:text-underline-style="none" fo:font-weight="normal" officeooo:rsid="0d9b6cd6" officeooo:paragraph-rsid="000cacc1" style:font-size-asian="9pt" style:font-style-asian="normal" style:font-weight-asian="normal" style:font-size-complex="9pt" style:font-style-complex="normal" style:font-weight-complex="normal"/>
    </style:style>
    <style:style style:name="P137" style:family="paragraph" style:parent-style-name="Standard">
      <style:paragraph-properties fo:text-align="start" style:justify-single-word="false"/>
      <style:text-properties fo:color="#000000" loext:opacity="100%" style:text-line-through-style="none" style:text-line-through-type="none" fo:font-size="9pt" fo:language="es" fo:country="MX" fo:font-style="normal" style:text-underline-style="none" fo:font-weight="normal" officeooo:rsid="12e63262" officeooo:paragraph-rsid="15fc8002" style:font-size-asian="9pt" style:font-style-asian="normal" style:font-weight-asian="normal" style:font-size-complex="9pt" style:font-style-complex="normal" style:font-weight-complex="normal"/>
    </style:style>
    <style:style style:name="P138" style:family="paragraph" style:parent-style-name="Standard">
      <style:paragraph-properties fo:text-align="start" style:justify-single-word="false"/>
      <style:text-properties fo:color="#000000" loext:opacity="100%" style:text-line-through-style="none" style:text-line-through-type="none" fo:font-size="9pt" fo:language="es" fo:country="MX" fo:font-style="normal" style:text-underline-style="none" fo:font-weight="normal" officeooo:rsid="130bcc3a" officeooo:paragraph-rsid="1343eebc" style:font-size-asian="9pt" style:font-style-asian="normal" style:font-weight-asian="normal" style:font-size-complex="9pt" style:font-style-complex="normal" style:font-weight-complex="normal"/>
    </style:style>
    <style:style style:name="P139" style:family="paragraph" style:parent-style-name="Standard">
      <style:paragraph-properties fo:text-align="start" style:justify-single-word="false"/>
      <style:text-properties fo:color="#000000" loext:opacity="100%" style:text-line-through-style="none" style:text-line-through-type="none" fo:font-size="9pt" fo:language="es" fo:country="MX" fo:font-style="normal" style:text-underline-style="none" fo:font-weight="normal" officeooo:rsid="0d9b6cd6" officeooo:paragraph-rsid="130cc340" style:font-size-asian="9pt" style:font-style-asian="normal" style:font-weight-asian="normal" style:font-size-complex="9pt" style:font-style-complex="normal" style:font-weight-complex="normal"/>
    </style:style>
    <style:style style:name="P140" style:family="paragraph" style:parent-style-name="Standard">
      <style:paragraph-properties fo:text-align="start" style:justify-single-word="false"/>
      <style:text-properties fo:color="#000000" loext:opacity="100%" style:text-line-through-style="none" style:text-line-through-type="none" fo:font-size="9pt" fo:language="es" fo:country="MX" fo:font-style="normal" style:text-underline-style="none" fo:font-weight="normal" officeooo:rsid="1310bd50" officeooo:paragraph-rsid="13197004" style:font-size-asian="9pt" style:font-style-asian="normal" style:font-weight-asian="normal" style:font-size-complex="9pt" style:font-style-complex="normal" style:font-weight-complex="normal"/>
    </style:style>
    <style:style style:name="P141" style:family="paragraph" style:parent-style-name="Standard">
      <style:paragraph-properties fo:text-align="start" style:justify-single-word="false"/>
      <style:text-properties fo:color="#000000" loext:opacity="100%" style:text-line-through-style="none" style:text-line-through-type="none" fo:font-size="9pt" fo:language="en" fo:country="US" fo:font-style="normal" style:text-underline-style="none" fo:font-weight="normal" officeooo:rsid="138c9387" officeooo:paragraph-rsid="13a00711" style:font-size-asian="9pt" style:font-style-asian="normal" style:font-weight-asian="normal" style:font-size-complex="9pt" style:font-style-complex="normal" style:font-weight-complex="normal"/>
    </style:style>
    <style:style style:name="P142" style:family="paragraph" style:parent-style-name="Standard">
      <style:paragraph-properties fo:text-align="start" style:justify-single-word="false"/>
      <style:text-properties fo:color="#000000" loext:opacity="100%" style:text-line-through-style="none" style:text-line-through-type="none" fo:font-size="9pt" fo:language="es" fo:country="MX" fo:font-style="normal" style:text-underline-style="none" fo:font-weight="normal" officeooo:rsid="1310bd50" officeooo:paragraph-rsid="1372f323" style:font-size-asian="9pt" style:font-style-asian="normal" style:font-weight-asian="normal" style:font-size-complex="9pt" style:font-style-complex="normal" style:font-weight-complex="normal"/>
    </style:style>
    <style:style style:name="P143" style:family="paragraph" style:parent-style-name="Standard">
      <style:paragraph-properties fo:text-align="start" style:justify-single-word="false"/>
      <style:text-properties fo:color="#ff0000" loext:opacity="100%" style:text-line-through-style="none" style:text-line-through-type="none" fo:font-size="9pt" fo:language="es" fo:country="MX" fo:font-style="normal" style:text-underline-style="none" fo:font-weight="normal" officeooo:rsid="13bc58a4" officeooo:paragraph-rsid="16dcee14" style:font-size-asian="9pt" style:font-style-asian="normal" style:font-weight-asian="normal" style:font-size-complex="9pt" style:font-style-complex="normal" style:font-weight-complex="normal"/>
    </style:style>
    <style:style style:name="P144" style:family="paragraph" style:parent-style-name="Standard">
      <style:paragraph-properties fo:text-align="start" style:justify-single-word="false"/>
      <style:text-properties fo:color="#000000" loext:opacity="100%" style:text-line-through-style="none" style:text-line-through-type="none" fo:font-size="9pt" fo:language="es" fo:country="MX" fo:font-style="normal" style:text-underline-style="none" fo:font-weight="normal" officeooo:rsid="13bc58a4" officeooo:paragraph-rsid="13bc58a4" style:font-size-asian="9pt" style:font-style-asian="normal" style:font-weight-asian="normal" style:font-size-complex="9pt" style:font-style-complex="normal" style:font-weight-complex="normal"/>
    </style:style>
    <style:style style:name="P145" style:family="paragraph" style:parent-style-name="Standard">
      <style:paragraph-properties fo:text-align="start" style:justify-single-word="false"/>
      <style:text-properties fo:color="#000000" loext:opacity="100%" style:text-line-through-style="none" style:text-line-through-type="none" fo:font-size="9pt" fo:language="es" fo:country="MX" fo:font-style="normal" style:text-underline-style="none" fo:font-weight="normal" officeooo:rsid="13bc58a4" officeooo:paragraph-rsid="1480f48e" style:font-size-asian="9pt" style:font-style-asian="normal" style:font-weight-asian="normal" style:font-size-complex="9pt" style:font-style-complex="normal" style:font-weight-complex="normal"/>
    </style:style>
    <style:style style:name="P146" style:family="paragraph" style:parent-style-name="Standard">
      <style:paragraph-properties fo:text-align="start" style:justify-single-word="false"/>
      <style:text-properties fo:color="#000000" loext:opacity="100%" style:text-line-through-style="none" style:text-line-through-type="none" fo:font-size="9pt" fo:language="es" fo:country="MX" fo:font-style="normal" style:text-underline-style="none" fo:font-weight="normal" officeooo:rsid="15a7e616" officeooo:paragraph-rsid="15a7e616" style:font-size-asian="9pt" style:font-style-asian="normal" style:font-weight-asian="normal" style:font-size-complex="9pt" style:font-style-complex="normal" style:font-weight-complex="normal"/>
    </style:style>
    <style:style style:name="P147" style:family="paragraph" style:parent-style-name="Standard">
      <style:paragraph-properties fo:text-align="start" style:justify-single-word="false"/>
      <style:text-properties fo:color="#ff0000" loext:opacity="100%" style:text-line-through-style="none" style:text-line-through-type="none" style:font-name="Liberation Serif" fo:font-size="9pt" fo:language="en" fo:country="US" fo:font-style="normal" style:text-underline-style="none" officeooo:rsid="13934662" officeooo:paragraph-rsid="1910f59d" style:font-size-asian="9pt" style:font-style-asian="normal" style:font-size-complex="9pt" style:font-style-complex="normal"/>
    </style:style>
    <style:style style:name="P148" style:family="paragraph" style:parent-style-name="Standard">
      <style:paragraph-properties fo:text-align="start" style:justify-single-word="false"/>
      <style:text-properties fo:color="#ff0000" loext:opacity="100%" style:text-line-through-style="none" style:text-line-through-type="none" style:font-name="Liberation Serif" fo:font-size="9pt" fo:language="en" fo:country="US" fo:font-style="normal" style:text-underline-style="none" officeooo:rsid="15684758" officeooo:paragraph-rsid="19752820" style:font-size-asian="9pt" style:font-style-asian="normal" style:font-size-complex="9pt" style:font-style-complex="normal"/>
    </style:style>
    <style:style style:name="P149" style:family="paragraph" style:parent-style-name="Standard">
      <style:paragraph-properties fo:text-align="start" style:justify-single-word="false"/>
      <style:text-properties fo:color="#ff0000" loext:opacity="100%" style:text-line-through-style="none" style:text-line-through-type="none" style:font-name="Liberation Serif" fo:font-size="9pt" fo:language="en" fo:country="US" fo:font-style="normal" style:text-underline-style="none" officeooo:rsid="130a47ac" officeooo:paragraph-rsid="153fd634" style:font-size-asian="9pt" style:font-style-asian="normal" style:font-size-complex="9pt" style:font-style-complex="normal"/>
    </style:style>
    <style:style style:name="P150" style:family="paragraph" style:parent-style-name="Standard">
      <style:paragraph-properties fo:text-align="start" style:justify-single-word="false"/>
      <style:text-properties fo:color="#ff0000" loext:opacity="100%" style:text-line-through-style="none" style:text-line-through-type="none" style:font-name="Liberation Serif" fo:font-size="9pt" fo:language="en" fo:country="US" fo:font-style="normal" style:text-underline-style="none" officeooo:rsid="15aa9cde" officeooo:paragraph-rsid="15aa9cde" style:font-size-asian="9pt" style:font-style-asian="normal" style:font-size-complex="9pt" style:font-style-complex="normal"/>
    </style:style>
    <style:style style:name="P151" style:family="paragraph" style:parent-style-name="Standard">
      <style:paragraph-properties fo:text-align="start" style:justify-single-word="false"/>
      <style:text-properties fo:color="#000000" loext:opacity="100%" style:text-line-through-style="none" style:text-line-through-type="none" style:font-name="Liberation Serif" fo:font-size="9pt" fo:language="en" fo:country="US" fo:font-style="normal" style:text-underline-style="none" officeooo:rsid="130a47ac" officeooo:paragraph-rsid="153fd634" style:font-size-asian="9pt" style:font-style-asian="normal" style:font-size-complex="9pt" style:font-style-complex="normal"/>
    </style:style>
    <style:style style:name="P152" style:family="paragraph" style:parent-style-name="Standard">
      <style:paragraph-properties fo:text-align="start" style:justify-single-word="false"/>
      <style:text-properties fo:color="#ff0000" loext:opacity="100%" style:text-line-through-style="none" style:text-line-through-type="none" style:font-name="Liberation Serif" fo:font-size="9pt" fo:language="en" fo:country="US" fo:font-style="normal" style:text-underline-style="none" officeooo:rsid="15c1a467" officeooo:paragraph-rsid="172296c0" style:font-size-asian="9pt" style:font-style-asian="normal" style:font-size-complex="9pt" style:font-style-complex="normal"/>
    </style:style>
    <style:style style:name="P153" style:family="paragraph" style:parent-style-name="Standard">
      <style:paragraph-properties fo:text-align="start" style:justify-single-word="false"/>
      <style:text-properties fo:color="#ff0000" loext:opacity="100%" style:text-line-through-style="none" style:text-line-through-type="none" style:font-name="Liberation Serif" fo:font-size="9pt" fo:language="en" fo:country="US" fo:font-style="normal" style:text-underline-style="none" officeooo:rsid="130a47ac" officeooo:paragraph-rsid="16df79b6" style:font-size-asian="9pt" style:font-style-asian="normal" style:font-size-complex="9pt" style:font-style-complex="normal"/>
    </style:style>
    <style:style style:name="P154" style:family="paragraph" style:parent-style-name="Standard">
      <style:paragraph-properties fo:text-align="start" style:justify-single-word="false"/>
      <style:text-properties fo:color="#000000" loext:opacity="100%" style:text-line-through-style="none" style:text-line-through-type="none" style:font-name="Liberation Serif" fo:font-size="9pt" fo:language="en" fo:country="US" fo:font-style="normal" style:text-underline-style="none" officeooo:rsid="1614dd8f" officeooo:paragraph-rsid="168076dd" style:font-size-asian="9pt" style:font-style-asian="normal" style:font-size-complex="9pt" style:font-style-complex="normal"/>
    </style:style>
    <style:style style:name="P155" style:family="paragraph" style:parent-style-name="Standard">
      <style:paragraph-properties fo:text-align="start" style:justify-single-word="false"/>
      <style:text-properties fo:color="#000000" loext:opacity="100%" style:text-line-through-style="none" style:text-line-through-type="none" style:font-name="Liberation Serif" fo:font-size="9pt" fo:language="en" fo:country="US" fo:font-style="normal" style:text-underline-style="none" officeooo:rsid="1614dd8f" officeooo:paragraph-rsid="1614dd8f" style:font-size-asian="9pt" style:font-style-asian="normal" style:font-size-complex="9pt" style:font-style-complex="normal"/>
    </style:style>
    <style:style style:name="P156" style:family="paragraph" style:parent-style-name="Standard">
      <style:paragraph-properties fo:text-align="start" style:justify-single-word="false"/>
      <style:text-properties fo:color="#000000" loext:opacity="100%" style:text-line-through-style="none" style:text-line-through-type="none" style:font-name="Liberation Serif" fo:font-size="9pt" fo:language="en" fo:country="US" fo:font-style="normal" style:text-underline-style="none" officeooo:rsid="1614dd8f" officeooo:paragraph-rsid="178c8619" style:font-size-asian="9pt" style:font-style-asian="normal" style:font-size-complex="9pt" style:font-style-complex="normal"/>
    </style:style>
    <style:style style:name="P157" style:family="paragraph" style:parent-style-name="Standard">
      <style:paragraph-properties fo:text-align="start" style:justify-single-word="false"/>
      <style:text-properties fo:color="#ff0000" loext:opacity="100%" style:text-line-through-style="none" style:text-line-through-type="none" style:font-name="Liberation Serif" fo:font-size="9pt" fo:language="en" fo:country="US" fo:font-style="normal" style:text-underline-style="none" officeooo:rsid="130a47ac" officeooo:paragraph-rsid="17b5ed9e" style:font-size-asian="9pt" style:font-style-asian="normal" style:font-size-complex="9pt" style:font-style-complex="normal"/>
    </style:style>
    <style:style style:name="P158" style:family="paragraph" style:parent-style-name="Standard">
      <style:paragraph-properties fo:text-align="start" style:justify-single-word="false"/>
      <style:text-properties fo:color="#ff0000" loext:opacity="100%" style:text-line-through-style="none" style:text-line-through-type="none" style:font-name="Liberation Serif" fo:font-size="9pt" fo:language="en" fo:country="US" fo:font-style="normal" style:text-underline-style="none" officeooo:rsid="16aff526" officeooo:paragraph-rsid="171fb6a7" style:font-size-asian="9pt" style:font-style-asian="normal" style:font-size-complex="9pt" style:font-style-complex="normal"/>
    </style:style>
    <style:style style:name="P159" style:family="paragraph" style:parent-style-name="Standard">
      <style:paragraph-properties fo:text-align="start" style:justify-single-word="false"/>
      <style:text-properties fo:color="#000000" loext:opacity="100%" style:text-line-through-style="none" style:text-line-through-type="none" style:font-name="Liberation Serif" fo:font-size="9pt" fo:language="en" fo:country="US" fo:font-style="normal" style:text-underline-style="none" officeooo:rsid="17367761" officeooo:paragraph-rsid="1801a7ee" style:font-size-asian="9pt" style:font-style-asian="normal" style:font-size-complex="9pt" style:font-style-complex="normal"/>
    </style:style>
    <style:style style:name="P160" style:family="paragraph" style:parent-style-name="Standard">
      <style:paragraph-properties fo:text-align="start" style:justify-single-word="false"/>
      <style:text-properties fo:color="#000000" loext:opacity="100%" style:text-line-through-style="none" style:text-line-through-type="none" style:font-name="Liberation Serif" fo:font-size="9pt" fo:language="en" fo:country="US" fo:font-style="normal" style:text-underline-style="none" officeooo:rsid="17367761" officeooo:paragraph-rsid="1974aaff" style:font-size-asian="9pt" style:font-style-asian="normal" style:font-size-complex="9pt" style:font-style-complex="normal"/>
    </style:style>
    <style:style style:name="P161" style:family="paragraph" style:parent-style-name="Standard">
      <style:paragraph-properties fo:text-align="center" style:justify-single-word="false"/>
      <style:text-properties fo:font-size="9pt" officeooo:rsid="004a718f" officeooo:paragraph-rsid="0a96e337" style:font-size-asian="9pt" style:font-size-complex="9pt"/>
    </style:style>
    <style:style style:name="P162" style:family="paragraph" style:parent-style-name="Standard">
      <style:paragraph-properties fo:text-align="center" style:justify-single-word="false"/>
      <style:text-properties fo:color="#000000" loext:opacity="100%" style:text-line-through-style="none" style:text-line-through-type="none" style:font-name="Liberation Serif" fo:font-size="9pt" fo:language="en" fo:country="US" fo:font-style="normal" style:text-underline-style="none" officeooo:rsid="0a96e337" officeooo:paragraph-rsid="12f7c4b5" style:font-size-asian="9pt" style:font-style-asian="normal" style:font-size-complex="9pt" style:font-style-complex="normal"/>
    </style:style>
    <style:style style:name="P163" style:family="paragraph" style:parent-style-name="Standard">
      <style:paragraph-properties fo:text-align="start" style:justify-single-word="false"/>
      <style:text-properties fo:color="#000000" loext:opacity="100%" style:text-line-through-style="none" style:text-line-through-type="none" style:font-name="Liberation Serif" fo:font-size="9pt" fo:language="en" fo:country="US" fo:font-style="normal" style:text-underline-style="none" officeooo:rsid="0d38de0b" officeooo:paragraph-rsid="023d8326" style:font-size-asian="9pt" style:font-style-asian="normal" style:font-size-complex="9pt" style:font-style-complex="normal"/>
    </style:style>
    <style:style style:name="P164" style:family="paragraph" style:parent-style-name="Standard">
      <style:paragraph-properties fo:text-align="start" style:justify-single-word="false"/>
      <style:text-properties fo:color="#ff0000" loext:opacity="100%" style:text-line-through-style="none" style:text-line-through-type="none" style:font-name="Liberation Serif" fo:font-size="9pt" fo:language="en" fo:country="US" fo:font-style="normal" style:text-underline-style="none" officeooo:rsid="130b0c4c" officeooo:paragraph-rsid="17fa8ca3" style:font-size-asian="9pt" style:font-style-asian="normal" style:font-size-complex="9pt" style:font-style-complex="normal"/>
    </style:style>
    <style:style style:name="P165" style:family="paragraph" style:parent-style-name="Standard">
      <style:paragraph-properties fo:text-align="start" style:justify-single-word="false"/>
      <style:text-properties fo:color="#000000" loext:opacity="100%" style:text-line-through-style="none" style:text-line-through-type="none" style:font-name="Liberation Serif" fo:font-size="9pt" fo:language="en" fo:country="US" fo:font-style="normal" style:text-underline-style="none" officeooo:rsid="17076ba1" officeooo:paragraph-rsid="17fcc76d" style:font-size-asian="9pt" style:font-style-asian="normal" style:font-size-complex="9pt" style:font-style-complex="normal"/>
    </style:style>
    <style:style style:name="P166" style:family="paragraph" style:parent-style-name="Standard">
      <style:paragraph-properties fo:text-align="start" style:justify-single-word="false"/>
      <style:text-properties fo:color="#000000" loext:opacity="100%" style:text-line-through-style="none" style:text-line-through-type="none" style:font-name="Liberation Serif" fo:font-size="9pt" fo:language="en" fo:country="US" fo:font-style="normal" style:text-underline-style="none" officeooo:rsid="18d8aeb1" officeooo:paragraph-rsid="18d8aeb1" style:font-size-asian="9pt" style:font-style-asian="normal" style:font-size-complex="9pt" style:font-style-complex="normal"/>
    </style:style>
    <style:style style:name="P167" style:family="paragraph" style:parent-style-name="Standard">
      <style:paragraph-properties fo:text-align="center" style:justify-single-word="false"/>
      <style:text-properties fo:font-size="9pt" officeooo:paragraph-rsid="149d3ecd" style:font-size-asian="9pt" style:font-size-complex="9pt"/>
    </style:style>
    <style:style style:name="P168" style:family="paragraph" style:parent-style-name="Standard">
      <style:paragraph-properties fo:line-height="100%" fo:text-align="start" style:justify-single-word="false"/>
      <style:text-properties fo:color="#000000" loext:opacity="100%" style:text-line-through-style="none" style:text-line-through-type="none" style:font-name="Liberation Serif" fo:font-size="9pt" fo:font-style="normal" style:text-underline-style="none" officeooo:rsid="02247b73" officeooo:paragraph-rsid="149d3ecd" style:font-size-asian="9pt" style:font-style-asian="normal" style:font-size-complex="9pt" style:font-style-complex="normal"/>
    </style:style>
    <style:style style:name="P169" style:family="paragraph" style:parent-style-name="Standard">
      <loext:graphic-properties draw:fill="none"/>
      <style:paragraph-properties fo:text-align="start" style:justify-single-word="false" fo:background-color="transparent">
        <style:tab-stops>
          <style:tab-stop style:position="6.3165in"/>
        </style:tab-stops>
      </style:paragraph-properties>
      <style:text-properties fo:color="#ff0000" loext:opacity="100%" style:text-line-through-style="none" style:text-line-through-type="none" style:font-name="Liberation Serif" fo:font-size="9pt" fo:font-style="normal" style:text-underline-style="none" officeooo:rsid="13617bf9" officeooo:paragraph-rsid="13617bf9" style:font-size-asian="9pt" style:font-style-asian="normal" style:font-size-complex="9pt" style:font-style-complex="normal"/>
    </style:style>
    <style:style style:name="P170" style:family="paragraph" style:parent-style-name="Standard">
      <loext:graphic-properties draw:fill="none"/>
      <style:paragraph-properties fo:text-align="start" style:justify-single-word="false" fo:background-color="transparent">
        <style:tab-stops>
          <style:tab-stop style:position="6.3165in"/>
        </style:tab-stops>
      </style:paragraph-properties>
      <style:text-properties fo:color="#000000" loext:opacity="100%" style:text-line-through-style="none" style:text-line-through-type="none" style:font-name="Liberation Serif" fo:font-size="9pt" fo:font-style="normal" style:text-underline-style="none" officeooo:rsid="1371707c" officeooo:paragraph-rsid="14eb6a2e" style:font-size-asian="9pt" style:font-style-asian="normal" style:font-size-complex="9pt" style:font-style-complex="normal"/>
    </style:style>
    <style:style style:name="P171" style:family="paragraph" style:parent-style-name="Standard">
      <loext:graphic-properties draw:fill="none"/>
      <style:paragraph-properties fo:text-align="start" style:justify-single-word="false" fo:background-color="transparent">
        <style:tab-stops>
          <style:tab-stop style:position="6.3165in"/>
        </style:tab-stops>
      </style:paragraph-properties>
      <style:text-properties fo:color="#000000" loext:opacity="100%" style:text-line-through-style="none" style:text-line-through-type="none" style:font-name="Liberation Serif" fo:font-size="9pt" fo:font-style="normal" style:text-underline-style="none" officeooo:rsid="13a05940" officeooo:paragraph-rsid="14eb6a2e" style:font-size-asian="9pt" style:font-style-asian="normal" style:font-size-complex="9pt" style:font-style-complex="normal"/>
    </style:style>
    <style:style style:name="P172" style:family="paragraph" style:parent-style-name="Standard">
      <loext:graphic-properties draw:fill="none"/>
      <style:paragraph-properties fo:text-align="start" style:justify-single-word="false" fo:background-color="transparent">
        <style:tab-stops>
          <style:tab-stop style:position="6.3165in"/>
        </style:tab-stops>
      </style:paragraph-properties>
      <style:text-properties fo:color="#ff0000" loext:opacity="100%" style:text-line-through-style="none" style:text-line-through-type="none" style:font-name="Liberation Serif" fo:font-size="9pt" fo:font-style="normal" style:text-underline-style="none" officeooo:rsid="1371707c" officeooo:paragraph-rsid="14eb6a2e" style:font-size-asian="9pt" style:font-style-asian="normal" style:font-size-complex="9pt" style:font-style-complex="normal"/>
    </style:style>
    <style:style style:name="P173" style:family="paragraph" style:parent-style-name="Standard">
      <loext:graphic-properties draw:fill="none"/>
      <style:paragraph-properties fo:text-align="start" style:justify-single-word="false" fo:background-color="transparent">
        <style:tab-stops>
          <style:tab-stop style:position="6.3165in"/>
        </style:tab-stops>
      </style:paragraph-properties>
      <style:text-properties fo:color="#ff0000" loext:opacity="100%" style:text-line-through-style="none" style:text-line-through-type="none" style:font-name="Liberation Serif" fo:font-size="9pt" fo:font-style="normal" style:text-underline-style="none" officeooo:rsid="149d3ecd" officeooo:paragraph-rsid="1550108c" style:font-size-asian="9pt" style:font-style-asian="normal" style:font-size-complex="9pt" style:font-style-complex="normal"/>
    </style:style>
    <style:style style:name="P174" style:family="paragraph" style:parent-style-name="Standard">
      <loext:graphic-properties draw:fill="none"/>
      <style:paragraph-properties fo:text-align="start" style:justify-single-word="false" fo:background-color="transparent">
        <style:tab-stops>
          <style:tab-stop style:position="6.3165in"/>
        </style:tab-stops>
      </style:paragraph-properties>
      <style:text-properties fo:color="#000000" loext:opacity="100%" style:text-line-through-style="none" style:text-line-through-type="none" style:font-name="Liberation Serif" fo:font-size="9pt" fo:font-style="normal" style:text-underline-style="none" officeooo:rsid="14d7cc81" officeooo:paragraph-rsid="14d7cc81" style:font-size-asian="9pt" style:font-style-asian="normal" style:font-size-complex="9pt" style:font-style-complex="normal"/>
    </style:style>
    <style:style style:name="P175" style:family="paragraph" style:parent-style-name="Standard">
      <loext:graphic-properties draw:fill="none"/>
      <style:paragraph-properties fo:text-align="start" style:justify-single-word="false" fo:background-color="transparent">
        <style:tab-stops>
          <style:tab-stop style:position="6.3165in"/>
        </style:tab-stops>
      </style:paragraph-properties>
      <style:text-properties fo:color="#000000" loext:opacity="100%" style:text-line-through-style="none" style:text-line-through-type="none" style:font-name="Liberation Serif" fo:font-size="9pt" fo:font-style="normal" style:text-underline-style="none" officeooo:rsid="172b4424" officeooo:paragraph-rsid="172b4424" style:font-size-asian="9pt" style:font-style-asian="normal" style:font-size-complex="9pt" style:font-style-complex="normal"/>
    </style:style>
    <style:style style:name="P176" style:family="paragraph" style:parent-style-name="Standard">
      <loext:graphic-properties draw:fill="none"/>
      <style:paragraph-properties fo:text-align="start" style:justify-single-word="false" fo:background-color="transparent">
        <style:tab-stops>
          <style:tab-stop style:position="6.3165in"/>
        </style:tab-stops>
      </style:paragraph-properties>
      <style:text-properties fo:color="#000000" loext:opacity="100%" style:text-line-through-style="none" style:text-line-through-type="none" style:font-name="Liberation Serif" fo:font-size="9pt" fo:font-style="normal" style:text-underline-style="none" officeooo:rsid="181b2ba4" officeooo:paragraph-rsid="181b2ba4" style:font-size-asian="9pt" style:font-style-asian="normal" style:font-size-complex="9pt" style:font-style-complex="normal"/>
    </style:style>
    <style:style style:name="P177" style:family="paragraph" style:parent-style-name="Standard">
      <loext:graphic-properties draw:fill="none"/>
      <style:paragraph-properties fo:margin-left="0in" fo:margin-right="0in" fo:text-align="start" style:justify-single-word="false" fo:text-indent="0in" style:auto-text-indent="false" fo:background-color="transparent">
        <style:tab-stops>
          <style:tab-stop style:position="6.3165in"/>
        </style:tab-stops>
      </style:paragraph-properties>
      <style:text-properties fo:color="#ff0000" loext:opacity="100%" style:text-line-through-style="none" style:text-line-through-type="none" style:font-name="Liberation Serif" fo:font-size="9pt" fo:font-style="normal" style:text-underline-style="none" officeooo:rsid="13a05940" officeooo:paragraph-rsid="13a05940" style:font-size-asian="9pt" style:font-style-asian="normal" style:font-size-complex="9pt" style:font-style-complex="normal"/>
    </style:style>
    <style:style style:name="P178" style:family="paragraph" style:parent-style-name="Standard">
      <loext:graphic-properties draw:fill="none"/>
      <style:paragraph-properties fo:margin-left="0in" fo:margin-right="0in" fo:text-align="start" style:justify-single-word="false" fo:text-indent="0in" style:auto-text-indent="false" fo:background-color="transparent">
        <style:tab-stops>
          <style:tab-stop style:position="6.3165in"/>
        </style:tab-stops>
      </style:paragraph-properties>
      <style:text-properties fo:color="#ff0000" loext:opacity="100%" style:text-line-through-style="none" style:text-line-through-type="none" style:font-name="Liberation Serif" fo:font-size="9pt" fo:font-style="normal" style:text-underline-style="none" officeooo:rsid="1972d359" officeooo:paragraph-rsid="1972d359" style:font-size-asian="9pt" style:font-style-asian="normal" style:font-size-complex="9pt" style:font-style-complex="normal"/>
    </style:style>
    <style:style style:name="P179" style:family="paragraph" style:parent-style-name="Standard">
      <style:paragraph-properties fo:text-align="center" style:justify-single-word="false"/>
      <style:text-properties fo:font-size="9pt" style:text-underline-style="none" officeooo:rsid="004a718f" officeooo:paragraph-rsid="08c44c2c" style:font-size-asian="9pt" style:font-size-complex="9pt"/>
    </style:style>
    <style:style style:name="P180" style:family="paragraph" style:parent-style-name="Standard">
      <style:text-properties fo:color="#000000" loext:opacity="100%" style:text-line-through-style="none" style:text-line-through-type="none" style:font-name="Liberation Serif" fo:font-size="9pt" fo:font-style="normal" style:text-underline-style="none" fo:font-weight="normal" officeooo:rsid="13a7e46f" officeooo:paragraph-rsid="13a7e46f" style:font-size-asian="9pt" style:font-style-asian="normal" style:font-weight-asian="normal" style:font-size-complex="9pt" style:font-style-complex="normal" style:font-weight-complex="normal"/>
    </style:style>
    <style:style style:name="P181" style:family="paragraph" style:parent-style-name="Standard">
      <style:text-properties fo:color="#000000" loext:opacity="100%" style:text-line-through-style="none" style:text-line-through-type="none" style:font-name="Liberation Serif" fo:font-size="9pt" fo:font-style="normal" style:text-underline-style="none" fo:font-weight="normal" officeooo:rsid="12176b14" officeooo:paragraph-rsid="06641b5a" style:font-size-asian="9pt" style:font-style-asian="normal" style:font-weight-asian="normal" style:font-size-complex="9pt" style:font-style-complex="normal" style:font-weight-complex="normal"/>
    </style:style>
    <style:style style:name="P182" style:family="paragraph" style:parent-style-name="Standard">
      <style:paragraph-properties fo:text-align="start" style:justify-single-word="false"/>
      <style:text-properties fo:color="#ff0000" loext:opacity="100%" fo:font-size="9pt" fo:language="en" fo:country="US" fo:font-style="normal" style:text-underline-style="none" fo:font-weight="normal" officeooo:rsid="0e378e71" officeooo:paragraph-rsid="17c54cc3" style:font-size-asian="9pt" style:font-style-asian="normal" style:font-weight-asian="normal" style:font-size-complex="9pt" style:font-style-complex="normal" style:font-weight-complex="normal"/>
    </style:style>
    <style:style style:name="P183" style:family="paragraph" style:parent-style-name="Standard">
      <style:paragraph-properties fo:text-align="center" style:justify-single-word="false"/>
      <style:text-properties fo:color="#ff0000" loext:opacity="100%" fo:font-size="9pt" fo:language="en" fo:country="US" fo:font-style="normal" style:text-underline-style="none" fo:font-weight="normal" officeooo:rsid="136dc882" officeooo:paragraph-rsid="17c54cc3" style:font-size-asian="9pt" style:font-style-asian="normal" style:font-weight-asian="normal" style:font-size-complex="9pt" style:font-style-complex="normal" style:font-weight-complex="normal"/>
    </style:style>
    <style:style style:name="P184" style:family="paragraph" style:parent-style-name="Standard" style:list-style-name="L7">
      <style:paragraph-properties fo:text-align="start" style:justify-single-word="false"/>
      <style:text-properties fo:color="#ff0000" loext:opacity="100%" fo:font-size="9pt" fo:language="en" fo:country="US" fo:font-style="normal" style:text-underline-style="none" fo:font-weight="normal" officeooo:rsid="136dc882" officeooo:paragraph-rsid="19520734" style:font-size-asian="9pt" style:font-style-asian="normal" style:font-weight-asian="normal" style:font-size-complex="9pt" style:font-style-complex="normal" style:font-weight-complex="normal"/>
    </style:style>
    <style:style style:name="P185" style:family="paragraph" style:parent-style-name="Standard" style:list-style-name="L7">
      <style:paragraph-properties fo:text-align="start" style:justify-single-word="false"/>
      <style:text-properties fo:color="#ff0000" loext:opacity="100%" fo:font-size="9pt" fo:language="en" fo:country="US" fo:font-style="normal" style:text-underline-style="none" fo:font-weight="normal" officeooo:rsid="19520734" officeooo:paragraph-rsid="19520734" style:font-size-asian="9pt" style:font-style-asian="normal" style:font-weight-asian="normal" style:font-size-complex="9pt" style:font-style-complex="normal" style:font-weight-complex="normal"/>
    </style:style>
    <style:style style:name="P186" style:family="paragraph" style:parent-style-name="Standard">
      <style:paragraph-properties fo:text-align="start" style:justify-single-word="false"/>
      <style:text-properties fo:color="#ff0000" loext:opacity="100%" fo:font-size="9pt" fo:language="en" fo:country="US" fo:font-style="normal" style:text-underline-style="none" fo:font-weight="normal" officeooo:rsid="15b99dcc" officeooo:paragraph-rsid="17c54cc3" style:font-size-asian="9pt" style:font-style-asian="normal" style:font-weight-asian="normal" style:font-size-complex="9pt" style:font-style-complex="normal" style:font-weight-complex="normal"/>
    </style:style>
    <style:style style:name="P187" style:family="paragraph" style:parent-style-name="Standard">
      <style:paragraph-properties fo:text-align="start" style:justify-single-word="false"/>
      <style:text-properties fo:color="#000000" loext:opacity="100%" fo:font-size="9pt" fo:language="en" fo:country="US" fo:font-style="normal" style:text-underline-style="none" fo:font-weight="normal" officeooo:rsid="0e378e71" officeooo:paragraph-rsid="17c54cc3" style:font-size-asian="9pt" style:font-style-asian="normal" style:font-weight-asian="normal" style:font-size-complex="9pt" style:font-style-complex="normal" style:font-weight-complex="normal"/>
    </style:style>
    <style:style style:name="P188" style:family="paragraph" style:parent-style-name="Standard" style:master-page-name="">
      <style:paragraph-properties fo:text-align="center" style:justify-single-word="false" style:page-number="auto"/>
      <style:text-properties fo:color="#000000" loext:opacity="100%" fo:font-size="9pt" style:text-underline-style="solid" style:text-underline-width="auto" style:text-underline-color="font-color" officeooo:rsid="004a718f" officeooo:paragraph-rsid="03debf03" style:font-size-asian="9pt" style:font-size-complex="9pt"/>
    </style:style>
    <style:style style:name="P189" style:family="paragraph" style:parent-style-name="Standard">
      <style:paragraph-properties fo:text-align="start" style:justify-single-word="false"/>
      <style:text-properties fo:color="#000000" loext:opacity="100%" style:text-outline="false" style:text-line-through-style="none" style:text-line-through-type="none" style:font-name="Liberation Serif" fo:font-size="9pt" fo:font-style="normal" fo:text-shadow="none" style:text-underline-style="none" fo:font-weight="normal" officeooo:rsid="10c32e51" officeooo:paragraph-rsid="05831267" style:font-size-asian="9pt" style:font-style-asian="normal" style:font-weight-asian="normal" style:font-size-complex="9pt" style:font-style-complex="normal" style:font-weight-complex="normal" style:text-overline-style="none" style:text-overline-color="font-color"/>
    </style:style>
    <style:style style:name="P190" style:family="paragraph" style:parent-style-name="Standard">
      <style:paragraph-properties fo:text-align="start" style:justify-single-word="false"/>
      <style:text-properties fo:color="#000000" loext:opacity="100%" style:text-outline="false" style:text-line-through-style="none" style:text-line-through-type="none" style:font-name="Liberation Serif" fo:font-size="9pt" fo:font-style="normal" fo:text-shadow="none" style:text-underline-style="none" fo:font-weight="normal" officeooo:rsid="13459aaf" officeooo:paragraph-rsid="13459aaf" style:font-size-asian="9pt" style:font-style-asian="normal" style:font-weight-asian="normal" style:font-size-complex="9pt" style:font-style-complex="normal" style:font-weight-complex="normal" style:text-overline-style="none" style:text-overline-color="font-color"/>
    </style:style>
    <style:style style:name="P191" style:family="paragraph" style:parent-style-name="Standard">
      <style:paragraph-properties fo:text-align="start" style:justify-single-word="false"/>
      <style:text-properties fo:color="#ff0000" loext:opacity="100%" style:text-outline="false" style:text-line-through-style="none" style:text-line-through-type="none" style:font-name="Liberation Serif" fo:font-size="9pt" fo:font-style="normal" fo:text-shadow="none" style:text-underline-style="none" fo:font-weight="normal" officeooo:rsid="134adfd7" officeooo:paragraph-rsid="134adfd7" style:font-size-asian="9pt" style:font-style-asian="normal" style:font-weight-asian="normal" style:font-size-complex="9pt" style:font-style-complex="normal" style:font-weight-complex="normal" style:text-overline-style="none" style:text-overline-color="font-color"/>
    </style:style>
    <style:style style:name="P192" style:family="paragraph" style:parent-style-name="Standard">
      <style:paragraph-properties fo:text-align="start" style:justify-single-word="false"/>
      <style:text-properties fo:color="#000000" loext:opacity="100%" style:text-outline="false" style:text-line-through-style="none" style:text-line-through-type="none" style:font-name="Liberation Serif" fo:font-size="9pt" fo:font-style="normal" fo:text-shadow="none" style:text-underline-style="none" fo:font-weight="normal" officeooo:rsid="10c32e51" officeooo:paragraph-rsid="134adfd7" style:font-size-asian="9pt" style:font-style-asian="normal" style:font-weight-asian="normal" style:font-size-complex="9pt" style:font-style-complex="normal" style:font-weight-complex="normal" style:text-overline-style="none" style:text-overline-color="font-color"/>
    </style:style>
    <style:style style:name="P193" style:family="paragraph" style:parent-style-name="Standard">
      <style:paragraph-properties fo:text-align="start" style:justify-single-word="false"/>
      <style:text-properties fo:color="#000000" loext:opacity="100%" style:text-outline="false" style:text-line-through-style="none" style:text-line-through-type="none" style:font-name="Liberation Serif" fo:font-size="9pt" fo:font-style="normal" fo:text-shadow="none" style:text-underline-style="none" fo:font-weight="normal" officeooo:rsid="164470b4" officeooo:paragraph-rsid="164470b4" style:font-size-asian="9pt" style:font-style-asian="normal" style:font-weight-asian="normal" style:font-size-complex="9pt" style:font-style-complex="normal" style:font-weight-complex="normal" style:text-overline-style="none" style:text-overline-color="font-color"/>
    </style:style>
    <style:style style:name="P194" style:family="paragraph" style:parent-style-name="Standard">
      <style:paragraph-properties fo:text-align="start" style:justify-single-word="false"/>
      <style:text-properties fo:color="#000000" loext:opacity="100%" style:text-outline="false" style:text-line-through-style="none" style:text-line-through-type="none" style:font-name="Liberation Serif" fo:font-size="9pt" fo:font-style="normal" fo:text-shadow="none" style:text-underline-style="none" fo:font-weight="normal" officeooo:rsid="16fe0952" officeooo:paragraph-rsid="16fe0952" style:font-size-asian="9pt" style:font-style-asian="normal" style:font-weight-asian="normal" style:font-size-complex="9pt" style:font-style-complex="normal" style:font-weight-complex="normal" style:text-overline-style="none" style:text-overline-color="font-color"/>
    </style:style>
    <style:style style:name="P195" style:family="paragraph" style:parent-style-name="Standard">
      <style:paragraph-properties fo:text-align="start" style:justify-single-word="false"/>
      <style:text-properties fo:color="#ff0000" loext:opacity="100%" style:text-outline="false" style:text-line-through-style="none" style:text-line-through-type="none" style:font-name="Liberation Serif" fo:font-size="9pt" fo:font-style="normal" fo:text-shadow="none" style:text-underline-style="none" fo:font-weight="normal" officeooo:rsid="173c762f" officeooo:paragraph-rsid="16fe0952" style:font-size-asian="9pt" style:font-style-asian="normal" style:font-weight-asian="normal" style:font-size-complex="9pt" style:font-style-complex="normal" style:font-weight-complex="normal" style:text-overline-style="none" style:text-overline-color="font-color"/>
    </style:style>
    <style:style style:name="P196" style:family="paragraph" style:parent-style-name="Standard">
      <style:paragraph-properties fo:text-align="start" style:justify-single-word="false"/>
      <style:text-properties fo:color="#ff0000" loext:opacity="100%" style:text-outline="false" style:text-line-through-style="none" style:text-line-through-type="none" style:font-name="Liberation Serif" fo:font-size="9pt" fo:font-style="normal" fo:text-shadow="none" style:text-underline-style="none" fo:font-weight="normal" officeooo:rsid="179a5e37" officeooo:paragraph-rsid="179a5e37" style:font-size-asian="9pt" style:font-style-asian="normal" style:font-weight-asian="normal" style:font-size-complex="9pt" style:font-style-complex="normal" style:font-weight-complex="normal" style:text-overline-style="none" style:text-overline-color="font-color"/>
    </style:style>
    <style:style style:name="P197" style:family="paragraph" style:parent-style-name="Standard">
      <style:paragraph-properties fo:text-align="start" style:justify-single-word="false"/>
      <style:text-properties fo:color="#ff0000" loext:opacity="100%" style:text-outline="false" style:text-line-through-style="none" style:text-line-through-type="none" style:font-name="Liberation Serif" fo:font-size="9pt" fo:font-style="normal" fo:text-shadow="none" style:text-underline-style="none" fo:font-weight="normal" officeooo:rsid="1888e27b" officeooo:paragraph-rsid="1888e27b" style:font-size-asian="9pt" style:font-style-asian="normal" style:font-weight-asian="normal" style:font-size-complex="9pt" style:font-style-complex="normal" style:font-weight-complex="normal" style:text-overline-style="none" style:text-overline-color="font-color"/>
    </style:style>
    <style:style style:name="P198" style:family="paragraph" style:parent-style-name="Standard" style:master-page-name="">
      <loext:graphic-properties draw:fill="none"/>
      <style:paragraph-properties fo:margin-left="1in" fo:margin-right="1.0618in" fo:text-align="start" style:justify-single-word="false" fo:text-indent="0in" style:auto-text-indent="false" style:page-number="auto" fo:background-color="transparent"/>
      <style:text-properties fo:color="#ff0000" loext:opacity="100%" style:text-outline="false" style:text-line-through-style="none" style:text-line-through-type="none" style:font-name="Nimbus Sans" fo:font-size="6pt" fo:font-style="normal" fo:text-shadow="none" style:text-underline-style="none" fo:font-weight="normal" officeooo:rsid="179a5e37" officeooo:paragraph-rsid="1888e27b" style:font-size-asian="6pt" style:font-style-asian="normal" style:font-weight-asian="normal" style:font-size-complex="6pt" style:font-style-complex="normal" style:font-weight-complex="normal" style:text-overline-style="none" style:text-overline-color="font-color"/>
    </style:style>
    <style:style style:name="P199" style:family="paragraph" style:parent-style-name="Standard">
      <style:paragraph-properties fo:text-align="start" style:justify-single-word="false"/>
      <style:text-properties fo:color="#ff0000" loext:opacity="100%" style:text-outline="false" style:text-line-through-style="none" style:text-line-through-type="none" style:font-name="Liberation Serif" fo:font-size="9pt" fo:font-style="normal" fo:text-shadow="none" style:text-underline-style="none" fo:font-weight="normal" officeooo:rsid="188afffc" officeooo:paragraph-rsid="188afffc" style:font-size-asian="9pt" style:font-style-asian="normal" style:font-weight-asian="normal" style:font-size-complex="9pt" style:font-style-complex="normal" style:font-weight-complex="normal" style:text-overline-style="none" style:text-overline-color="font-color"/>
    </style:style>
    <style:style style:name="P200" style:family="paragraph" style:parent-style-name="Standard">
      <style:paragraph-properties fo:text-align="center" style:justify-single-word="false"/>
      <style:text-properties fo:color="#000000" loext:opacity="100%" fo:font-size="9pt" style:text-underline-style="solid" style:text-underline-width="auto" style:text-underline-color="font-color" officeooo:rsid="030b9b06" officeooo:paragraph-rsid="15784772" style:font-size-asian="9pt" style:font-size-complex="9pt"/>
    </style:style>
    <style:style style:name="P201" style:family="paragraph" style:parent-style-name="Standard">
      <style:paragraph-properties fo:text-align="start" style:justify-single-word="false"/>
      <style:text-properties fo:color="#ff0000" loext:opacity="100%" fo:font-size="9pt" fo:language="en" fo:country="US" fo:font-style="normal" style:text-underline-style="none" officeooo:rsid="18dd4b03" officeooo:paragraph-rsid="18dd4b03" style:font-size-asian="9pt" style:font-style-asian="normal" style:font-size-complex="9pt" style:font-style-complex="normal"/>
    </style:style>
    <style:style style:name="P202" style:family="paragraph" style:parent-style-name="Standard">
      <style:paragraph-properties fo:text-align="start" style:justify-single-word="false"/>
      <style:text-properties fo:color="#ff0000" loext:opacity="100%" fo:font-size="9pt" fo:language="en" fo:country="US" fo:font-style="normal" style:text-underline-style="none" officeooo:rsid="13ad8814" officeooo:paragraph-rsid="13ad8814" style:font-size-asian="9pt" style:font-style-asian="normal" style:font-size-complex="9pt" style:font-style-complex="normal"/>
    </style:style>
    <style:style style:name="P203" style:family="paragraph" style:parent-style-name="Standard">
      <style:paragraph-properties fo:text-align="start" style:justify-single-word="false"/>
      <style:text-properties fo:color="#ff0000" loext:opacity="100%" fo:font-size="9pt" fo:language="en" fo:country="US" fo:font-style="normal" style:text-underline-style="none" officeooo:rsid="07a76ad4" officeooo:paragraph-rsid="13ad8814" style:font-size-asian="9pt" style:font-style-asian="normal" style:font-size-complex="9pt" style:font-style-complex="normal"/>
    </style:style>
    <style:style style:name="P204" style:family="paragraph" style:parent-style-name="Standard">
      <style:paragraph-properties fo:text-align="start" style:justify-single-word="false"/>
      <style:text-properties fo:color="#ff0000" loext:opacity="100%" fo:font-size="9pt" fo:language="en" fo:country="US" fo:font-style="normal" style:text-underline-style="none" officeooo:rsid="13b78e5f" officeooo:paragraph-rsid="13b78e5f" style:font-size-asian="9pt" style:font-style-asian="normal" style:font-size-complex="9pt" style:font-style-complex="normal"/>
    </style:style>
    <style:style style:name="P205" style:family="paragraph" style:parent-style-name="Standard">
      <style:paragraph-properties fo:text-align="start" style:justify-single-word="false"/>
      <style:text-properties fo:color="#111111" loext:opacity="100%" fo:font-size="9pt" fo:language="en" fo:country="US" fo:font-style="normal" style:text-underline-style="none" officeooo:rsid="07a76ad4" officeooo:paragraph-rsid="13ad8814" style:font-size-asian="9pt" style:font-style-asian="normal" style:font-size-complex="9pt" style:font-style-complex="normal"/>
    </style:style>
    <style:style style:name="P206" style:family="paragraph" style:parent-style-name="Standard">
      <style:paragraph-properties fo:text-align="start" style:justify-single-word="false"/>
      <style:text-properties fo:color="#111111" loext:opacity="100%" fo:font-size="9pt" fo:language="en" fo:country="US" fo:font-style="normal" style:text-underline-style="none" officeooo:rsid="14c02505" officeooo:paragraph-rsid="14c02505" style:font-size-asian="9pt" style:font-style-asian="normal" style:font-size-complex="9pt" style:font-style-complex="normal"/>
    </style:style>
    <style:style style:name="P207" style:family="paragraph" style:parent-style-name="Standard">
      <style:paragraph-properties fo:text-align="start" style:justify-single-word="false"/>
      <style:text-properties fo:color="#00a933" loext:opacity="100%" fo:font-size="9pt" fo:language="en" fo:country="US" fo:font-style="normal" style:text-underline-style="none" officeooo:rsid="15b8674a" officeooo:paragraph-rsid="17bcf6bd" style:font-size-asian="9pt" style:font-style-asian="normal" style:font-size-complex="9pt" style:font-style-complex="normal"/>
    </style:style>
    <style:style style:name="P208" style:family="paragraph" style:parent-style-name="Standard">
      <style:paragraph-properties fo:text-align="start" style:justify-single-word="false"/>
      <style:text-properties fo:color="#00a933" loext:opacity="100%" fo:font-size="9pt" fo:language="en" fo:country="US" fo:font-style="normal" style:text-underline-style="none" officeooo:rsid="15b8674a" officeooo:paragraph-rsid="15b8674a" style:font-size-asian="9pt" style:font-style-asian="normal" style:font-size-complex="9pt" style:font-style-complex="normal"/>
    </style:style>
    <style:style style:name="P209" style:family="paragraph" style:parent-style-name="Standard">
      <style:paragraph-properties fo:text-align="start" style:justify-single-word="false"/>
      <style:text-properties fo:color="#00a933" loext:opacity="100%" fo:font-size="9pt" fo:language="en" fo:country="US" fo:font-style="normal" style:text-underline-style="none" officeooo:rsid="1630a1a1" officeooo:paragraph-rsid="1630a1a1" style:font-size-asian="9pt" style:font-style-asian="normal" style:font-size-complex="9pt" style:font-style-complex="normal"/>
    </style:style>
    <style:style style:name="P210" style:family="paragraph" style:parent-style-name="Standard">
      <style:paragraph-properties fo:text-align="start" style:justify-single-word="false"/>
      <style:text-properties fo:color="#00a933" loext:opacity="100%" fo:font-size="9pt" fo:language="en" fo:country="US" fo:font-style="normal" style:text-underline-style="none" officeooo:rsid="1646194c" officeooo:paragraph-rsid="1646194c" style:font-size-asian="9pt" style:font-style-asian="normal" style:font-size-complex="9pt" style:font-style-complex="normal"/>
    </style:style>
    <style:style style:name="P211" style:family="paragraph" style:parent-style-name="Standard">
      <style:paragraph-properties fo:text-align="start" style:justify-single-word="false"/>
      <style:text-properties fo:color="#ff0000" loext:opacity="100%" fo:font-size="9pt" fo:language="en" fo:country="US" fo:font-style="normal" style:text-underline-style="none" officeooo:rsid="15b8674a" officeooo:paragraph-rsid="15b8674a" style:font-size-asian="9pt" style:font-style-asian="normal" style:font-size-complex="9pt" style:font-style-complex="normal"/>
    </style:style>
    <style:style style:name="P212" style:family="paragraph" style:parent-style-name="Standard">
      <style:paragraph-properties fo:text-align="start" style:justify-single-word="false"/>
      <style:text-properties fo:color="#ff0000" loext:opacity="100%" fo:font-size="9pt" fo:language="en" fo:country="US" fo:font-style="normal" style:text-underline-style="none" officeooo:rsid="1661cd25" officeooo:paragraph-rsid="1661cd25" style:font-size-asian="9pt" style:font-style-asian="normal" style:font-size-complex="9pt" style:font-style-complex="normal"/>
    </style:style>
    <style:style style:name="P213" style:family="paragraph" style:parent-style-name="Standard">
      <style:paragraph-properties fo:text-align="start" style:justify-single-word="false"/>
      <style:text-properties fo:color="#000000" loext:opacity="100%" style:text-outline="false" style:text-line-through-style="none" style:text-line-through-type="none" style:font-name="Liberation Serif" fo:font-size="9pt" fo:font-style="normal" fo:text-shadow="none" style:text-underline-style="none" fo:font-weight="normal" officeooo:rsid="10c32e51" officeooo:paragraph-rsid="181858aa" style:font-size-asian="9pt" style:font-style-asian="normal" style:font-weight-asian="normal" style:font-size-complex="9pt" style:font-style-complex="normal" style:font-weight-complex="normal" style:text-overline-style="none" style:text-overline-color="font-color"/>
    </style:style>
    <style:style style:name="P214" style:family="paragraph" style:parent-style-name="Standard">
      <style:paragraph-properties fo:text-align="start" style:justify-single-word="false"/>
      <style:text-properties fo:color="#000000" loext:opacity="100%" style:text-outline="false" style:text-line-through-style="none" style:text-line-through-type="none" style:font-name="Liberation Serif" fo:font-size="9pt" fo:font-style="normal" fo:text-shadow="none" style:text-underline-style="none" fo:font-weight="normal" officeooo:rsid="163ec90b" officeooo:paragraph-rsid="181858aa" style:font-size-asian="9pt" style:font-style-asian="normal" style:font-weight-asian="normal" style:font-size-complex="9pt" style:font-style-complex="normal" style:font-weight-complex="normal" style:text-overline-style="none" style:text-overline-color="font-color"/>
    </style:style>
    <style:style style:name="P215" style:family="paragraph" style:parent-style-name="Standard">
      <style:paragraph-properties fo:text-align="start" style:justify-single-word="false"/>
      <style:text-properties fo:color="#ff0000" loext:opacity="100%" style:text-outline="false" style:text-line-through-style="none" style:text-line-through-type="none" style:font-name="Liberation Serif" fo:font-size="9pt" fo:font-style="normal" fo:text-shadow="none" style:text-underline-style="none" fo:font-weight="normal" officeooo:rsid="10c32e51" officeooo:paragraph-rsid="181858aa" style:font-size-asian="9pt" style:font-style-asian="normal" style:font-weight-asian="normal" style:font-size-complex="9pt" style:font-style-complex="normal" style:font-weight-complex="normal" style:text-overline-style="none" style:text-overline-color="font-color"/>
    </style:style>
    <style:style style:name="P216" style:family="paragraph" style:parent-style-name="Standard">
      <style:paragraph-properties fo:text-align="start" style:justify-single-word="false"/>
      <style:text-properties fo:color="#ff0000" loext:opacity="100%" style:text-outline="false" style:text-line-through-style="none" style:text-line-through-type="none" style:font-name="Liberation Serif" fo:font-size="9pt" fo:font-style="normal" fo:text-shadow="none" style:text-underline-style="none" fo:font-weight="normal" officeooo:rsid="18205bb9" officeooo:paragraph-rsid="18ca28c9" style:font-size-asian="9pt" style:font-style-asian="normal" style:font-weight-asian="normal" style:font-size-complex="9pt" style:font-style-complex="normal" style:font-weight-complex="normal" style:text-overline-style="none" style:text-overline-color="font-color"/>
    </style:style>
    <style:style style:name="P217" style:family="paragraph" style:parent-style-name="Standard">
      <style:paragraph-properties fo:text-align="start" style:justify-single-word="false"/>
      <style:text-properties fo:color="#ff0000" loext:opacity="100%" style:text-outline="false" style:text-line-through-style="none" style:text-line-through-type="none" style:font-name="Liberation Serif" fo:font-size="9pt" fo:font-style="normal" fo:text-shadow="none" style:text-underline-style="none" fo:font-weight="normal" officeooo:rsid="188d542d" officeooo:paragraph-rsid="188d542d" style:font-size-asian="9pt" style:font-style-asian="normal" style:font-weight-asian="normal" style:font-size-complex="9pt" style:font-style-complex="normal" style:font-weight-complex="normal" style:text-overline-style="none" style:text-overline-color="font-color"/>
    </style:style>
    <style:style style:name="P218" style:family="paragraph" style:parent-style-name="Standard">
      <style:paragraph-properties fo:text-align="start" style:justify-single-word="false"/>
      <style:text-properties fo:color="#ff0000" loext:opacity="100%" style:text-outline="false" style:text-line-through-style="none" style:text-line-through-type="none" style:font-name="Liberation Serif" fo:font-size="9pt" fo:font-style="normal" fo:text-shadow="none" style:text-underline-style="none" fo:font-weight="normal" officeooo:rsid="18bada0d" officeooo:paragraph-rsid="18bca485" style:font-size-asian="9pt" style:font-style-asian="normal" style:font-weight-asian="normal" style:font-size-complex="9pt" style:font-style-complex="normal" style:font-weight-complex="normal" style:text-overline-style="none" style:text-overline-color="font-color"/>
    </style:style>
    <style:style style:name="P219" style:family="paragraph" style:parent-style-name="Standard">
      <loext:graphic-properties draw:fill="none"/>
      <style:paragraph-properties fo:margin-left="0in" fo:margin-right="0.1252in" fo:text-align="center" style:justify-single-word="false" fo:text-indent="0in" style:auto-text-indent="false" fo:background-color="transparent">
        <style:tab-stops>
          <style:tab-stop style:position="6.3165in"/>
        </style:tab-stops>
      </style:paragraph-properties>
      <style:text-properties fo:font-size="9pt" fo:font-style="normal" style:text-underline-style="solid" style:text-underline-width="auto" style:text-underline-color="font-color" officeooo:rsid="004a718f" officeooo:paragraph-rsid="000cacc1" style:font-size-asian="9pt" style:font-style-asian="normal" style:font-size-complex="9pt" style:font-style-complex="normal"/>
    </style:style>
    <style:style style:name="P220" style:family="paragraph" style:parent-style-name="Standard">
      <style:paragraph-properties fo:text-align="start" style:justify-single-word="false"/>
      <style:text-properties fo:color="#ff0000" loext:opacity="100%" fo:font-size="9pt" fo:font-style="normal" style:text-underline-style="none" officeooo:rsid="12402f42" officeooo:paragraph-rsid="0afb7ea6" style:font-size-asian="9pt" style:font-style-asian="normal" style:font-size-complex="9pt" style:font-style-complex="normal"/>
    </style:style>
    <style:style style:name="P221" style:family="paragraph" style:parent-style-name="Standard">
      <style:paragraph-properties fo:text-align="center" style:justify-single-word="false"/>
      <style:text-properties fo:color="#000000" loext:opacity="100%" fo:font-size="9pt" fo:font-style="normal" style:text-underline-style="solid" style:text-underline-width="auto" style:text-underline-color="font-color" fo:font-weight="bold" officeooo:rsid="13d63333" officeooo:paragraph-rsid="14e6b7e6" style:font-size-asian="9pt" style:font-style-asian="normal" style:font-weight-asian="bold" style:font-size-complex="9pt" style:font-style-complex="normal" style:font-weight-complex="bold"/>
    </style:style>
    <style:style style:name="P222" style:family="paragraph" style:parent-style-name="Standard">
      <style:paragraph-properties fo:text-align="center" style:justify-single-word="false"/>
      <style:text-properties fo:color="#000000" loext:opacity="100%" style:text-outline="false" style:text-line-through-style="none" style:text-line-through-type="none" style:font-name="Liberation Serif" fo:font-size="9pt" fo:font-style="normal" fo:text-shadow="none" style:text-underline-style="solid" style:text-underline-width="auto" style:text-underline-color="font-color" fo:font-weight="bold" officeooo:rsid="13d63333" officeooo:paragraph-rsid="13d63333" style:font-size-asian="9pt" style:font-style-asian="normal" style:font-weight-asian="bold" style:font-size-complex="9pt" style:font-style-complex="normal" style:font-weight-complex="bold" style:text-overline-style="none" style:text-overline-color="font-color"/>
    </style:style>
    <style:style style:name="P223" style:family="paragraph" style:parent-style-name="Standard">
      <style:paragraph-properties fo:text-align="start" style:justify-single-word="false"/>
      <style:text-properties fo:color="#000000" loext:opacity="100%" style:text-outline="false" style:text-line-through-style="none" style:text-line-through-type="none" style:font-name="Liberation Serif" fo:font-size="9pt" fo:font-style="normal" fo:text-shadow="none" style:text-underline-style="none" fo:font-weight="normal" officeooo:rsid="13d63333" officeooo:paragraph-rsid="13d7ca65" style:font-size-asian="9pt" style:font-style-asian="normal" style:font-weight-asian="normal" style:font-size-complex="9pt" style:font-style-complex="normal" style:font-weight-complex="normal" style:text-overline-style="none" style:text-overline-color="font-color"/>
    </style:style>
    <style:style style:name="P224" style:family="paragraph" style:parent-style-name="Standard">
      <style:paragraph-properties fo:text-align="start" style:justify-single-word="false"/>
      <style:text-properties fo:color="#000000" loext:opacity="100%" style:text-outline="false" style:text-line-through-style="none" style:text-line-through-type="none" style:font-name="Liberation Serif" fo:font-size="9pt" fo:font-style="normal" fo:text-shadow="none" style:text-underline-style="none" fo:font-weight="normal" officeooo:rsid="13d63333" officeooo:paragraph-rsid="168a732d" style:font-size-asian="9pt" style:font-style-asian="normal" style:font-weight-asian="normal" style:font-size-complex="9pt" style:font-style-complex="normal" style:font-weight-complex="normal" style:text-overline-style="none" style:text-overline-color="font-color"/>
    </style:style>
    <style:style style:name="P225" style:family="paragraph" style:parent-style-name="Standard">
      <style:text-properties fo:color="#ff0000" loext:opacity="100%" fo:font-size="9pt" fo:font-style="normal" style:text-underline-style="none" officeooo:rsid="14dd49a8" officeooo:paragraph-rsid="15491190" style:font-size-asian="9pt" style:font-style-asian="normal" style:font-size-complex="9pt" style:font-style-complex="normal"/>
    </style:style>
    <style:style style:name="P226" style:family="paragraph" style:parent-style-name="Standard">
      <style:text-properties fo:color="#ff0000" loext:opacity="100%" fo:font-size="9pt" fo:font-style="normal" style:text-underline-style="none" officeooo:rsid="183215e5" officeooo:paragraph-rsid="183215e5" style:font-size-asian="9pt" style:font-style-asian="normal" style:font-size-complex="9pt" style:font-style-complex="normal"/>
    </style:style>
    <style:style style:name="P227" style:family="paragraph" style:parent-style-name="Standard">
      <style:text-properties fo:color="#ff0000" loext:opacity="100%" fo:font-size="9pt" fo:font-style="normal" style:text-underline-style="none" officeooo:rsid="18b6aee2" officeooo:paragraph-rsid="18b6aee2" style:font-size-asian="9pt" style:font-style-asian="normal" style:font-size-complex="9pt" style:font-style-complex="normal"/>
    </style:style>
    <style:style style:name="P228" style:family="paragraph" style:parent-style-name="Standard">
      <style:text-properties fo:color="#000000" loext:opacity="100%" fo:font-size="9pt" fo:font-style="normal" style:text-underline-style="none" officeooo:rsid="14dd49a8" officeooo:paragraph-rsid="15491190" style:font-size-asian="9pt" style:font-style-asian="normal" style:font-size-complex="9pt" style:font-style-complex="normal"/>
    </style:style>
    <style:style style:name="P229" style:family="paragraph" style:parent-style-name="Standard">
      <style:paragraph-properties fo:text-align="center" style:justify-single-word="false"/>
      <style:text-properties fo:color="#000000" loext:opacity="100%" fo:font-size="9pt" fo:font-style="normal" style:text-underline-style="none" officeooo:rsid="191e5116" officeooo:paragraph-rsid="191e5116" style:font-size-asian="9pt" style:font-style-asian="normal" style:font-size-complex="9pt" style:font-style-complex="normal"/>
    </style:style>
    <style:style style:name="P230" style:family="paragraph" style:parent-style-name="Standard">
      <style:text-properties fo:color="#000000" loext:opacity="100%" fo:font-size="9pt" fo:font-style="normal" style:text-underline-style="none" officeooo:rsid="191b479a" officeooo:paragraph-rsid="191b479a" style:font-size-asian="9pt" style:font-style-asian="normal" style:font-size-complex="9pt" style:font-style-complex="normal"/>
    </style:style>
    <style:style style:name="P231" style:family="paragraph" style:parent-style-name="Standard">
      <loext:graphic-properties draw:fill="none"/>
      <style:paragraph-properties fo:margin-left="0in" fo:margin-right="0.1252in" fo:text-align="center" style:justify-single-word="false" fo:text-indent="0in" style:auto-text-indent="false" fo:background-color="transparent">
        <style:tab-stops>
          <style:tab-stop style:position="6.3165in"/>
        </style:tab-stops>
      </style:paragraph-properties>
      <style:text-properties fo:color="#000000" loext:opacity="100%" fo:font-size="9pt" fo:font-style="italic" style:text-underline-style="solid" style:text-underline-width="auto" style:text-underline-color="font-color" officeooo:rsid="04ad220d" officeooo:paragraph-rsid="000cacc1" style:font-size-asian="9pt" style:font-style-asian="italic" style:font-size-complex="9pt" style:font-style-complex="italic"/>
    </style:style>
    <style:style style:name="P232" style:family="paragraph" style:parent-style-name="Standard">
      <loext:graphic-properties draw:fill="none"/>
      <style:paragraph-properties fo:margin-left="0in" fo:margin-right="0.1252in" fo:text-align="start" style:justify-single-word="false" fo:text-indent="0in" style:auto-text-indent="false" fo:background-color="transparent">
        <style:tab-stops>
          <style:tab-stop style:position="6.3165in"/>
        </style:tab-stops>
      </style:paragraph-properties>
      <style:text-properties fo:color="#000000" loext:opacity="100%" fo:font-size="9pt" fo:font-style="normal" style:text-underline-style="none" officeooo:rsid="0bdef2e6" officeooo:paragraph-rsid="000cacc1" style:font-size-asian="9pt" style:font-style-asian="normal" style:font-size-complex="9pt" style:font-style-complex="normal"/>
    </style:style>
    <style:style style:name="P233" style:family="paragraph" style:parent-style-name="Standard">
      <loext:graphic-properties draw:fill="none"/>
      <style:paragraph-properties fo:margin-left="0in" fo:margin-right="0.1252in" fo:text-align="start" style:justify-single-word="false" fo:text-indent="0in" style:auto-text-indent="false" fo:background-color="transparent">
        <style:tab-stops>
          <style:tab-stop style:position="6.3165in"/>
        </style:tab-stops>
      </style:paragraph-properties>
      <style:text-properties fo:color="#000000" loext:opacity="100%" fo:font-size="9pt" fo:font-style="normal" style:text-underline-style="none" officeooo:rsid="1371707c" officeooo:paragraph-rsid="192a4339" style:font-size-asian="9pt" style:font-style-asian="normal" style:font-size-complex="9pt" style:font-style-complex="normal"/>
    </style:style>
    <style:style style:name="P234" style:family="paragraph" style:parent-style-name="Standard">
      <loext:graphic-properties draw:fill="none"/>
      <style:paragraph-properties fo:margin-left="0in" fo:margin-right="0.1252in" fo:text-align="start" style:justify-single-word="false" fo:text-indent="0in" style:auto-text-indent="false" fo:background-color="transparent">
        <style:tab-stops>
          <style:tab-stop style:position="6.3165in"/>
        </style:tab-stops>
      </style:paragraph-properties>
      <style:text-properties fo:color="#000000" loext:opacity="100%" fo:font-size="9pt" fo:font-style="normal" style:text-underline-style="none" officeooo:rsid="1371707c" officeooo:paragraph-rsid="1371707c" style:font-size-asian="9pt" style:font-style-asian="normal" style:font-size-complex="9pt" style:font-style-complex="normal"/>
    </style:style>
    <style:style style:name="P235" style:family="paragraph" style:parent-style-name="Standard">
      <loext:graphic-properties draw:fill="none"/>
      <style:paragraph-properties fo:margin-left="0in" fo:margin-right="0.1252in" fo:text-align="start" style:justify-single-word="false" fo:text-indent="0in" style:auto-text-indent="false" fo:background-color="transparent">
        <style:tab-stops>
          <style:tab-stop style:position="6.3165in"/>
        </style:tab-stops>
      </style:paragraph-properties>
      <style:text-properties fo:color="#000000" loext:opacity="100%" fo:font-size="9pt" fo:font-style="normal" style:text-underline-style="none" officeooo:rsid="173db699" officeooo:paragraph-rsid="173db699" style:font-size-asian="9pt" style:font-style-asian="normal" style:font-size-complex="9pt" style:font-style-complex="normal"/>
    </style:style>
    <style:style style:name="P236" style:family="paragraph" style:parent-style-name="Standard">
      <loext:graphic-properties draw:fill="none"/>
      <style:paragraph-properties fo:margin-left="0in" fo:margin-right="0.1252in" fo:text-align="center" style:justify-single-word="false" fo:text-indent="0in" style:auto-text-indent="false" fo:background-color="transparent">
        <style:tab-stops>
          <style:tab-stop style:position="6.3165in"/>
        </style:tab-stops>
      </style:paragraph-properties>
      <style:text-properties fo:color="#000000" loext:opacity="100%" fo:font-size="9pt" fo:font-style="normal" style:text-underline-style="solid" style:text-underline-width="auto" style:text-underline-color="font-color" officeooo:rsid="02171fc2" officeooo:paragraph-rsid="000cacc1" style:font-size-asian="9pt" style:font-style-asian="normal" style:font-size-complex="9pt" style:font-style-complex="normal"/>
    </style:style>
    <style:style style:name="P237" style:family="paragraph" style:parent-style-name="Standard">
      <style:text-properties fo:color="#000000" loext:opacity="100%" fo:font-size="9pt" fo:font-style="normal" style:text-underline-style="none" officeooo:rsid="15491190" officeooo:paragraph-rsid="15491190" style:font-size-asian="9pt" style:font-style-asian="normal" style:font-size-complex="9pt" style:font-style-complex="normal"/>
    </style:style>
    <style:style style:name="P238" style:family="paragraph" style:parent-style-name="Standard">
      <style:text-properties fo:color="#000000" loext:opacity="100%" fo:font-size="9pt" fo:font-style="normal" style:text-underline-style="none" officeooo:rsid="14dd49a8" officeooo:paragraph-rsid="158ba7ac" style:font-size-asian="9pt" style:font-style-asian="normal" style:font-size-complex="9pt" style:font-style-complex="normal"/>
    </style:style>
    <style:style style:name="P239" style:family="paragraph" style:parent-style-name="Standard">
      <style:text-properties fo:color="#000000" loext:opacity="100%" fo:font-size="9pt" fo:font-style="normal" style:text-underline-style="none" officeooo:rsid="14dd49a8" officeooo:paragraph-rsid="14dd49a8" style:font-size-asian="9pt" style:font-style-asian="normal" style:font-size-complex="9pt" style:font-style-complex="normal"/>
    </style:style>
    <style:style style:name="P240" style:family="paragraph" style:parent-style-name="Standard">
      <style:paragraph-properties fo:text-align="start" style:justify-single-word="false"/>
      <style:text-properties fo:color="#000000" loext:opacity="100%" fo:font-size="9pt" fo:font-style="normal" style:text-underline-style="none" officeooo:rsid="132825fd" officeooo:paragraph-rsid="14e87df5" style:font-size-asian="9pt" style:font-style-asian="normal" style:font-size-complex="9pt" style:font-style-complex="normal"/>
    </style:style>
    <style:style style:name="P241" style:family="paragraph" style:parent-style-name="Standard">
      <style:paragraph-properties fo:text-align="start" style:justify-single-word="false"/>
      <style:text-properties fo:font-size="9pt" fo:language="en" fo:country="US" fo:font-style="normal" officeooo:paragraph-rsid="132a0ae4" style:font-size-asian="9pt" style:font-style-asian="normal" style:font-size-complex="9pt" style:font-style-complex="normal"/>
    </style:style>
    <style:style style:name="P242" style:family="paragraph" style:parent-style-name="Standard">
      <style:paragraph-properties fo:text-align="start" style:justify-single-word="false"/>
      <style:text-properties fo:font-size="9pt" fo:language="fr" fo:country="FR" fo:font-style="normal" officeooo:rsid="1557c996" officeooo:paragraph-rsid="1904520a" style:font-size-asian="9pt" style:font-style-asian="normal" style:font-size-complex="9pt" style:font-style-complex="normal"/>
    </style:style>
    <style:style style:name="P243" style:family="paragraph" style:parent-style-name="Standard">
      <style:paragraph-properties fo:text-align="end" style:justify-single-word="false"/>
      <style:text-properties fo:font-size="5pt" fo:language="fr" fo:country="FR" fo:font-style="normal" officeooo:rsid="1557c996" officeooo:paragraph-rsid="16091d6d" style:font-size-asian="5pt" style:font-style-asian="normal" style:font-size-complex="5pt" style:font-style-complex="normal"/>
    </style:style>
    <style:style style:name="P244" style:family="paragraph" style:parent-style-name="Standard">
      <loext:graphic-properties draw:fill="none"/>
      <style:paragraph-properties fo:margin-left="1in" fo:margin-right="1.1252in" fo:text-align="center" style:justify-single-word="false" fo:text-indent="0in" style:auto-text-indent="false" fo:background-color="transparent">
        <style:tab-stops>
          <style:tab-stop style:position="1.0028in"/>
        </style:tab-stops>
      </style:paragraph-properties>
      <style:text-properties fo:font-size="6pt" fo:language="en" fo:country="US" fo:font-style="normal" officeooo:rsid="15596000" officeooo:paragraph-rsid="15596000" style:font-size-asian="6pt" style:font-style-asian="normal" style:font-size-complex="6pt" style:font-style-complex="normal"/>
    </style:style>
    <style:style style:name="P245" style:family="paragraph" style:parent-style-name="Standard">
      <loext:graphic-properties draw:fill="none"/>
      <style:paragraph-properties fo:margin-left="1in" fo:margin-right="1.1252in" fo:text-indent="0in" style:auto-text-indent="false" fo:background-color="transparent">
        <style:tab-stops>
          <style:tab-stop style:position="1.0028in"/>
        </style:tab-stops>
      </style:paragraph-properties>
      <style:text-properties fo:font-size="6pt" fo:language="fr" fo:country="FR" fo:font-style="italic" officeooo:paragraph-rsid="155a03eb" style:font-size-asian="6pt" style:font-style-asian="italic" style:font-size-complex="6pt" style:font-style-complex="italic"/>
    </style:style>
    <style:style style:name="P246" style:family="paragraph" style:parent-style-name="Standard">
      <loext:graphic-properties draw:fill="none"/>
      <style:paragraph-properties fo:margin-left="1in" fo:margin-right="1.1252in" fo:text-indent="0in" style:auto-text-indent="false" fo:background-color="transparent">
        <style:tab-stops>
          <style:tab-stop style:position="1.0028in"/>
        </style:tab-stops>
      </style:paragraph-properties>
      <style:text-properties fo:font-size="6pt" fo:language="en" fo:country="US" fo:font-style="normal" officeooo:rsid="00428530" officeooo:paragraph-rsid="155a03eb" style:font-size-asian="6pt" style:font-style-asian="normal" style:font-size-complex="6pt" style:font-style-complex="normal"/>
    </style:style>
    <style:style style:name="P247" style:family="paragraph" style:parent-style-name="Standard">
      <loext:graphic-properties draw:fill="none"/>
      <style:paragraph-properties fo:margin-left="1in" fo:margin-right="1.1252in" fo:text-indent="0in" style:auto-text-indent="false" fo:background-color="transparent">
        <style:tab-stops>
          <style:tab-stop style:position="1.0028in"/>
        </style:tab-stops>
      </style:paragraph-properties>
      <style:text-properties fo:font-size="6pt" officeooo:paragraph-rsid="1557c996" style:font-size-asian="6pt" style:font-size-complex="6pt"/>
    </style:style>
    <style:style style:name="P248" style:family="paragraph" style:parent-style-name="Standard">
      <loext:graphic-properties draw:fill="none"/>
      <style:paragraph-properties fo:margin-left="1in" fo:margin-right="1.1252in" fo:text-indent="0in" style:auto-text-indent="false" fo:background-color="transparent">
        <style:tab-stops>
          <style:tab-stop style:position="1.0028in"/>
        </style:tab-stops>
      </style:paragraph-properties>
      <style:text-properties fo:font-size="6pt" officeooo:paragraph-rsid="168d2bb5" style:font-size-asian="6pt" style:font-size-complex="6pt"/>
    </style:style>
    <style:style style:name="P249" style:family="paragraph" style:parent-style-name="Standard">
      <loext:graphic-properties draw:fill="none"/>
      <style:paragraph-properties fo:margin-left="1in" fo:margin-right="1.1252in" fo:text-indent="0in" style:auto-text-indent="false" fo:background-color="transparent">
        <style:tab-stops>
          <style:tab-stop style:position="1.0028in"/>
        </style:tab-stops>
      </style:paragraph-properties>
      <style:text-properties fo:color="#000000" loext:opacity="100%" fo:font-size="6pt" officeooo:paragraph-rsid="1557c996" style:font-size-asian="6pt" style:font-size-complex="6pt"/>
    </style:style>
    <style:style style:name="P250" style:family="paragraph" style:parent-style-name="Standard">
      <loext:graphic-properties draw:fill="none"/>
      <style:paragraph-properties fo:margin-left="1in" fo:margin-right="1.1252in" fo:text-indent="0in" style:auto-text-indent="false" fo:background-color="transparent">
        <style:tab-stops>
          <style:tab-stop style:position="1.0028in"/>
        </style:tab-stops>
      </style:paragraph-properties>
      <style:text-properties fo:font-size="9pt" fo:language="de" fo:country="DE" fo:font-style="italic" officeooo:paragraph-rsid="1557c996" style:font-size-asian="9pt" style:font-style-asian="italic" style:font-size-complex="9pt" style:font-style-complex="italic"/>
    </style:style>
    <style:style style:name="P251" style:family="paragraph" style:parent-style-name="Standard">
      <loext:graphic-properties draw:fill="none"/>
      <style:paragraph-properties fo:margin-left="1in" fo:margin-right="1.1252in" fo:text-indent="0in" style:auto-text-indent="false" fo:background-color="transparent">
        <style:tab-stops>
          <style:tab-stop style:position="1.0028in"/>
        </style:tab-stops>
      </style:paragraph-properties>
      <style:text-properties fo:font-size="6pt" fo:language="en" fo:country="US" fo:font-style="normal" officeooo:paragraph-rsid="1557c996" style:font-size-asian="6pt" style:font-style-asian="normal" style:font-size-complex="6pt" style:font-style-complex="normal"/>
    </style:style>
    <style:style style:name="P252" style:family="paragraph" style:parent-style-name="Standard">
      <loext:graphic-properties draw:fill="none"/>
      <style:paragraph-properties fo:margin-left="1in" fo:margin-right="1.1252in" fo:text-indent="0in" style:auto-text-indent="false" fo:background-color="transparent">
        <style:tab-stops>
          <style:tab-stop style:position="1.0028in"/>
        </style:tab-stops>
      </style:paragraph-properties>
      <style:text-properties fo:font-size="9pt" fo:language="en" fo:country="US" fo:font-style="normal" officeooo:rsid="0014ee1c" officeooo:paragraph-rsid="1557c996" style:font-size-asian="9pt" style:font-style-asian="normal" style:font-size-complex="9pt" style:font-style-complex="normal"/>
    </style:style>
    <style:style style:name="P253" style:family="paragraph" style:parent-style-name="Standard">
      <loext:graphic-properties draw:fill="none"/>
      <style:paragraph-properties fo:margin-left="1in" fo:margin-right="1.1252in" fo:text-indent="0in" style:auto-text-indent="false" fo:background-color="transparent">
        <style:tab-stops>
          <style:tab-stop style:position="1.0028in"/>
        </style:tab-stops>
      </style:paragraph-properties>
      <style:text-properties fo:font-size="6pt" fo:language="en" fo:country="US" fo:font-style="normal" officeooo:rsid="15e0f7b5" officeooo:paragraph-rsid="15e0f7b5" style:font-size-asian="6pt" style:font-style-asian="normal" style:font-size-complex="6pt" style:font-style-complex="normal"/>
    </style:style>
    <style:style style:name="P254" style:family="paragraph" style:parent-style-name="Standard">
      <style:text-properties fo:font-size="9pt" fo:language="en" fo:country="US" fo:font-style="normal" officeooo:rsid="15e0f7b5" officeooo:paragraph-rsid="15e0f7b5" style:font-size-asian="9pt" style:font-style-asian="normal" style:font-size-complex="9pt" style:font-style-complex="normal"/>
    </style:style>
    <style:style style:name="P255" style:family="paragraph" style:parent-style-name="Standard">
      <loext:graphic-properties draw:fill="none"/>
      <style:paragraph-properties fo:margin-left="0in" fo:margin-right="0in" fo:text-align="center" style:justify-single-word="false" fo:text-indent="0in" style:auto-text-indent="false" fo:break-before="page" fo:background-color="transparent">
        <style:tab-stops>
          <style:tab-stop style:position="6.3165in"/>
        </style:tab-stops>
      </style:paragraph-properties>
      <style:text-properties fo:font-size="9pt" fo:font-style="normal" officeooo:paragraph-rsid="0b89e8b0" style:font-size-asian="9pt" style:font-style-asian="normal" style:font-size-complex="9pt" style:font-style-complex="normal"/>
    </style:style>
    <style:style style:name="P256" style:family="paragraph" style:parent-style-name="Standard">
      <loext:graphic-properties draw:fill="none"/>
      <style:paragraph-properties fo:margin-left="0in" fo:margin-right="0in" fo:text-align="start" style:justify-single-word="false" fo:text-indent="0in" style:auto-text-indent="false" fo:background-color="transparent">
        <style:tab-stops>
          <style:tab-stop style:position="6.3165in"/>
        </style:tab-stops>
      </style:paragraph-properties>
      <style:text-properties fo:color="#000000" loext:opacity="100%" style:text-line-through-style="none" style:text-line-through-type="none" fo:font-size="9pt" fo:language="en" fo:country="US" fo:font-style="normal" style:text-underline-style="none" fo:font-weight="normal" officeooo:rsid="09b6ea1c" officeooo:paragraph-rsid="000cacc1" style:font-size-asian="9pt" style:font-style-asian="normal" style:font-weight-asian="normal" style:font-size-complex="9pt" style:font-style-complex="normal" style:font-weight-complex="normal"/>
    </style:style>
    <style:style style:name="P257" style:family="paragraph" style:parent-style-name="Figure">
      <style:text-properties fo:font-size="7pt" fo:font-style="normal" style:font-size-asian="7pt" style:font-style-asian="normal" style:font-size-complex="7pt" style:font-style-complex="normal"/>
    </style:style>
    <style:style style:name="P258" style:family="paragraph" style:parent-style-name="Standard">
      <style:paragraph-properties fo:text-align="start" style:justify-single-word="false"/>
      <style:text-properties fo:color="#000000" loext:opacity="100%" style:text-line-through-style="none" style:text-line-through-type="none" fo:font-size="9pt" fo:language="es" fo:country="MX" fo:font-style="normal" style:text-underline-style="none" fo:font-weight="normal" officeooo:rsid="09b6ea1c" officeooo:paragraph-rsid="05d744ea" style:font-size-asian="9pt" style:font-style-asian="normal" style:font-weight-asian="normal" style:font-size-complex="9pt" style:font-style-complex="normal" style:font-weight-complex="normal"/>
    </style:style>
    <style:style style:name="P259" style:family="paragraph" style:parent-style-name="Figure">
      <style:text-properties fo:font-size="7pt" fo:font-style="normal" officeooo:paragraph-rsid="188020c2" style:font-size-asian="7pt" style:font-style-asian="normal" style:font-size-complex="7pt" style:font-style-complex="normal"/>
    </style:style>
    <style:style style:name="P260" style:family="paragraph" style:parent-style-name="Standard">
      <style:paragraph-properties fo:text-align="start" style:justify-single-word="false" fo:break-before="page"/>
      <style:text-properties fo:color="#000000" loext:opacity="100%" style:text-line-through-style="none" style:text-line-through-type="none" fo:font-size="9pt" fo:language="es" fo:country="MX" fo:font-style="normal" style:text-underline-style="none" fo:font-weight="normal" officeooo:rsid="09b6ea1c" officeooo:paragraph-rsid="05d744ea" style:font-size-asian="9pt" style:font-style-asian="normal" style:font-weight-asian="normal" style:font-size-complex="9pt" style:font-style-complex="normal" style:font-weight-complex="normal"/>
    </style:style>
    <style:style style:name="P261" style:family="paragraph" style:parent-style-name="Standard">
      <style:paragraph-properties fo:text-align="center" style:justify-single-word="false"/>
      <style:text-properties fo:font-size="9pt" fo:font-style="normal" officeooo:paragraph-rsid="05d744ea" style:font-size-asian="9pt" style:font-style-asian="normal" style:font-size-complex="9pt" style:font-style-complex="normal"/>
    </style:style>
    <style:style style:name="P262" style:family="paragraph" style:parent-style-name="Standard">
      <style:paragraph-properties fo:text-align="start" style:justify-single-word="false"/>
      <style:text-properties fo:color="#000000" loext:opacity="100%" style:font-name="Liberation Serif" fo:font-size="9pt" fo:language="en" fo:country="US" fo:font-style="normal" style:text-underline-style="none" fo:font-weight="normal" officeooo:rsid="0b9745ea" officeooo:paragraph-rsid="000cacc1" style:font-size-asian="7.84999990463257pt" style:font-style-asian="normal" style:font-weight-asian="normal" style:font-size-complex="9pt" style:font-style-complex="normal" style:font-weight-complex="normal"/>
    </style:style>
    <style:style style:name="P263" style:family="paragraph" style:parent-style-name="Standard">
      <style:paragraph-properties fo:text-align="start" style:justify-single-word="false"/>
      <style:text-properties fo:color="#ff0000" loext:opacity="100%" style:font-name="Liberation Serif" fo:font-size="9pt" fo:font-style="normal" style:text-underline-style="none" fo:font-weight="normal" officeooo:rsid="13860ead" officeooo:paragraph-rsid="194d4b86" style:font-size-asian="7.84999990463257pt" style:font-style-asian="normal" style:font-weight-asian="normal" style:font-size-complex="9pt" style:font-style-complex="normal" style:font-weight-complex="normal"/>
    </style:style>
    <style:style style:name="P264" style:family="paragraph" style:parent-style-name="Standard">
      <loext:graphic-properties draw:fill="none"/>
      <style:paragraph-properties fo:margin-left="0in" fo:margin-right="0.1252in" fo:text-align="center" style:justify-single-word="false" fo:text-indent="0in" style:auto-text-indent="false" fo:background-color="transparent">
        <style:tab-stops>
          <style:tab-stop style:position="6.3165in"/>
        </style:tab-stops>
      </style:paragraph-properties>
      <style:text-properties fo:font-size="9pt" fo:language="fr" fo:country="FR" fo:font-style="normal" officeooo:rsid="0cf8b689" officeooo:paragraph-rsid="15c6a248" style:font-size-asian="9pt" style:font-style-asian="normal" style:font-size-complex="9pt" style:font-style-complex="normal"/>
    </style:style>
    <style:style style:name="P265" style:family="paragraph" style:parent-style-name="Standard">
      <style:paragraph-properties fo:text-align="start" style:justify-single-word="false"/>
      <style:text-properties fo:color="#000000" loext:opacity="100%" fo:font-size="9pt" fo:language="en" fo:country="US" fo:font-style="normal" style:text-underline-style="none" fo:font-weight="normal" officeooo:rsid="15c6a248" officeooo:paragraph-rsid="15c6a248" style:font-size-asian="9pt" style:font-style-asian="normal" style:font-weight-asian="normal" style:font-size-complex="9pt" style:font-style-complex="normal" style:font-weight-complex="normal"/>
    </style:style>
    <style:style style:name="P266" style:family="paragraph" style:parent-style-name="Standard">
      <style:paragraph-properties fo:text-align="start" style:justify-single-word="false"/>
      <style:text-properties fo:color="#000000" loext:opacity="100%" fo:font-size="9pt" fo:language="en" fo:country="US" fo:font-style="normal" style:text-underline-style="none" fo:font-weight="normal" officeooo:rsid="0dd911b4" officeooo:paragraph-rsid="15c6a248" style:font-size-asian="9pt" style:font-style-asian="normal" style:font-weight-asian="normal" style:font-size-complex="9pt" style:font-style-complex="normal" style:font-weight-complex="normal"/>
    </style:style>
    <style:style style:name="P267" style:family="paragraph" style:parent-style-name="Standard">
      <style:paragraph-properties fo:text-align="start" style:justify-single-word="false"/>
      <style:text-properties fo:color="#000000" loext:opacity="100%" fo:font-size="9pt" fo:language="en" fo:country="US" fo:font-style="normal" style:text-underline-style="none" fo:font-weight="normal" officeooo:rsid="15c6a248" officeooo:paragraph-rsid="169027b1" style:font-size-asian="9pt" style:font-style-asian="normal" style:font-weight-asian="normal" style:font-size-complex="9pt" style:font-style-complex="normal" style:font-weight-complex="normal"/>
    </style:style>
    <style:style style:name="P268" style:family="paragraph" style:parent-style-name="Standard">
      <style:paragraph-properties fo:text-align="start" style:justify-single-word="false"/>
      <style:text-properties fo:color="#ff0000" loext:opacity="100%" fo:font-size="9pt" fo:language="en" fo:country="US" fo:font-style="normal" style:text-underline-style="none" fo:font-weight="normal" officeooo:rsid="186e1964" officeooo:paragraph-rsid="186e1964" style:font-size-asian="9pt" style:font-style-asian="normal" style:font-weight-asian="normal" style:font-size-complex="9pt" style:font-style-complex="normal" style:font-weight-complex="normal"/>
    </style:style>
    <style:style style:name="P269" style:family="paragraph" style:parent-style-name="Standard">
      <loext:graphic-properties draw:fill="none"/>
      <style:paragraph-properties fo:margin-left="0in" fo:margin-right="0.1252in" fo:text-align="center" style:justify-single-word="false" fo:text-indent="0in" style:auto-text-indent="false" fo:background-color="transparent">
        <style:tab-stops>
          <style:tab-stop style:position="6.3165in"/>
        </style:tab-stops>
      </style:paragraph-properties>
      <style:text-properties fo:font-size="9pt" fo:language="fr" fo:country="FR" fo:font-style="normal" officeooo:rsid="0cf8b689" officeooo:paragraph-rsid="0383c23c" style:font-size-asian="9pt" style:font-style-asian="normal" style:font-size-complex="9pt" style:font-style-complex="normal"/>
    </style:style>
    <style:style style:name="P270" style:family="paragraph" style:parent-style-name="Standard">
      <style:paragraph-properties fo:text-align="start" style:justify-single-word="false"/>
      <style:text-properties fo:color="#000000" loext:opacity="100%" fo:font-size="9pt" fo:language="en" fo:country="US" fo:font-style="normal" style:text-underline-style="none" fo:font-weight="normal" officeooo:rsid="0dd911b4" officeooo:paragraph-rsid="0e08adb4" style:font-size-asian="9pt" style:font-style-asian="normal" style:font-weight-asian="normal" style:font-size-complex="9pt" style:font-style-complex="normal" style:font-weight-complex="normal"/>
    </style:style>
    <style:style style:name="P271" style:family="paragraph" style:parent-style-name="Standard">
      <style:paragraph-properties fo:text-align="start" style:justify-single-word="false"/>
      <style:text-properties fo:color="#000000" loext:opacity="100%" fo:font-size="9pt" fo:language="en" fo:country="US" fo:font-style="normal" style:text-underline-style="none" fo:font-weight="normal" officeooo:rsid="1488b1a3" officeooo:paragraph-rsid="0e08adb4" style:font-size-asian="9pt" style:font-style-asian="normal" style:font-weight-asian="normal" style:font-size-complex="9pt" style:font-style-complex="normal" style:font-weight-complex="normal"/>
    </style:style>
    <style:style style:name="P272" style:family="paragraph" style:parent-style-name="Standard">
      <style:paragraph-properties fo:text-align="start" style:justify-single-word="false"/>
      <style:text-properties fo:color="#000000" loext:opacity="100%" fo:font-size="9pt" fo:language="en" fo:country="US" fo:font-style="normal" style:text-underline-style="none" fo:font-weight="normal" officeooo:rsid="14b9f806" officeooo:paragraph-rsid="14b9f806" style:font-size-asian="9pt" style:font-style-asian="normal" style:font-weight-asian="normal" style:font-size-complex="9pt" style:font-style-complex="normal" style:font-weight-complex="normal"/>
    </style:style>
    <style:style style:name="P273" style:family="paragraph" style:parent-style-name="Standard">
      <style:paragraph-properties fo:text-align="start" style:justify-single-word="false"/>
      <style:text-properties fo:color="#ff0000" loext:opacity="100%" fo:font-size="9pt" fo:language="en" fo:country="US" fo:font-style="normal" style:text-underline-style="none" fo:font-weight="normal" officeooo:rsid="1488b1a3" officeooo:paragraph-rsid="14ae4737" style:font-size-asian="9pt" style:font-style-asian="normal" style:font-weight-asian="normal" style:font-size-complex="9pt" style:font-style-complex="normal" style:font-weight-complex="normal"/>
    </style:style>
    <style:style style:name="P274" style:family="paragraph" style:parent-style-name="Standard">
      <style:paragraph-properties fo:text-align="start" style:justify-single-word="false"/>
      <style:text-properties fo:color="#ff0000" loext:opacity="100%" fo:font-size="9pt" fo:language="en" fo:country="US" fo:font-style="normal" style:text-underline-style="none" fo:font-weight="normal" officeooo:rsid="161ec0bb" officeooo:paragraph-rsid="189832ef" style:font-size-asian="9pt" style:font-style-asian="normal" style:font-weight-asian="normal" style:font-size-complex="9pt" style:font-style-complex="normal" style:font-weight-complex="normal"/>
    </style:style>
    <style:style style:name="P275" style:family="paragraph" style:parent-style-name="Standard" style:master-page-name="">
      <loext:graphic-properties draw:fill="none"/>
      <style:paragraph-properties fo:margin-left="1in" fo:margin-right="1.0618in" fo:text-align="start" style:justify-single-word="false" fo:text-indent="0in" style:auto-text-indent="false" style:page-number="auto" fo:background-color="transparent"/>
      <style:text-properties fo:color="#000000" loext:opacity="100%" fo:font-size="6pt" fo:language="en" fo:country="US" fo:font-style="normal" style:text-underline-style="none" fo:font-weight="normal" officeooo:rsid="1898ef40" officeooo:paragraph-rsid="1898ef40" style:font-size-asian="6pt" style:font-style-asian="normal" style:font-weight-asian="normal" style:font-size-complex="6pt" style:font-style-complex="normal" style:font-weight-complex="normal"/>
    </style:style>
    <style:style style:name="P276" style:family="paragraph" style:parent-style-name="Standard">
      <loext:graphic-properties draw:fill="none"/>
      <style:paragraph-properties fo:margin-left="1in" fo:margin-right="1.0618in" fo:text-align="start" style:justify-single-word="false" fo:text-indent="0in" style:auto-text-indent="false" fo:background-color="transparent"/>
      <style:text-properties fo:color="#000000" loext:opacity="100%" fo:font-size="6pt" fo:language="fr" fo:country="FR" fo:font-style="normal" style:text-underline-style="none" fo:font-weight="normal" officeooo:rsid="161f0fd9" officeooo:paragraph-rsid="189832ef" style:font-size-asian="6pt" style:font-style-asian="normal" style:font-weight-asian="normal" style:font-size-complex="6pt" style:font-style-complex="normal" style:font-weight-complex="normal"/>
    </style:style>
    <style:style style:name="P277" style:family="paragraph" style:parent-style-name="Standard">
      <loext:graphic-properties draw:fill="none"/>
      <style:paragraph-properties fo:margin-left="1in" fo:margin-right="1.0618in" fo:text-align="start" style:justify-single-word="false" fo:text-indent="0in" style:auto-text-indent="false" fo:background-color="transparent"/>
      <style:text-properties fo:color="#000000" loext:opacity="100%" fo:font-size="6pt" fo:language="en" fo:country="US" fo:font-style="normal" style:text-underline-style="none" fo:font-weight="normal" officeooo:rsid="161f0fd9" officeooo:paragraph-rsid="189832ef" style:font-size-asian="6pt" style:font-style-asian="normal" style:font-weight-asian="normal" style:font-size-complex="6pt" style:font-style-complex="normal" style:font-weight-complex="normal"/>
    </style:style>
    <style:style style:name="P278" style:family="paragraph" style:parent-style-name="Standard">
      <style:paragraph-properties fo:text-align="start" style:justify-single-word="false"/>
      <style:text-properties fo:color="#000000" loext:opacity="100%" fo:font-size="9pt" fo:language="en" fo:country="US" fo:font-style="normal" style:text-underline-style="none" fo:font-weight="normal" officeooo:rsid="161ec0bb" officeooo:paragraph-rsid="189ca98f" style:font-size-asian="9pt" style:font-style-asian="normal" style:font-weight-asian="normal" style:font-size-complex="9pt" style:font-style-complex="normal" style:font-weight-complex="normal"/>
    </style:style>
    <style:style style:name="P279" style:family="paragraph" style:parent-style-name="Standard">
      <style:paragraph-properties fo:text-align="start" style:justify-single-word="false"/>
      <style:text-properties fo:color="#000000" loext:opacity="100%" fo:font-size="9pt" fo:language="en" fo:country="US" fo:font-style="normal" style:text-underline-style="none" fo:font-weight="normal" officeooo:rsid="17ee0bc5" officeooo:paragraph-rsid="17ee0bc5" style:font-size-asian="9pt" style:font-style-asian="normal" style:font-weight-asian="normal" style:font-size-complex="9pt" style:font-style-complex="normal" style:font-weight-complex="normal"/>
    </style:style>
    <style:style style:name="P280" style:family="paragraph" style:parent-style-name="Standard">
      <style:paragraph-properties fo:text-align="start" style:justify-single-word="false"/>
      <style:text-properties fo:color="#000000" loext:opacity="100%" fo:font-size="9pt" fo:language="en" fo:country="US" fo:font-style="normal" style:text-underline-style="none" fo:font-weight="normal" officeooo:rsid="1488b1a3" officeooo:paragraph-rsid="14ae4737" style:font-size-asian="9pt" style:font-style-asian="normal" style:font-weight-asian="normal" style:font-size-complex="9pt" style:font-style-complex="normal" style:font-weight-complex="normal"/>
    </style:style>
    <style:style style:name="P281" style:family="paragraph" style:parent-style-name="Standard">
      <style:paragraph-properties fo:text-align="start" style:justify-single-word="false"/>
      <style:text-properties fo:color="#000000" loext:opacity="100%" fo:font-size="9pt" fo:language="fr" fo:country="FR" fo:font-style="normal" style:text-underline-style="none" fo:font-weight="normal" officeooo:rsid="17fe0219" officeooo:paragraph-rsid="17feff39" style:font-size-asian="9pt" style:font-style-asian="normal" style:font-weight-asian="normal" style:font-size-complex="9pt" style:font-style-complex="normal" style:font-weight-complex="normal"/>
    </style:style>
    <style:style style:name="P282" style:family="paragraph" style:parent-style-name="Standard">
      <style:paragraph-properties fo:text-align="start" style:justify-single-word="false"/>
      <style:text-properties fo:color="#000000" loext:opacity="100%" fo:font-size="9pt" fo:language="en" fo:country="US" fo:font-style="normal" style:text-underline-style="none" fo:font-weight="normal" officeooo:rsid="1488b1a3" officeooo:paragraph-rsid="18e2710c" style:font-size-asian="9pt" style:font-style-asian="normal" style:font-weight-asian="normal" style:font-size-complex="9pt" style:font-style-complex="normal" style:font-weight-complex="normal"/>
    </style:style>
    <style:style style:name="P283" style:family="paragraph" style:parent-style-name="Standard">
      <style:paragraph-properties fo:text-align="start" style:justify-single-word="false"/>
      <style:text-properties fo:color="#ff0000" loext:opacity="100%" fo:font-size="9pt" fo:language="en" fo:country="US" fo:font-style="normal" style:text-underline-style="none" fo:font-weight="normal" officeooo:rsid="19096b81" officeooo:paragraph-rsid="190e9175" style:font-size-asian="9pt" style:font-style-asian="normal" style:font-weight-asian="normal" style:font-size-complex="9pt" style:font-style-complex="normal" style:font-weight-complex="normal"/>
    </style:style>
    <style:style style:name="P284" style:family="paragraph" style:parent-style-name="Standard">
      <style:paragraph-properties fo:text-align="start" style:justify-single-word="false"/>
      <style:text-properties fo:color="#ff0000" loext:opacity="100%" fo:font-size="9pt" fo:language="en" fo:country="US" fo:font-style="normal" style:text-underline-style="none" fo:font-weight="normal" officeooo:rsid="194eaeeb" officeooo:paragraph-rsid="194eaeeb" style:font-size-asian="9pt" style:font-style-asian="normal" style:font-weight-asian="normal" style:font-size-complex="9pt" style:font-style-complex="normal" style:font-weight-complex="normal"/>
    </style:style>
    <style:style style:name="P285" style:family="paragraph" style:parent-style-name="Standard">
      <style:paragraph-properties fo:text-align="center" style:justify-single-word="false"/>
      <style:text-properties fo:font-size="9pt" fo:font-style="normal" style:text-underline-style="none" officeooo:rsid="148841ae" officeooo:paragraph-rsid="14ae4737" style:font-size-asian="9pt" style:font-style-asian="normal" style:font-size-complex="9pt" style:font-style-complex="normal"/>
    </style:style>
    <style:style style:name="P286" style:family="paragraph" style:parent-style-name="Standard" style:master-page-name="">
      <style:paragraph-properties fo:text-align="start" style:justify-single-word="false" style:page-number="auto"/>
      <style:text-properties fo:color="#ff0000" loext:opacity="100%" style:text-line-through-style="none" style:text-line-through-type="none" style:font-name="Liberation Serif" fo:font-size="9pt" fo:language="en" fo:country="US" fo:font-style="normal" style:text-underline-style="none" officeooo:rsid="130a47ac" officeooo:paragraph-rsid="0d88b5fb" style:font-size-asian="9pt" style:font-style-asian="normal" style:font-size-complex="9pt" style:font-style-complex="normal"/>
    </style:style>
    <style:style style:name="P287" style:family="paragraph" style:parent-style-name="Standard">
      <style:paragraph-properties fo:text-align="start" style:justify-single-word="false"/>
      <style:text-properties fo:color="#ff0000" loext:opacity="100%" style:text-line-through-style="none" style:text-line-through-type="none" style:font-name="Liberation Serif" fo:font-size="9pt" fo:language="en" fo:country="US" fo:font-style="normal" style:text-underline-style="none" officeooo:rsid="130a47ac" officeooo:paragraph-rsid="130a47ac" style:font-size-asian="9pt" style:font-style-asian="normal" style:font-size-complex="9pt" style:font-style-complex="normal"/>
    </style:style>
    <style:style style:name="P288" style:family="paragraph" style:parent-style-name="Standard">
      <style:paragraph-properties fo:text-align="start" style:justify-single-word="false"/>
      <style:text-properties fo:color="#ff0000" loext:opacity="100%" style:text-line-through-style="none" style:text-line-through-type="none" style:font-name="Liberation Serif" fo:font-size="9pt" fo:language="en" fo:country="US" fo:font-style="normal" style:text-underline-style="none" officeooo:rsid="151ccd28" officeooo:paragraph-rsid="151ccd28" style:font-size-asian="9pt" style:font-style-asian="normal" style:font-size-complex="9pt" style:font-style-complex="normal"/>
    </style:style>
    <style:style style:name="P289" style:family="paragraph" style:parent-style-name="Standard">
      <loext:graphic-properties draw:fill="none"/>
      <style:paragraph-properties fo:text-align="start" style:justify-single-word="false" fo:background-color="transparent">
        <style:tab-stops>
          <style:tab-stop style:position="6.3165in"/>
        </style:tab-stops>
      </style:paragraph-properties>
      <style:text-properties fo:color="#ff0000" loext:opacity="100%" style:text-line-through-style="none" style:text-line-through-type="none" style:font-name="Liberation Serif" fo:font-size="9pt" fo:font-style="normal" style:text-underline-style="none" officeooo:rsid="149d3ecd" officeooo:paragraph-rsid="1553447a" style:font-size-asian="9pt" style:font-style-asian="normal" style:font-size-complex="9pt" style:font-style-complex="normal"/>
    </style:style>
    <style:style style:name="P290" style:family="paragraph" style:parent-style-name="Standard">
      <loext:graphic-properties draw:fill="none"/>
      <style:paragraph-properties fo:text-align="start" style:justify-single-word="false" fo:background-color="transparent">
        <style:tab-stops>
          <style:tab-stop style:position="6.3165in"/>
        </style:tab-stops>
      </style:paragraph-properties>
      <style:text-properties fo:color="#ff0000" loext:opacity="100%" style:text-line-through-style="none" style:text-line-through-type="none" style:font-name="Liberation Serif" fo:font-size="9pt" fo:font-style="normal" style:text-underline-style="none" officeooo:rsid="17d63154" officeooo:paragraph-rsid="17e6ccfd" style:font-size-asian="9pt" style:font-style-asian="normal" style:font-size-complex="9pt" style:font-style-complex="normal"/>
    </style:style>
    <style:style style:name="P291" style:family="paragraph" style:parent-style-name="Standard">
      <loext:graphic-properties draw:fill="none"/>
      <style:paragraph-properties fo:margin-left="0in" fo:margin-right="0.1252in" fo:text-align="center" style:justify-single-word="false" fo:text-indent="0in" style:auto-text-indent="false" fo:background-color="transparent">
        <style:tab-stops>
          <style:tab-stop style:position="6.3165in"/>
        </style:tab-stops>
      </style:paragraph-properties>
      <style:text-properties fo:color="#000000" loext:opacity="100%" fo:font-size="9pt" fo:font-style="normal" style:text-underline-style="solid" style:text-underline-width="auto" style:text-underline-color="font-color" officeooo:rsid="0cf8b689" officeooo:paragraph-rsid="163426da" style:font-size-asian="9pt" style:font-style-asian="normal" style:font-size-complex="9pt" style:font-style-complex="normal"/>
    </style:style>
    <style:style style:name="P292" style:family="paragraph" style:parent-style-name="Standard">
      <style:paragraph-properties fo:text-align="start" style:justify-single-word="false"/>
      <style:text-properties fo:color="#000000" loext:opacity="100%" style:text-line-through-style="none" style:text-line-through-type="none" style:font-name="Liberation Serif" fo:font-size="9pt" fo:language="en" fo:country="US" fo:font-style="normal" style:text-underline-style="none" officeooo:rsid="130a47ac" officeooo:paragraph-rsid="0d88b5fb" style:font-size-asian="9pt" style:font-style-asian="normal" style:font-size-complex="9pt" style:font-style-complex="normal"/>
    </style:style>
    <style:style style:name="P293" style:family="paragraph" style:parent-style-name="Standard">
      <style:paragraph-properties fo:text-align="start" style:justify-single-word="false"/>
      <style:text-properties fo:color="#000000" loext:opacity="100%" style:text-line-through-style="none" style:text-line-through-type="none" style:font-name="Liberation Serif" fo:font-size="9pt" fo:language="en" fo:country="US" fo:font-style="normal" style:text-underline-style="none" officeooo:rsid="13062b91" officeooo:paragraph-rsid="13062b91" style:font-size-asian="9pt" style:font-style-asian="normal" style:font-size-complex="9pt" style:font-style-complex="normal"/>
    </style:style>
    <style:style style:name="P294" style:family="paragraph" style:parent-style-name="Standard">
      <style:paragraph-properties fo:text-align="start" style:justify-single-word="false"/>
      <style:text-properties fo:color="#ff0000" loext:opacity="100%" style:text-line-through-style="none" style:text-line-through-type="none" style:font-name="Liberation Serif" fo:font-size="9pt" fo:language="en" fo:country="US" fo:font-style="normal" style:text-underline-style="none" officeooo:rsid="0ef645fa" officeooo:paragraph-rsid="0d88b5fb" style:font-size-asian="9pt" style:font-style-asian="normal" style:font-size-complex="9pt" style:font-style-complex="normal"/>
    </style:style>
    <style:style style:name="P295" style:family="paragraph" style:parent-style-name="Standard">
      <style:paragraph-properties fo:text-align="start" style:justify-single-word="false"/>
      <style:text-properties fo:color="#ff0000" loext:opacity="100%" style:text-line-through-style="none" style:text-line-through-type="none" style:font-name="Liberation Serif" fo:font-size="9pt" fo:language="en" fo:country="US" fo:font-style="normal" style:text-underline-style="none" officeooo:rsid="131ef281" officeooo:paragraph-rsid="131ef281" style:font-size-asian="9pt" style:font-style-asian="normal" style:font-size-complex="9pt" style:font-style-complex="normal"/>
    </style:style>
    <style:style style:name="P296" style:family="paragraph" style:parent-style-name="Standard">
      <style:paragraph-properties fo:text-align="start" style:justify-single-word="false"/>
      <style:text-properties fo:color="#000000" loext:opacity="100%" style:text-line-through-style="none" style:text-line-through-type="none" style:font-name="Liberation Serif" fo:font-size="9pt" fo:language="en" fo:country="US" fo:font-style="normal" style:text-underline-style="none" officeooo:rsid="0ef645fa" officeooo:paragraph-rsid="0d88b5fb" style:font-size-asian="9pt" style:font-style-asian="normal" style:font-size-complex="9pt" style:font-style-complex="normal"/>
    </style:style>
    <style:style style:name="P297" style:family="paragraph" style:parent-style-name="Standard">
      <style:paragraph-properties fo:text-align="start" style:justify-single-word="false"/>
      <style:text-properties fo:color="#000000" loext:opacity="100%" style:text-line-through-style="none" style:text-line-through-type="none" style:font-name="Liberation Serif" fo:font-size="9pt" fo:language="en" fo:country="US" fo:font-style="normal" style:text-underline-style="none" officeooo:rsid="1380603e" officeooo:paragraph-rsid="1380603e" style:font-size-asian="9pt" style:font-style-asian="normal" style:font-size-complex="9pt" style:font-style-complex="normal"/>
    </style:style>
    <style:style style:name="P298" style:family="paragraph" style:parent-style-name="Standard">
      <style:paragraph-properties fo:text-align="center" style:justify-single-word="false"/>
      <style:text-properties fo:color="#000000" loext:opacity="100%" style:text-line-through-style="none" style:text-line-through-type="none" fo:font-size="9pt" fo:language="es" fo:country="MX" fo:font-style="normal" style:text-underline-style="none" officeooo:rsid="025566e9" officeooo:paragraph-rsid="16db4f4c" style:font-size-asian="9pt" style:font-style-asian="normal" style:font-size-complex="9pt" style:font-style-complex="normal"/>
    </style:style>
    <style:style style:name="P299" style:family="paragraph" style:parent-style-name="Standard">
      <style:paragraph-properties fo:text-align="start" style:justify-single-word="false"/>
      <style:text-properties fo:color="#000000" loext:opacity="100%" style:text-line-through-style="none" style:text-line-through-type="none" style:font-name="Liberation Serif" fo:font-size="9pt" fo:language="en" fo:country="US" fo:font-style="normal" style:text-underline-style="none" officeooo:rsid="15d003ee" officeooo:paragraph-rsid="194665b8" style:font-size-asian="9pt" style:font-style-asian="normal" style:font-size-complex="9pt" style:font-style-complex="normal"/>
    </style:style>
    <style:style style:name="P300" style:family="paragraph" style:parent-style-name="Standard">
      <style:paragraph-properties fo:text-align="center" style:justify-single-word="false"/>
      <style:text-properties fo:color="#ff0000" loext:opacity="100%" style:text-line-through-style="none" style:text-line-through-type="none" style:font-name="Liberation Serif" fo:font-size="9pt" fo:language="en" fo:country="US" fo:font-style="normal" style:text-underline-style="none" officeooo:rsid="18da01b1" officeooo:paragraph-rsid="18f505d9" style:font-size-asian="9pt" style:font-style-asian="normal" style:font-size-complex="9pt" style:font-style-complex="normal"/>
    </style:style>
    <style:style style:name="P301" style:family="paragraph" style:parent-style-name="Standard">
      <style:paragraph-properties fo:text-align="start" style:justify-single-word="false"/>
      <style:text-properties fo:color="#000000" loext:opacity="100%" style:text-line-through-style="none" style:text-line-through-type="none" style:font-name="Liberation Serif" fo:font-size="9pt" fo:language="en" fo:country="US" fo:font-style="normal" style:text-underline-style="none" officeooo:rsid="1829bfc8" officeooo:paragraph-rsid="1829bfc8" style:font-size-asian="9pt" style:font-style-asian="normal" style:font-size-complex="9pt" style:font-style-complex="normal"/>
    </style:style>
    <style:style style:name="P302" style:family="paragraph" style:parent-style-name="Standard">
      <style:paragraph-properties fo:text-align="start" style:justify-single-word="false"/>
      <style:text-properties fo:color="#000000" loext:opacity="100%" style:text-line-through-style="none" style:text-line-through-type="none" style:font-name="Liberation Serif" fo:font-size="9pt" fo:language="en" fo:country="US" fo:font-style="normal" style:text-underline-style="none" officeooo:rsid="18edbb0d" officeooo:paragraph-rsid="1944f996" style:font-size-asian="9pt" style:font-style-asian="normal" style:font-size-complex="9pt" style:font-style-complex="normal"/>
    </style:style>
    <style:style style:name="P303" style:family="paragraph" style:parent-style-name="Standard">
      <style:paragraph-properties fo:text-align="start" style:justify-single-word="false"/>
      <style:text-properties fo:color="#000000" loext:opacity="100%" style:text-line-through-style="none" style:text-line-through-type="none" style:font-name="Liberation Serif" fo:font-size="9pt" fo:language="fr" fo:country="FR" fo:font-style="italic" style:text-underline-style="none" officeooo:rsid="18edbb0d" officeooo:paragraph-rsid="18edbb0d" style:font-size-asian="9pt" style:font-style-asian="italic" style:font-size-complex="9pt" style:font-style-complex="italic"/>
    </style:style>
    <style:style style:name="P304" style:family="paragraph" style:parent-style-name="Standard">
      <style:paragraph-properties fo:text-align="start" style:justify-single-word="false"/>
      <style:text-properties fo:color="#000000" loext:opacity="100%" fo:font-size="9pt" fo:font-style="normal" style:text-underline-style="none" officeooo:rsid="1915ef5a" officeooo:paragraph-rsid="19482ee7" style:font-size-asian="9pt" style:font-style-asian="normal" style:font-size-complex="9pt" style:font-style-complex="normal"/>
    </style:style>
    <style:style style:name="P305" style:family="paragraph" style:parent-style-name="Standard">
      <style:paragraph-properties fo:text-align="start" style:justify-single-word="false"/>
      <style:text-properties fo:color="#000000" loext:opacity="100%" fo:font-size="9pt" fo:font-style="normal" style:text-underline-style="none" officeooo:rsid="191744b2" officeooo:paragraph-rsid="19389f88" style:font-size-asian="9pt" style:font-style-asian="normal" style:font-size-complex="9pt" style:font-style-complex="normal"/>
    </style:style>
    <style:style style:name="P306" style:family="paragraph" style:parent-style-name="Standard">
      <style:paragraph-properties fo:text-align="center" style:justify-single-word="false"/>
      <style:text-properties fo:font-size="9pt" fo:font-style="normal" style:text-underline-style="none" officeooo:rsid="055cf948" officeooo:paragraph-rsid="0a60f6f9" style:font-size-asian="9pt" style:font-style-asian="normal" style:font-size-complex="9pt" style:font-style-complex="normal"/>
    </style:style>
    <style:style style:name="P307" style:family="paragraph" style:parent-style-name="Standard">
      <style:paragraph-properties fo:text-align="center" style:justify-single-word="false"/>
      <style:text-properties fo:color="#000000" loext:opacity="100%" fo:font-size="9pt" fo:language="en" fo:country="US" fo:font-style="normal" style:text-underline-style="none" officeooo:rsid="186e1964" officeooo:paragraph-rsid="18dd4b03" style:font-size-asian="9pt" style:font-style-asian="normal" style:font-size-complex="9pt" style:font-style-complex="normal"/>
    </style:style>
    <style:style style:name="P308" style:family="paragraph" style:parent-style-name="Standard">
      <loext:graphic-properties draw:fill="none"/>
      <style:paragraph-properties fo:margin-left="0in" fo:margin-right="0.1252in" fo:text-align="center" style:justify-single-word="false" fo:text-indent="0in" style:auto-text-indent="false" fo:background-color="transparent">
        <style:tab-stops>
          <style:tab-stop style:position="6.3165in"/>
        </style:tab-stops>
      </style:paragraph-properties>
      <style:text-properties fo:color="#000000" loext:opacity="100%" fo:font-size="9pt" fo:font-style="normal" style:text-underline-style="solid" style:text-underline-width="auto" style:text-underline-color="font-color" officeooo:rsid="055cf948" officeooo:paragraph-rsid="0a60f6f9" style:font-size-asian="9pt" style:font-style-asian="normal" style:font-size-complex="9pt" style:font-style-complex="normal"/>
    </style:style>
    <style:style style:name="P309" style:family="paragraph" style:parent-style-name="Standard">
      <style:paragraph-properties fo:text-align="start" style:justify-single-word="false"/>
      <style:text-properties fo:color="#000000" loext:opacity="100%" fo:font-size="9pt" fo:font-style="normal" style:text-underline-style="none" officeooo:rsid="011a399f" officeooo:paragraph-rsid="000cacc1" style:font-size-asian="9pt" style:font-style-asian="normal" style:font-size-complex="9pt" style:font-style-complex="normal"/>
    </style:style>
    <style:style style:name="P310" style:family="paragraph" style:parent-style-name="Standard">
      <style:paragraph-properties fo:text-align="center" style:justify-single-word="false"/>
      <style:text-properties fo:color="#000000" loext:opacity="100%" fo:font-size="9pt" fo:font-style="normal" style:text-underline-style="none" officeooo:rsid="011a399f" officeooo:paragraph-rsid="12b7124f" style:font-size-asian="9pt" style:font-style-asian="normal" style:font-size-complex="9pt" style:font-style-complex="normal"/>
    </style:style>
    <style:style style:name="P311" style:family="paragraph" style:parent-style-name="Standard">
      <style:paragraph-properties fo:text-align="center" style:justify-single-word="false"/>
      <style:text-properties fo:color="#000000" loext:opacity="100%" fo:font-size="9pt" fo:font-style="normal" style:text-underline-style="none" officeooo:rsid="011a399f" officeooo:paragraph-rsid="12c0d3f6" style:font-size-asian="9pt" style:font-style-asian="normal" style:font-size-complex="9pt" style:font-style-complex="normal"/>
    </style:style>
    <style:style style:name="P312" style:family="paragraph" style:parent-style-name="Standard">
      <loext:graphic-properties draw:fill="none"/>
      <style:paragraph-properties fo:margin-left="0in" fo:margin-right="0.1252in" fo:text-align="start" style:justify-single-word="false" fo:text-indent="0in" style:auto-text-indent="false" fo:background-color="transparent">
        <style:tab-stops>
          <style:tab-stop style:position="6.3165in"/>
        </style:tab-stops>
      </style:paragraph-properties>
      <style:text-properties fo:color="#000000" loext:opacity="100%" fo:font-size="9pt" fo:font-style="normal" style:text-underline-style="none" officeooo:rsid="06694273" officeooo:paragraph-rsid="1097765c" style:font-size-asian="9pt" style:font-style-asian="normal" style:font-size-complex="9pt" style:font-style-complex="normal"/>
    </style:style>
    <style:style style:name="P313" style:family="paragraph" style:parent-style-name="Standard">
      <style:paragraph-properties fo:text-align="start" style:justify-single-word="false"/>
      <style:text-properties fo:color="#000000" loext:opacity="100%" fo:font-size="9pt" fo:font-style="normal" style:text-underline-style="none" officeooo:rsid="011a399f" officeooo:paragraph-rsid="0e00ac88" style:font-size-asian="9pt" style:font-style-asian="normal" style:font-size-complex="9pt" style:font-style-complex="normal"/>
    </style:style>
    <style:style style:name="P314" style:family="paragraph" style:parent-style-name="Standard">
      <style:paragraph-properties fo:text-align="start" style:justify-single-word="false"/>
      <style:text-properties officeooo:paragraph-rsid="0e07744e"/>
    </style:style>
    <style:style style:name="P315" style:family="paragraph" style:parent-style-name="Standard">
      <style:paragraph-properties fo:text-align="start" style:justify-single-word="false"/>
      <style:text-properties fo:color="#000000" loext:opacity="100%" fo:font-size="9pt" fo:font-style="normal" style:text-underline-style="none" officeooo:rsid="0312d6b4" officeooo:paragraph-rsid="0e07744e" style:font-size-asian="9pt" style:font-style-asian="normal" style:font-size-complex="9pt" style:font-style-complex="normal"/>
    </style:style>
    <style:style style:name="P316" style:family="paragraph" style:parent-style-name="Standard">
      <style:paragraph-properties fo:text-align="start" style:justify-single-word="false"/>
      <style:text-properties fo:font-size="9pt" fo:font-style="normal" style:text-underline-style="none" officeooo:rsid="002dc245" officeooo:paragraph-rsid="06d21cb1" style:font-size-asian="9pt" style:font-style-asian="normal" style:font-size-complex="9pt" style:font-style-complex="normal"/>
    </style:style>
    <style:style style:name="P317" style:family="paragraph" style:parent-style-name="Standard">
      <style:paragraph-properties fo:text-align="start" style:justify-single-word="false"/>
      <style:text-properties fo:color="#ff0000" loext:opacity="100%" fo:font-size="9pt" fo:font-style="normal" style:text-underline-style="none" officeooo:rsid="17ecb302" officeooo:paragraph-rsid="19175996" style:font-size-asian="9pt" style:font-style-asian="normal" style:font-size-complex="9pt" style:font-style-complex="normal"/>
    </style:style>
    <style:style style:name="T1" style:family="text">
      <style:text-properties fo:font-style="normal" officeooo:rsid="002f5dec" style:font-style-asian="normal" style:font-style-complex="normal"/>
    </style:style>
    <style:style style:name="T2" style:family="text">
      <style:text-properties fo:font-style="normal" officeooo:rsid="01201fe6" style:font-style-asian="normal" style:font-style-complex="normal"/>
    </style:style>
    <style:style style:name="T3" style:family="text">
      <style:text-properties fo:font-style="normal" officeooo:rsid="04ca0dc6" style:font-style-asian="normal" style:font-style-complex="normal"/>
    </style:style>
    <style:style style:name="T4" style:family="text">
      <style:text-properties fo:font-style="normal" officeooo:rsid="0969cba5" style:font-style-asian="normal" style:font-style-complex="normal"/>
    </style:style>
    <style:style style:name="T5" style:family="text">
      <style:text-properties fo:font-style="normal" officeooo:rsid="1690bd25" style:font-style-asian="normal" style:font-style-complex="normal"/>
    </style:style>
    <style:style style:name="T6" style:family="text">
      <style:text-properties officeooo:rsid="056d33a2"/>
    </style:style>
    <style:style style:name="T7" style:family="text">
      <style:text-properties fo:font-weight="bold" officeooo:rsid="0704d4fd" style:font-weight-asian="bold" style:font-weight-complex="bold"/>
    </style:style>
    <style:style style:name="T8" style:family="text">
      <style:text-properties fo:font-weight="bold" officeooo:rsid="11449463" style:font-weight-asian="bold" style:font-weight-complex="bold"/>
    </style:style>
    <style:style style:name="T9" style:family="text">
      <style:text-properties fo:font-weight="bold" officeooo:rsid="0f327fce" style:font-weight-asian="bold" style:font-weight-complex="bold"/>
    </style:style>
    <style:style style:name="T10" style:family="text">
      <style:text-properties fo:font-weight="bold" officeooo:rsid="07170b82" style:font-weight-asian="bold" style:font-weight-complex="bold"/>
    </style:style>
    <style:style style:name="T11" style:family="text">
      <style:text-properties fo:font-weight="bold" officeooo:rsid="1034c93e" style:font-weight-asian="bold" style:font-weight-complex="bold"/>
    </style:style>
    <style:style style:name="T12" style:family="text">
      <style:text-properties fo:font-weight="bold" officeooo:rsid="0180d4f0" style:font-weight-asian="bold" style:font-weight-complex="bold"/>
    </style:style>
    <style:style style:name="T13" style:family="text">
      <style:text-properties fo:font-weight="bold" officeooo:rsid="06f6490d" style:font-weight-asian="bold" style:font-weight-complex="bold"/>
    </style:style>
    <style:style style:name="T14" style:family="text">
      <style:text-properties fo:font-weight="bold" officeooo:rsid="0798db1a" style:font-weight-asian="bold" style:font-weight-complex="bold"/>
    </style:style>
    <style:style style:name="T15" style:family="text">
      <style:text-properties fo:font-weight="bold" officeooo:rsid="06f4f2eb" style:font-weight-asian="bold" style:font-weight-complex="bold"/>
    </style:style>
    <style:style style:name="T16" style:family="text">
      <style:text-properties officeooo:rsid="15a9a030"/>
    </style:style>
    <style:style style:name="T17" style:family="text">
      <style:text-properties officeooo:rsid="187f6595"/>
    </style:style>
    <style:style style:name="T18" style:family="text">
      <style:text-properties fo:language="grc" fo:country="GR" fo:font-style="italic" officeooo:rsid="036c99b3" style:font-style-asian="italic" style:font-style-complex="italic"/>
    </style:style>
    <style:style style:name="T19" style:family="text">
      <style:text-properties fo:font-style="italic" officeooo:rsid="036c99b3" style:font-style-asian="italic" style:font-style-complex="italic"/>
    </style:style>
    <style:style style:name="T20" style:family="text">
      <style:text-properties fo:font-style="normal" officeooo:rsid="037f6fbe" style:font-style-asian="normal" style:font-style-complex="normal"/>
    </style:style>
    <style:style style:name="T21" style:family="text">
      <style:text-properties officeooo:rsid="0d3fafc1"/>
    </style:style>
    <style:style style:name="T22" style:family="text">
      <style:text-properties fo:language="en" fo:country="US" fo:font-style="normal" officeooo:rsid="0d44db83" style:font-style-asian="normal" style:font-style-complex="normal"/>
    </style:style>
    <style:style style:name="T23" style:family="text">
      <style:text-properties fo:language="en" fo:country="US" fo:font-style="normal" officeooo:rsid="0d499370" style:font-style-asian="normal" style:font-style-complex="normal"/>
    </style:style>
    <style:style style:name="T24" style:family="text">
      <style:text-properties fo:language="en" fo:country="US" fo:font-style="normal" officeooo:rsid="0d4ab506" style:font-style-asian="normal" style:font-style-complex="normal"/>
    </style:style>
    <style:style style:name="T25" style:family="text">
      <style:text-properties officeooo:rsid="1691e6a0"/>
    </style:style>
    <style:style style:name="T26" style:family="text">
      <style:text-properties fo:font-style="normal" officeooo:rsid="1691e6a0" style:font-style-asian="normal" style:font-style-complex="normal"/>
    </style:style>
    <style:style style:name="T27" style:family="text">
      <style:text-properties fo:language="en" fo:country="US" fo:font-style="normal" officeooo:rsid="0d455608" style:font-style-asian="normal" style:font-style-complex="normal"/>
    </style:style>
    <style:style style:name="T28" style:family="text">
      <style:text-properties fo:language="en" fo:country="US" fo:font-style="normal" officeooo:rsid="12bcc9c7" style:font-style-asian="normal" style:font-style-complex="normal"/>
    </style:style>
    <style:style style:name="T29" style:family="text">
      <style:text-properties officeooo:rsid="07496141"/>
    </style:style>
    <style:style style:name="T30" style:family="text">
      <style:text-properties officeooo:rsid="18b43675"/>
    </style:style>
    <style:style style:name="T31" style:family="text">
      <style:text-properties style:text-underline-style="solid" style:text-underline-width="auto" style:text-underline-color="font-color" officeooo:rsid="0bc4c083"/>
    </style:style>
    <style:style style:name="T32" style:family="text">
      <style:text-properties style:text-underline-style="solid" style:text-underline-width="auto" style:text-underline-color="font-color"/>
    </style:style>
    <style:style style:name="T33" style:family="text">
      <style:text-properties style:text-underline-style="solid" style:text-underline-width="auto" style:text-underline-color="font-color" officeooo:rsid="0236e011"/>
    </style:style>
    <style:style style:name="T34" style:family="text">
      <style:text-properties style:text-underline-style="none" officeooo:rsid="0236e011"/>
    </style:style>
    <style:style style:name="T35" style:family="text">
      <style:text-properties style:text-underline-style="none" officeooo:rsid="0380b513"/>
    </style:style>
    <style:style style:name="T36" style:family="text">
      <style:text-properties style:text-underline-style="none" officeooo:rsid="0ad6ae6d"/>
    </style:style>
    <style:style style:name="T37" style:family="text">
      <style:text-properties style:text-underline-style="none" officeooo:rsid="037e5365"/>
    </style:style>
    <style:style style:name="T38" style:family="text">
      <style:text-properties style:text-underline-style="solid" style:text-underline-width="auto" style:text-underline-color="font-color" officeooo:rsid="12b65466"/>
    </style:style>
    <style:style style:name="T39" style:family="text">
      <style:text-properties style:text-underline-style="none" officeooo:rsid="0bc4c083"/>
    </style:style>
    <style:style style:name="T40" style:family="text">
      <style:text-properties style:text-underline-style="none" officeooo:rsid="094fbbe9"/>
    </style:style>
    <style:style style:name="T41" style:family="text">
      <style:text-properties style:text-underline-style="none"/>
    </style:style>
    <style:style style:name="T42" style:family="text">
      <style:text-properties officeooo:rsid="1ae8164c"/>
    </style:style>
    <style:style style:name="T43" style:family="text">
      <style:text-properties officeooo:rsid="10e17952"/>
    </style:style>
    <style:style style:name="T44" style:family="text">
      <style:text-properties officeooo:rsid="1149b124"/>
    </style:style>
    <style:style style:name="T45" style:family="text">
      <style:text-properties style:text-line-through-style="solid" style:text-line-through-type="single"/>
    </style:style>
    <style:style style:name="T46" style:family="text">
      <style:text-properties officeooo:rsid="01dcc4e0"/>
    </style:style>
    <style:style style:name="T47" style:family="text">
      <style:text-properties officeooo:rsid="0531767c"/>
    </style:style>
    <style:style style:name="T48" style:family="text">
      <style:text-properties fo:font-weight="bold" officeooo:rsid="0531767c" style:font-weight-asian="bold" style:font-weight-complex="bold"/>
    </style:style>
    <style:style style:name="T49" style:family="text">
      <style:text-properties officeooo:rsid="0c69636e"/>
    </style:style>
    <style:style style:name="T50" style:family="text">
      <style:text-properties fo:font-style="italic" officeooo:rsid="0531767c" style:font-style-asian="italic" style:font-style-complex="italic"/>
    </style:style>
    <style:style style:name="T51" style:family="text">
      <style:text-properties officeooo:rsid="101e3149"/>
    </style:style>
    <style:style style:name="T52" style:family="text">
      <style:text-properties officeooo:rsid="0d2af173"/>
    </style:style>
    <style:style style:name="T53" style:family="text">
      <style:text-properties officeooo:rsid="1ba18b34"/>
    </style:style>
    <style:style style:name="T54" style:family="text">
      <style:text-properties officeooo:rsid="101ca8b4"/>
    </style:style>
    <style:style style:name="T55" style:family="text">
      <style:text-properties officeooo:rsid="017d4a7a"/>
    </style:style>
    <style:style style:name="T56" style:family="text">
      <style:text-properties fo:font-style="italic" officeooo:rsid="1b52709e" style:font-style-asian="italic" style:font-style-complex="italic"/>
    </style:style>
    <style:style style:name="T57" style:family="text">
      <style:text-properties officeooo:rsid="1b52709e"/>
    </style:style>
    <style:style style:name="T58" style:family="text">
      <style:text-properties fo:font-style="italic" style:font-style-asian="italic" style:font-style-complex="italic"/>
    </style:style>
    <style:style style:name="T59" style:family="text">
      <style:text-properties officeooo:rsid="0335b12d"/>
    </style:style>
    <style:style style:name="T60" style:family="text">
      <style:text-properties fo:font-style="italic" officeooo:rsid="0335b12d" style:font-style-asian="italic" style:font-style-complex="italic"/>
    </style:style>
    <style:style style:name="T61" style:family="text">
      <style:text-properties officeooo:rsid="056a4ec0"/>
    </style:style>
    <style:style style:name="T62" style:family="text">
      <style:text-properties officeooo:rsid="03378f73"/>
    </style:style>
    <style:style style:name="T63" style:family="text">
      <style:text-properties officeooo:rsid="04aaac38"/>
    </style:style>
    <style:style style:name="T64" style:family="text">
      <style:text-properties officeooo:rsid="0993ca3d"/>
    </style:style>
    <style:style style:name="T65" style:family="text">
      <style:text-properties officeooo:rsid="049a1231"/>
    </style:style>
    <style:style style:name="T66" style:family="text">
      <style:text-properties officeooo:rsid="0c198798"/>
    </style:style>
    <style:style style:name="T67" style:family="text">
      <style:text-properties officeooo:rsid="05985db9"/>
    </style:style>
    <style:style style:name="T68" style:family="text">
      <style:text-properties fo:language="pl" fo:country="PL" fo:font-style="italic" style:font-style-asian="italic" style:font-style-complex="italic"/>
    </style:style>
    <style:style style:name="T69" style:family="text">
      <style:text-properties fo:language="fr" fo:country="FR"/>
    </style:style>
    <style:style style:name="T70" style:family="text">
      <style:text-properties fo:language="fr" fo:country="FR" fo:font-style="italic" officeooo:rsid="0ccb3329" style:font-style-asian="italic" style:font-style-complex="italic"/>
    </style:style>
    <style:style style:name="T71" style:family="text">
      <style:text-properties fo:language="fr" fo:country="FR" fo:font-style="italic" style:font-style-asian="italic" style:font-style-complex="italic"/>
    </style:style>
    <style:style style:name="T72" style:family="text">
      <style:text-properties fo:language="fr" fo:country="FR" fo:font-style="italic" officeooo:rsid="0ccd8028" style:font-style-asian="italic" style:font-style-complex="italic"/>
    </style:style>
    <style:style style:name="T73" style:family="text">
      <style:text-properties fo:language="fr" fo:country="FR" fo:font-style="italic" officeooo:rsid="0cccf652" style:font-style-asian="italic" style:font-style-complex="italic"/>
    </style:style>
    <style:style style:name="T74" style:family="text">
      <style:text-properties fo:language="pl" fo:country="PL" fo:font-style="italic" officeooo:rsid="0ccb3329" style:font-style-asian="italic" style:font-style-complex="italic"/>
    </style:style>
    <style:style style:name="T75" style:family="text">
      <style:text-properties fo:language="pl" fo:country="PL" fo:font-style="italic" officeooo:rsid="0ccd0479" style:font-style-asian="italic" style:font-style-complex="italic"/>
    </style:style>
    <style:style style:name="T76" style:family="text">
      <style:text-properties fo:language="de" fo:country="DE" fo:font-style="normal" style:font-style-asian="normal" style:font-style-complex="normal"/>
    </style:style>
    <style:style style:name="T77" style:family="text">
      <style:text-properties fo:language="es" fo:country="MX" officeooo:rsid="1279b966"/>
    </style:style>
    <style:style style:name="T78" style:family="text">
      <style:text-properties fo:font-style="normal" style:font-style-asian="normal" style:font-style-complex="normal"/>
    </style:style>
    <style:style style:name="T79" style:family="text">
      <style:text-properties fo:font-style="normal" officeooo:rsid="127cf610" style:font-style-asian="normal" style:font-style-complex="normal"/>
    </style:style>
    <style:style style:name="T80" style:family="text">
      <style:text-properties fo:font-style="normal" officeooo:rsid="05985db9" style:font-style-asian="normal" style:font-style-complex="normal"/>
    </style:style>
    <style:style style:name="T81" style:family="text">
      <style:text-properties fo:font-style="normal" officeooo:rsid="1279b966" style:font-style-asian="normal" style:font-style-complex="normal"/>
    </style:style>
    <style:style style:name="T82" style:family="text">
      <style:text-properties fo:language="en" fo:country="US" fo:font-style="normal" officeooo:rsid="05985db9" style:font-style-asian="normal" style:font-style-complex="normal"/>
    </style:style>
    <style:style style:name="T83" style:family="text">
      <style:text-properties officeooo:rsid="0b50421f"/>
    </style:style>
    <style:style style:name="T84" style:family="text">
      <style:text-properties fo:language="en" fo:country="US"/>
    </style:style>
    <style:style style:name="T85" style:family="text">
      <style:text-properties fo:language="en" fo:country="US" fo:font-style="normal" style:font-style-asian="normal" style:font-style-complex="normal"/>
    </style:style>
    <style:style style:name="T86" style:family="text">
      <style:text-properties officeooo:rsid="18ff042f"/>
    </style:style>
    <style:style style:name="T87" style:family="text">
      <style:text-properties fo:language="en" fo:country="US" fo:font-style="normal" officeooo:rsid="18ff042f" style:font-style-asian="normal" style:font-style-complex="normal"/>
    </style:style>
    <style:style style:name="T88" style:family="text">
      <style:text-properties officeooo:rsid="179cdad7"/>
    </style:style>
    <style:style style:name="T89" style:family="text">
      <style:text-properties officeooo:rsid="0c6584c7"/>
    </style:style>
    <style:style style:name="T90" style:family="text">
      <style:text-properties officeooo:rsid="0aea8f5b"/>
    </style:style>
    <style:style style:name="T91" style:family="text">
      <style:text-properties fo:language="fr" fo:country="FR" officeooo:rsid="1801a7ee"/>
    </style:style>
    <style:style style:name="T92" style:family="text">
      <style:text-properties fo:language="fr" fo:country="FR" fo:font-style="italic" officeooo:rsid="19078d9d" style:font-style-asian="italic" style:font-style-complex="italic"/>
    </style:style>
    <style:style style:name="T93" style:family="text">
      <style:text-properties fo:language="fr" fo:country="FR" fo:font-style="italic" officeooo:rsid="1965fe4b" style:font-style-asian="italic" style:font-style-complex="italic"/>
    </style:style>
    <style:style style:name="T94" style:family="text">
      <style:text-properties fo:font-style="italic" officeooo:rsid="1908a362" style:font-style-asian="italic" style:font-style-complex="italic"/>
    </style:style>
    <style:style style:name="T95" style:family="text">
      <style:text-properties officeooo:rsid="19078d9d"/>
    </style:style>
    <style:style style:name="T96" style:family="text">
      <style:text-properties officeooo:rsid="02d10a94"/>
    </style:style>
    <style:style style:name="T97" style:family="text">
      <style:text-properties fo:font-style="italic" officeooo:rsid="02d10a94" style:font-style-asian="italic" style:font-style-complex="italic"/>
    </style:style>
    <style:style style:name="T98" style:family="text">
      <style:text-properties fo:font-style="italic" officeooo:rsid="0bcbed7e" style:font-style-asian="italic" style:font-style-complex="italic"/>
    </style:style>
    <style:style style:name="T99" style:family="text">
      <style:text-properties officeooo:rsid="05276b82"/>
    </style:style>
    <style:style style:name="T100" style:family="text">
      <style:text-properties officeooo:rsid="05286163"/>
    </style:style>
    <style:style style:name="T101" style:family="text">
      <style:text-properties fo:font-variant="normal" fo:text-transform="none" style:font-name="Liberation Serif" fo:letter-spacing="normal"/>
    </style:style>
    <style:style style:name="T102" style:family="text">
      <style:text-properties fo:font-variant="normal" fo:text-transform="none" style:font-name="Liberation Serif" fo:letter-spacing="normal" fo:language="es" fo:country="ES"/>
    </style:style>
    <style:style style:name="T103" style:family="text">
      <style:text-properties officeooo:rsid="0e0d085d"/>
    </style:style>
    <style:style style:name="T104" style:family="text">
      <style:text-properties fo:language="is" fo:country="IS" fo:font-style="italic" style:font-style-asian="italic" style:font-style-complex="italic"/>
    </style:style>
    <style:style style:name="T105" style:family="text">
      <style:text-properties officeooo:rsid="10c05c9f"/>
    </style:style>
    <style:style style:name="T106" style:family="text">
      <style:text-properties fo:language="de" fo:country="DE"/>
    </style:style>
    <style:style style:name="T107" style:family="text">
      <style:text-properties fo:language="de" fo:country="DE" officeooo:rsid="12bed304"/>
    </style:style>
    <style:style style:name="T108" style:family="text">
      <style:text-properties fo:font-variant="normal" fo:text-transform="none" style:font-name="Liberation Serif" fo:letter-spacing="normal" fo:font-style="normal" officeooo:rsid="05985db9" style:font-style-asian="normal" style:font-style-complex="normal"/>
    </style:style>
    <style:style style:name="T109" style:family="text">
      <style:text-properties fo:font-variant="normal" fo:text-transform="none" style:font-name="Liberation Serif" fo:letter-spacing="normal" fo:font-style="normal" officeooo:rsid="0ea13c3e" style:font-style-asian="normal" style:font-style-complex="normal"/>
    </style:style>
    <style:style style:name="T110" style:family="text">
      <style:text-properties officeooo:rsid="00e52d16"/>
    </style:style>
    <style:style style:name="T111" style:family="text">
      <style:text-properties officeooo:rsid="03c242a3"/>
    </style:style>
    <style:style style:name="T112" style:family="text">
      <style:text-properties officeooo:rsid="01fbf525"/>
    </style:style>
    <style:style style:name="T113" style:family="text">
      <style:text-properties officeooo:rsid="02adb2eb"/>
    </style:style>
    <style:style style:name="T114" style:family="text">
      <style:text-properties officeooo:rsid="0229d832"/>
    </style:style>
    <style:style style:name="T115" style:family="text">
      <style:text-properties fo:font-variant="normal" fo:text-transform="none" style:font-name="Liberation Serif" fo:letter-spacing="normal" officeooo:rsid="05985db9"/>
    </style:style>
    <style:style style:name="T116" style:family="text">
      <style:text-properties fo:font-variant="normal" fo:text-transform="none" style:font-name="Liberation Serif" fo:letter-spacing="normal" officeooo:rsid="0aea8f5b"/>
    </style:style>
    <style:style style:name="T117" style:family="text">
      <style:text-properties fo:font-variant="normal" fo:text-transform="none" style:font-name="Liberation Serif" fo:letter-spacing="normal" fo:font-style="italic" officeooo:rsid="0aea8f5b" style:font-style-asian="italic" style:font-style-complex="italic"/>
    </style:style>
    <style:style style:name="T118" style:family="text">
      <style:text-properties fo:color="#000000" loext:opacity="100%" style:text-underline-style="none" fo:font-weight="bold" officeooo:rsid="030b9b06" style:font-weight-asian="bold" style:font-weight-complex="bold"/>
    </style:style>
    <style:style style:name="T119" style:family="text">
      <style:text-properties fo:color="#000000" loext:opacity="100%" style:text-underline-style="none" fo:font-weight="bold" officeooo:rsid="12f8d688" style:font-weight-asian="bold" style:font-weight-complex="bold"/>
    </style:style>
    <style:style style:name="T120" style:family="text">
      <style:text-properties fo:color="#000000" loext:opacity="100%" style:text-underline-style="none" officeooo:rsid="030b9b06"/>
    </style:style>
    <style:style style:name="T121" style:family="text">
      <style:text-properties fo:color="#000000" loext:opacity="100%" style:text-underline-style="solid" style:text-underline-width="auto" style:text-underline-color="font-color" officeooo:rsid="12f8d688"/>
    </style:style>
    <style:style style:name="T122" style:family="text">
      <style:text-properties style:text-underline-style="solid" style:text-underline-width="auto" style:text-underline-color="font-color" officeooo:rsid="12f8d688"/>
    </style:style>
    <style:style style:name="T123" style:family="text">
      <style:text-properties style:text-underline-style="solid" style:text-underline-width="auto" style:text-underline-color="font-color" officeooo:rsid="16c2dff3"/>
    </style:style>
    <style:style style:name="T124" style:family="text">
      <style:text-properties style:text-underline-style="solid" style:text-underline-width="auto" style:text-underline-color="font-color" officeooo:rsid="16c6fe2c"/>
    </style:style>
    <style:style style:name="T125" style:family="text">
      <style:text-properties style:text-underline-style="none" fo:font-weight="normal" officeooo:rsid="01866923" style:font-weight-asian="normal" style:font-weight-complex="normal"/>
    </style:style>
    <style:style style:name="T126" style:family="text">
      <style:text-properties officeooo:rsid="13037a88"/>
    </style:style>
    <style:style style:name="T127" style:family="text">
      <style:text-properties officeooo:rsid="1350ea92"/>
    </style:style>
    <style:style style:name="T128" style:family="text">
      <style:text-properties officeooo:rsid="12f9ad64"/>
    </style:style>
    <style:style style:name="T129" style:family="text">
      <style:text-properties fo:color="#000000" loext:opacity="100%"/>
    </style:style>
    <style:style style:name="T130" style:family="text">
      <style:text-properties fo:color="#000000" loext:opacity="100%" officeooo:rsid="13021526"/>
    </style:style>
    <style:style style:name="T131" style:family="text">
      <style:text-properties fo:language="fr" fo:country="FR" fo:font-style="italic" officeooo:rsid="15c4f93d" style:font-style-asian="italic" style:font-style-complex="italic"/>
    </style:style>
    <style:style style:name="T132" style:family="text">
      <style:text-properties fo:language="fr" fo:country="FR" fo:font-style="italic" officeooo:rsid="15f98e7f" style:font-style-asian="italic" style:font-style-complex="italic"/>
    </style:style>
    <style:style style:name="T133" style:family="text">
      <style:text-properties fo:language="fr" fo:country="FR" fo:font-style="italic" officeooo:rsid="1792721f" style:font-style-asian="italic" style:font-style-complex="italic"/>
    </style:style>
    <style:style style:name="T134" style:family="text">
      <style:text-properties fo:language="fr" fo:country="FR" fo:font-style="italic" officeooo:rsid="16c2dff3" style:font-style-asian="italic" style:font-style-complex="italic"/>
    </style:style>
    <style:style style:name="T135" style:family="text">
      <style:text-properties officeooo:rsid="15c4f93d"/>
    </style:style>
    <style:style style:name="T136" style:family="text">
      <style:text-properties style:text-underline-style="none" fo:font-weight="bold" officeooo:rsid="030b9b06" style:font-weight-asian="bold" style:font-weight-complex="bold"/>
    </style:style>
    <style:style style:name="T137" style:family="text">
      <style:text-properties style:text-underline-style="none" officeooo:rsid="030b9b06"/>
    </style:style>
    <style:style style:name="T138" style:family="text">
      <style:text-properties style:text-underline-style="solid" style:text-underline-width="auto" style:text-underline-color="font-color" officeooo:rsid="0f31bf3d"/>
    </style:style>
    <style:style style:name="T139" style:family="text">
      <style:text-properties fo:font-family="Fraktur" style:font-pitch="variable" style:text-underline-style="solid" style:text-underline-width="auto" style:text-underline-color="font-color" officeooo:rsid="0f31bf3d"/>
    </style:style>
    <style:style style:name="T140" style:family="text">
      <style:text-properties style:text-underline-style="solid" style:text-underline-width="auto" style:text-underline-color="font-color" officeooo:rsid="0f3385d6"/>
    </style:style>
    <style:style style:name="T141" style:family="text">
      <style:text-properties style:text-underline-style="solid" style:text-underline-width="auto" style:text-underline-color="font-color" officeooo:rsid="0f3f9e56"/>
    </style:style>
    <style:style style:name="T142" style:family="text">
      <style:text-properties fo:font-style="italic" style:text-underline-style="solid" style:text-underline-width="auto" style:text-underline-color="font-color" officeooo:rsid="0f3f9e56" style:font-style-asian="italic" style:font-style-complex="italic"/>
    </style:style>
    <style:style style:name="T143" style:family="text">
      <style:text-properties style:text-underline-style="solid" style:text-underline-width="auto" style:text-underline-color="font-color" officeooo:rsid="0b0673bc"/>
    </style:style>
    <style:style style:name="T144" style:family="text">
      <style:text-properties style:text-underline-style="solid" style:text-underline-width="auto" style:text-underline-color="font-color" officeooo:rsid="0ba40f70"/>
    </style:style>
    <style:style style:name="T145" style:family="text">
      <style:text-properties style:text-underline-style="solid" style:text-underline-width="auto" style:text-underline-color="font-color" officeooo:rsid="0d142aea"/>
    </style:style>
    <style:style style:name="T146" style:family="text">
      <style:text-properties style:text-underline-style="solid" style:text-underline-width="auto" style:text-underline-color="font-color" officeooo:rsid="10bdf4f5"/>
    </style:style>
    <style:style style:name="T147" style:family="text">
      <style:text-properties style:text-underline-style="solid" style:text-underline-width="auto" style:text-underline-color="font-color" officeooo:rsid="0fc5e579"/>
    </style:style>
    <style:style style:name="T148" style:family="text">
      <style:text-properties style:text-underline-style="solid" style:text-underline-width="auto" style:text-underline-color="font-color" officeooo:rsid="17ed594d"/>
    </style:style>
    <style:style style:name="T149" style:family="text">
      <style:text-properties officeooo:rsid="0f3385d6"/>
    </style:style>
    <style:style style:name="T150" style:family="text">
      <style:text-properties style:text-underline-style="none" fo:font-weight="normal" officeooo:rsid="0f67d671" style:font-weight-asian="normal" style:font-weight-complex="normal"/>
    </style:style>
    <style:style style:name="T151" style:family="text">
      <style:text-properties officeooo:rsid="0fc5e579"/>
    </style:style>
    <style:style style:name="T152" style:family="text">
      <style:text-properties officeooo:rsid="12a68748"/>
    </style:style>
    <style:style style:name="T153" style:family="text">
      <style:text-properties officeooo:rsid="0d14c7cc"/>
    </style:style>
    <style:style style:name="T154" style:family="text">
      <style:text-properties officeooo:rsid="129b9046"/>
    </style:style>
    <style:style style:name="T155" style:family="text">
      <style:text-properties officeooo:rsid="129b1849"/>
    </style:style>
    <style:style style:name="T156" style:family="text">
      <style:text-properties officeooo:rsid="0f67d671"/>
    </style:style>
    <style:style style:name="T157" style:family="text">
      <style:text-properties officeooo:rsid="0c700e73"/>
    </style:style>
    <style:style style:name="T158" style:family="text">
      <style:text-properties officeooo:rsid="0f68fbf9"/>
    </style:style>
    <style:style style:name="T159" style:family="text">
      <style:text-properties officeooo:rsid="0fc78e20"/>
    </style:style>
    <style:style style:name="T160" style:family="text">
      <style:text-properties officeooo:rsid="0d0fd1a1"/>
    </style:style>
    <style:style style:name="T161" style:family="text">
      <style:text-properties fo:language="de" fo:country="DE" fo:font-style="italic" style:font-style-asian="italic" style:font-style-complex="italic"/>
    </style:style>
    <style:style style:name="T162" style:family="text">
      <style:text-properties fo:language="de" fo:country="DE" fo:font-style="italic" officeooo:rsid="0f5b0bd0" style:font-style-asian="italic" style:font-style-complex="italic"/>
    </style:style>
    <style:style style:name="T163" style:family="text">
      <style:text-properties officeooo:rsid="0f49a6f6"/>
    </style:style>
    <style:style style:name="T164" style:family="text">
      <style:text-properties officeooo:rsid="12282974"/>
    </style:style>
    <style:style style:name="T165" style:family="text">
      <style:text-properties officeooo:rsid="0951446a"/>
    </style:style>
    <style:style style:name="T166" style:family="text">
      <style:text-properties officeooo:rsid="0c6ebeae"/>
    </style:style>
    <style:style style:name="T167" style:family="text">
      <style:text-properties officeooo:rsid="0f3831e6"/>
    </style:style>
    <style:style style:name="T168" style:family="text">
      <style:text-properties fo:language="fr" fo:country="FR" fo:font-style="italic" officeooo:rsid="1299a24c" style:font-style-asian="italic" style:font-style-complex="italic"/>
    </style:style>
    <style:style style:name="T169" style:family="text">
      <style:text-properties officeooo:rsid="1299a24c"/>
    </style:style>
    <style:style style:name="T170" style:family="text">
      <style:text-properties officeooo:rsid="0f4a3625"/>
    </style:style>
    <style:style style:name="T171" style:family="text">
      <style:text-properties fo:font-style="italic" officeooo:rsid="0f5d04f6" style:font-style-asian="italic" style:font-style-complex="italic"/>
    </style:style>
    <style:style style:name="T172" style:family="text">
      <style:text-properties fo:font-style="italic" officeooo:rsid="0f77bb13" style:font-style-asian="italic" style:font-style-complex="italic"/>
    </style:style>
    <style:style style:name="T173" style:family="text">
      <style:text-properties officeooo:rsid="0f36664c"/>
    </style:style>
    <style:style style:name="T174" style:family="text">
      <style:text-properties officeooo:rsid="13eb3698"/>
    </style:style>
    <style:style style:name="T175" style:family="text">
      <style:text-properties officeooo:rsid="1790e6c8"/>
    </style:style>
    <style:style style:name="T176" style:family="text">
      <style:text-properties fo:language="ru" fo:country="RU" officeooo:rsid="13eb3698"/>
    </style:style>
    <style:style style:name="T177" style:family="text">
      <style:text-properties fo:language="ru" fo:country="RU" officeooo:rsid="13f290fb"/>
    </style:style>
    <style:style style:name="T178" style:family="text">
      <style:text-properties fo:language="ru" fo:country="RU" officeooo:rsid="17c49f42"/>
    </style:style>
    <style:style style:name="T179" style:family="text">
      <style:text-properties fo:language="ru" fo:country="RU" officeooo:rsid="1790e6c8"/>
    </style:style>
    <style:style style:name="T180" style:family="text">
      <style:text-properties fo:language="ru" fo:country="RU" officeooo:rsid="17924303"/>
    </style:style>
    <style:style style:name="T181" style:family="text">
      <style:text-properties fo:language="ru" fo:country="RU" officeooo:rsid="13f86e5b"/>
    </style:style>
    <style:style style:name="T182" style:family="text">
      <style:text-properties fo:language="en" fo:country="US" officeooo:rsid="13eb3698"/>
    </style:style>
    <style:style style:name="T183" style:family="text">
      <style:text-properties fo:language="en" fo:country="US" officeooo:rsid="13f86e5b"/>
    </style:style>
    <style:style style:name="T184" style:family="text">
      <style:text-properties fo:language="en" fo:country="US" officeooo:rsid="13f290fb"/>
    </style:style>
    <style:style style:name="T185" style:family="text">
      <style:text-properties fo:language="en" fo:country="US" fo:font-style="italic" officeooo:rsid="13eb3698" style:font-style-asian="italic" style:font-style-complex="italic"/>
    </style:style>
    <style:style style:name="T186" style:family="text">
      <style:text-properties fo:language="en" fo:country="US" officeooo:rsid="13f1e37c"/>
    </style:style>
    <style:style style:name="T187" style:family="text">
      <style:text-properties fo:language="en" fo:country="US" fo:font-style="italic" style:text-underline-style="none" officeooo:rsid="121681df" style:font-style-asian="italic" style:font-style-complex="italic"/>
    </style:style>
    <style:style style:name="T188" style:family="text">
      <style:text-properties fo:language="en" fo:country="US" style:text-underline-style="none" officeooo:rsid="121681df"/>
    </style:style>
    <style:style style:name="T189" style:family="text">
      <style:text-properties fo:language="ru" fo:country="RU" style:text-underline-style="none" officeooo:rsid="13eb3698"/>
    </style:style>
    <style:style style:name="T190" style:family="text">
      <style:text-properties fo:language="ru" fo:country="RU" style:text-underline-style="none" officeooo:rsid="13f1e37c"/>
    </style:style>
    <style:style style:name="T191" style:family="text">
      <style:text-properties fo:language="ru" fo:country="RU" style:text-underline-style="none" officeooo:rsid="13f3a4a9"/>
    </style:style>
    <style:style style:name="T192" style:family="text">
      <style:text-properties fo:language="ru" fo:country="RU" style:text-underline-style="none" officeooo:rsid="13f290fb"/>
    </style:style>
    <style:style style:name="T193" style:family="text">
      <style:text-properties fo:font-weight="bold" officeooo:rsid="030b9b06" style:font-weight-asian="bold" style:font-weight-complex="bold"/>
    </style:style>
    <style:style style:name="T194" style:family="text">
      <style:text-properties officeooo:rsid="0516e980"/>
    </style:style>
    <style:style style:name="T195" style:family="text">
      <style:text-properties officeooo:rsid="0f31bf3d"/>
    </style:style>
    <style:style style:name="T196" style:family="text">
      <style:text-properties fo:font-style="italic" officeooo:rsid="0f31bf3d" style:font-style-asian="italic" style:font-style-complex="italic"/>
    </style:style>
    <style:style style:name="T197" style:family="text">
      <style:text-properties officeooo:rsid="10696a16"/>
    </style:style>
    <style:style style:name="T198" style:family="text">
      <style:text-properties officeooo:rsid="10abcd6e"/>
    </style:style>
    <style:style style:name="T199" style:family="text">
      <style:text-properties officeooo:rsid="1231f73a"/>
    </style:style>
    <style:style style:name="T200" style:family="text">
      <style:text-properties officeooo:rsid="118c4433"/>
    </style:style>
    <style:style style:name="T201" style:family="text">
      <style:text-properties officeooo:rsid="0ffa2a44"/>
    </style:style>
    <style:style style:name="T202" style:family="text">
      <style:text-properties officeooo:rsid="0f55b0ae"/>
    </style:style>
    <style:style style:name="T203" style:family="text">
      <style:text-properties officeooo:rsid="15067fed"/>
    </style:style>
    <style:style style:name="T204" style:family="text">
      <style:text-properties officeooo:rsid="15af6be2"/>
    </style:style>
    <style:style style:name="T205" style:family="text">
      <style:text-properties officeooo:rsid="150de7cf"/>
    </style:style>
    <style:style style:name="T206" style:family="text">
      <style:text-properties officeooo:rsid="150c8d03"/>
    </style:style>
    <style:style style:name="T207" style:family="text">
      <style:text-properties officeooo:rsid="1507e743"/>
    </style:style>
    <style:style style:name="T208" style:family="text">
      <style:text-properties officeooo:rsid="15098221"/>
    </style:style>
    <style:style style:name="T209" style:family="text">
      <style:text-properties style:text-underline-style="none" officeooo:rsid="0516e980"/>
    </style:style>
    <style:style style:name="T210" style:family="text">
      <style:text-properties fo:font-weight="normal" officeooo:rsid="030b9b06" style:font-weight-asian="normal" style:font-weight-complex="normal"/>
    </style:style>
    <style:style style:name="T211" style:family="text">
      <style:text-properties fo:font-weight="normal" officeooo:rsid="01b41e00" style:font-weight-asian="normal" style:font-weight-complex="normal"/>
    </style:style>
    <style:style style:name="T212" style:family="text">
      <style:text-properties fo:language="fr" fo:country="FR" officeooo:rsid="025c4da8"/>
    </style:style>
    <style:style style:name="T213" style:family="text">
      <style:text-properties fo:language="fr" fo:country="FR" officeooo:rsid="019dc71e"/>
    </style:style>
    <style:style style:name="T214" style:family="text">
      <style:text-properties fo:language="fr" fo:country="FR" officeooo:rsid="01b41e00"/>
    </style:style>
    <style:style style:name="T215" style:family="text">
      <style:text-properties fo:language="fr" fo:country="FR" fo:font-style="italic" officeooo:rsid="019dc71e" style:font-style-asian="italic" style:font-style-complex="italic"/>
    </style:style>
    <style:style style:name="T216" style:family="text">
      <style:text-properties fo:language="fr" fo:country="FR" officeooo:rsid="0567f276"/>
    </style:style>
    <style:style style:name="T217" style:family="text">
      <style:text-properties fo:language="en" fo:country="US" officeooo:rsid="0567f276"/>
    </style:style>
    <style:style style:name="T218" style:family="text">
      <style:text-properties fo:language="en" fo:country="US" style:text-underline-style="none" officeooo:rsid="0567f276"/>
    </style:style>
    <style:style style:name="T219" style:family="text">
      <style:text-properties style:text-line-through-style="solid" style:text-line-through-type="single" fo:language="en" fo:country="US" officeooo:rsid="0567f276"/>
    </style:style>
    <style:style style:name="T220" style:family="text">
      <style:text-properties style:text-line-through-style="none" style:text-line-through-type="none" fo:language="en" fo:country="US" officeooo:rsid="0567f276"/>
    </style:style>
    <style:style style:name="T221" style:family="text">
      <style:text-properties style:text-line-through-style="none" style:text-line-through-type="none" fo:language="fr" fo:country="FR" fo:font-style="italic" officeooo:rsid="019dc71e" style:font-style-asian="italic" style:font-style-complex="italic"/>
    </style:style>
    <style:style style:name="T222" style:family="text">
      <style:text-properties fo:language="en" fo:country="US" fo:font-weight="normal" officeooo:rsid="01b41e00" style:font-weight-asian="normal" style:font-weight-complex="normal"/>
    </style:style>
    <style:style style:name="T223" style:family="text">
      <style:text-properties fo:language="en" fo:country="US" officeooo:rsid="019dc71e"/>
    </style:style>
    <style:style style:name="T224" style:family="text">
      <style:text-properties officeooo:rsid="15c0160d"/>
    </style:style>
    <style:style style:name="T225" style:family="text">
      <style:text-properties officeooo:rsid="17c49f42"/>
    </style:style>
    <style:style style:name="T226" style:family="text">
      <style:text-properties officeooo:rsid="15be80fd"/>
    </style:style>
    <style:style style:name="T227" style:family="text">
      <style:text-properties fo:language="fr" fo:country="FR" fo:font-style="italic" officeooo:rsid="16c6fe2c" style:font-style-asian="italic" style:font-style-complex="italic"/>
    </style:style>
    <style:style style:name="T228" style:family="text">
      <style:text-properties fo:font-weight="bold" officeooo:rsid="00380aff" style:font-weight-asian="bold" style:font-weight-complex="bold"/>
    </style:style>
    <style:style style:name="T229" style:family="text">
      <style:text-properties style:text-underline-style="solid" style:text-underline-width="auto" style:text-underline-color="font-color" officeooo:rsid="025c4da8"/>
    </style:style>
    <style:style style:name="T230" style:family="text">
      <style:text-properties style:text-underline-style="solid" style:text-underline-width="auto" style:text-underline-color="font-color" officeooo:rsid="002d6a6e"/>
    </style:style>
    <style:style style:name="T231" style:family="text">
      <style:text-properties fo:font-style="italic" style:text-underline-style="solid" style:text-underline-width="auto" style:text-underline-color="font-color" officeooo:rsid="002d6a6e" style:font-style-asian="italic" style:font-style-complex="italic"/>
    </style:style>
    <style:style style:name="T232" style:family="text">
      <style:text-properties style:text-underline-style="solid" style:text-underline-width="auto" style:text-underline-color="font-color" officeooo:rsid="0264fc53"/>
    </style:style>
    <style:style style:name="T233" style:family="text">
      <style:text-properties style:text-underline-style="solid" style:text-underline-width="auto" style:text-underline-color="font-color" officeooo:rsid="042af1d7"/>
    </style:style>
    <style:style style:name="T234" style:family="text">
      <style:text-properties style:text-underline-style="solid" style:text-underline-width="auto" style:text-underline-color="font-color" officeooo:rsid="04309de4"/>
    </style:style>
    <style:style style:name="T235" style:family="text">
      <style:text-properties style:text-underline-style="solid" style:text-underline-width="auto" style:text-underline-color="font-color" officeooo:rsid="0aa40270"/>
    </style:style>
    <style:style style:name="T236" style:family="text">
      <style:text-properties officeooo:rsid="025c4da8"/>
    </style:style>
    <style:style style:name="T237" style:family="text">
      <style:text-properties fo:color="#000000" loext:opacity="100%" officeooo:rsid="16b77e6a"/>
    </style:style>
    <style:style style:name="T238" style:family="text">
      <style:text-properties fo:color="#000000" loext:opacity="100%" officeooo:rsid="17cc3487"/>
    </style:style>
    <style:style style:name="T239" style:family="text">
      <style:text-properties fo:color="#000000" loext:opacity="100%" officeooo:rsid="17ea13b9"/>
    </style:style>
    <style:style style:name="T240" style:family="text">
      <style:text-properties fo:color="#000000" loext:opacity="100%" officeooo:rsid="16b5477a"/>
    </style:style>
    <style:style style:name="T241" style:family="text">
      <style:text-properties fo:color="#000000" loext:opacity="100%" officeooo:rsid="17c49f42"/>
    </style:style>
    <style:style style:name="T242" style:family="text">
      <style:text-properties fo:color="#000000" loext:opacity="100%" officeooo:rsid="1693f687"/>
    </style:style>
    <style:style style:name="T243" style:family="text">
      <style:text-properties fo:color="#000000" loext:opacity="100%" officeooo:rsid="16baf44d"/>
    </style:style>
    <style:style style:name="T244" style:family="text">
      <style:text-properties fo:color="#000000" loext:opacity="100%" style:text-line-through-style="none" style:text-line-through-type="none" fo:font-size="6.40000009536743pt" officeooo:rsid="05985db9" style:font-size-asian="6.40000009536743pt" style:font-size-complex="6.40000009536743pt"/>
    </style:style>
    <style:style style:name="T245" style:family="text">
      <style:text-properties fo:color="#000000" loext:opacity="100%" officeooo:rsid="16b640d5"/>
    </style:style>
    <style:style style:name="T246" style:family="text">
      <style:text-properties fo:color="#000000" loext:opacity="100%" officeooo:rsid="179f8ff6"/>
    </style:style>
    <style:style style:name="T247" style:family="text">
      <style:text-properties fo:color="#000000" loext:opacity="100%" officeooo:rsid="17c6a277"/>
    </style:style>
    <style:style style:name="T248" style:family="text">
      <style:text-properties fo:color="#000000" loext:opacity="100%" officeooo:rsid="178fdf1d"/>
    </style:style>
    <style:style style:name="T249" style:family="text">
      <style:text-properties fo:color="#000000" loext:opacity="100%" fo:language="fr" fo:country="FR" fo:font-style="italic" officeooo:rsid="17c49f42" style:font-style-asian="italic" style:font-style-complex="italic"/>
    </style:style>
    <style:style style:name="T250" style:family="text">
      <style:text-properties fo:color="#000000" loext:opacity="100%" officeooo:rsid="17a102d4"/>
    </style:style>
    <style:style style:name="T251" style:family="text">
      <style:text-properties officeooo:rsid="17ce01c0"/>
    </style:style>
    <style:style style:name="T252" style:family="text">
      <style:text-properties officeooo:rsid="17c6cede"/>
    </style:style>
    <style:style style:name="T253" style:family="text">
      <style:text-properties officeooo:rsid="16da667e"/>
    </style:style>
    <style:style style:name="T254" style:family="text">
      <style:text-properties officeooo:rsid="17c54cc3"/>
    </style:style>
    <style:style style:name="T255" style:family="text">
      <style:text-properties fo:color="#000000" loext:opacity="100%" fo:font-weight="bold" style:font-weight-asian="bold" style:font-weight-complex="bold"/>
    </style:style>
    <style:style style:name="T256" style:family="text">
      <style:text-properties fo:color="#000000" loext:opacity="100%" officeooo:rsid="16d714b3"/>
    </style:style>
    <style:style style:name="T257" style:family="text">
      <style:text-properties fo:color="#000000" loext:opacity="100%" officeooo:rsid="171611ff"/>
    </style:style>
    <style:style style:name="T258" style:family="text">
      <style:text-properties fo:color="#000000" loext:opacity="100%" officeooo:rsid="16e7967b"/>
    </style:style>
    <style:style style:name="T259" style:family="text">
      <style:text-properties fo:color="#000000" loext:opacity="100%" fo:font-weight="bold" officeooo:rsid="16da667e" style:font-weight-asian="bold" style:font-weight-complex="bold"/>
    </style:style>
    <style:style style:name="T260" style:family="text">
      <style:text-properties fo:color="#000000" loext:opacity="100%" officeooo:rsid="16da667e"/>
    </style:style>
    <style:style style:name="T261" style:family="text">
      <style:text-properties fo:font-weight="bold" officeooo:rsid="16f1a094" style:font-weight-asian="bold" style:font-weight-complex="bold"/>
    </style:style>
    <style:style style:name="T262" style:family="text">
      <style:text-properties officeooo:rsid="16f1a094"/>
    </style:style>
    <style:style style:name="T263" style:family="text">
      <style:text-properties officeooo:rsid="171611ff"/>
    </style:style>
    <style:style style:name="T264" style:family="text">
      <style:text-properties officeooo:rsid="16f25140"/>
    </style:style>
    <style:style style:name="T265" style:family="text">
      <style:text-properties officeooo:rsid="170b0841"/>
    </style:style>
    <style:style style:name="T266" style:family="text">
      <style:text-properties officeooo:rsid="16f4bcdc"/>
    </style:style>
    <style:style style:name="T267" style:family="text">
      <style:text-properties officeooo:rsid="16e7967b"/>
    </style:style>
    <style:style style:name="T268" style:family="text">
      <style:text-properties officeooo:rsid="16dc8293"/>
    </style:style>
    <style:style style:name="T269" style:family="text">
      <style:text-properties fo:color="#000000" loext:opacity="100%" fo:font-weight="bold" officeooo:rsid="16f774b2" style:font-weight-asian="bold" style:font-weight-complex="bold"/>
    </style:style>
    <style:style style:name="T270" style:family="text">
      <style:text-properties fo:font-weight="bold" style:font-weight-asian="bold" style:font-weight-complex="bold"/>
    </style:style>
    <style:style style:name="T271" style:family="text">
      <style:text-properties officeooo:rsid="172bff8c"/>
    </style:style>
    <style:style style:name="T272" style:family="text">
      <style:text-properties officeooo:rsid="17f12e30"/>
    </style:style>
    <style:style style:name="T273" style:family="text">
      <style:text-properties officeooo:rsid="17f04d62"/>
    </style:style>
    <style:style style:name="T274" style:family="text">
      <style:text-properties officeooo:rsid="16d714b3"/>
    </style:style>
    <style:style style:name="T275" style:family="text">
      <style:text-properties fo:font-weight="bold" officeooo:rsid="16f774b2" style:font-weight-asian="bold" style:font-weight-complex="bold"/>
    </style:style>
    <style:style style:name="T276" style:family="text">
      <style:text-properties officeooo:rsid="16e8d2bc"/>
    </style:style>
    <style:style style:name="T277" style:family="text">
      <style:text-properties officeooo:rsid="170c9ad1"/>
    </style:style>
    <style:style style:name="T278" style:family="text">
      <style:text-properties officeooo:rsid="16db1c67"/>
    </style:style>
    <style:style style:name="T279" style:family="text">
      <style:text-properties fo:color="#000000" loext:opacity="100%" officeooo:rsid="172bff8c"/>
    </style:style>
    <style:style style:name="T280" style:family="text">
      <style:text-properties fo:color="#000000" loext:opacity="100%" officeooo:rsid="17a19400"/>
    </style:style>
    <style:style style:name="T281" style:family="text">
      <style:text-properties fo:color="#000000" loext:opacity="100%" officeooo:rsid="16dc8293"/>
    </style:style>
    <style:style style:name="T282" style:family="text">
      <style:text-properties fo:color="#000000" loext:opacity="100%" officeooo:rsid="16ea227f"/>
    </style:style>
    <style:style style:name="T283" style:family="text">
      <style:text-properties fo:color="#000000" loext:opacity="100%" officeooo:rsid="17ea141d"/>
    </style:style>
    <style:style style:name="T284" style:family="text">
      <style:text-properties fo:font-weight="bold" officeooo:rsid="16dc8293" style:font-weight-asian="bold" style:font-weight-complex="bold"/>
    </style:style>
    <style:style style:name="T285" style:family="text">
      <style:text-properties officeooo:rsid="16f29974"/>
    </style:style>
    <style:style style:name="T286" style:family="text">
      <style:text-properties fo:font-weight="bold" officeooo:rsid="16f29974" style:font-weight-asian="bold" style:font-weight-complex="bold"/>
    </style:style>
    <style:style style:name="T287" style:family="text">
      <style:text-properties officeooo:rsid="17a295a3"/>
    </style:style>
    <style:style style:name="T288" style:family="text">
      <style:text-properties officeooo:rsid="172dea68"/>
    </style:style>
    <style:style style:name="T289" style:family="text">
      <style:text-properties officeooo:rsid="170cb71d"/>
    </style:style>
    <style:style style:name="T290" style:family="text">
      <style:text-properties fo:color="#000000" loext:opacity="100%" fo:font-weight="bold" officeooo:rsid="16d714b3" style:font-weight-asian="bold" style:font-weight-complex="bold"/>
    </style:style>
    <style:style style:name="T291" style:family="text">
      <style:text-properties fo:color="#000000" loext:opacity="100%" officeooo:rsid="170cb71d"/>
    </style:style>
    <style:style style:name="T292" style:family="text">
      <style:text-properties fo:color="#000000" loext:opacity="100%" officeooo:rsid="17ea2cec"/>
    </style:style>
    <style:style style:name="T293" style:family="text">
      <style:text-properties fo:color="#000000" loext:opacity="100%" officeooo:rsid="172dea68"/>
    </style:style>
    <style:style style:name="T294" style:family="text">
      <style:text-properties fo:color="#000000" loext:opacity="100%" officeooo:rsid="16ebd82d"/>
    </style:style>
    <style:style style:name="T295" style:family="text">
      <style:text-properties fo:color="#000000" loext:opacity="100%" officeooo:rsid="171cae7b"/>
    </style:style>
    <style:style style:name="T296" style:family="text">
      <style:text-properties fo:font-weight="bold" officeooo:rsid="16f4d90d" style:font-weight-asian="bold" style:font-weight-complex="bold"/>
    </style:style>
    <style:style style:name="T297" style:family="text">
      <style:text-properties officeooo:rsid="16f4d90d"/>
    </style:style>
    <style:style style:name="T298" style:family="text">
      <style:text-properties officeooo:rsid="16dfd641"/>
    </style:style>
    <style:style style:name="T299" style:family="text">
      <style:text-properties officeooo:rsid="17198383"/>
    </style:style>
    <style:style style:name="T300" style:family="text">
      <style:text-properties officeooo:rsid="16e4ffa0"/>
    </style:style>
    <style:style style:name="T301" style:family="text">
      <style:text-properties officeooo:rsid="17a47027"/>
    </style:style>
    <style:style style:name="T302" style:family="text">
      <style:text-properties officeooo:rsid="172f84fe"/>
    </style:style>
    <style:style style:name="T303" style:family="text">
      <style:text-properties officeooo:rsid="16ff212d"/>
    </style:style>
    <style:style style:name="T304" style:family="text">
      <style:text-properties officeooo:rsid="172ff669"/>
    </style:style>
    <style:style style:name="T305" style:family="text">
      <style:text-properties officeooo:rsid="16e5da28"/>
    </style:style>
    <style:style style:name="T306" style:family="text">
      <style:text-properties officeooo:rsid="170d9031"/>
    </style:style>
    <style:style style:name="T307" style:family="text">
      <style:text-properties officeooo:rsid="1731df54"/>
    </style:style>
    <style:style style:name="T308" style:family="text">
      <style:text-properties officeooo:rsid="16ed6d8c"/>
    </style:style>
    <style:style style:name="T309" style:family="text">
      <style:text-properties officeooo:rsid="16f5c12a"/>
    </style:style>
    <style:style style:name="T310" style:family="text">
      <style:text-properties officeooo:rsid="17a53fbf"/>
    </style:style>
    <style:style style:name="T311" style:family="text">
      <style:text-properties officeooo:rsid="16eeaef8"/>
    </style:style>
    <style:style style:name="T312" style:family="text">
      <style:text-properties officeooo:rsid="16ef29b8"/>
    </style:style>
    <style:style style:name="T313" style:family="text">
      <style:text-properties fo:font-weight="bold" officeooo:rsid="16f5c12a" style:font-weight-asian="bold" style:font-weight-complex="bold"/>
    </style:style>
    <style:style style:name="T314" style:family="text">
      <style:text-properties style:text-underline-style="solid" style:text-underline-width="auto" style:text-underline-color="font-color" officeooo:rsid="16f7709d"/>
    </style:style>
    <style:style style:name="T315" style:family="text">
      <style:text-properties style:text-underline-style="solid" style:text-underline-width="auto" style:text-underline-color="font-color" officeooo:rsid="18a12108"/>
    </style:style>
    <style:style style:name="T316" style:family="text">
      <style:text-properties style:text-underline-style="solid" style:text-underline-width="auto" style:text-underline-color="font-color" officeooo:rsid="170db6e2"/>
    </style:style>
    <style:style style:name="T317" style:family="text">
      <style:text-properties style:text-underline-style="solid" style:text-underline-width="auto" style:text-underline-color="font-color" officeooo:rsid="18a0d5ca"/>
    </style:style>
    <style:style style:name="T318" style:family="text">
      <style:text-properties officeooo:rsid="16f7709d"/>
    </style:style>
    <style:style style:name="T319" style:family="text">
      <style:text-properties fo:font-weight="bold" officeooo:rsid="170db6e2" style:font-weight-asian="bold" style:font-weight-complex="bold"/>
    </style:style>
    <style:style style:name="T320" style:family="text">
      <style:text-properties officeooo:rsid="170db6e2"/>
    </style:style>
    <style:style style:name="T321" style:family="text">
      <style:text-properties officeooo:rsid="171ba196"/>
    </style:style>
    <style:style style:name="T322" style:family="text">
      <style:text-properties officeooo:rsid="16f8f28c"/>
    </style:style>
    <style:style style:name="T323" style:family="text">
      <style:text-properties fo:font-weight="bold" officeooo:rsid="170f7673" style:font-weight-asian="bold" style:font-weight-complex="bold"/>
    </style:style>
    <style:style style:name="T324" style:family="text">
      <style:text-properties officeooo:rsid="170f7673"/>
    </style:style>
    <style:style style:name="T325" style:family="text">
      <style:text-properties officeooo:rsid="171a2f54"/>
    </style:style>
    <style:style style:name="T326" style:family="text">
      <style:text-properties officeooo:rsid="17101037"/>
    </style:style>
    <style:style style:name="T327" style:family="text">
      <style:text-properties fo:font-weight="bold" officeooo:rsid="17101037" style:font-weight-asian="bold" style:font-weight-complex="bold"/>
    </style:style>
    <style:style style:name="T328" style:family="text">
      <style:text-properties officeooo:rsid="18a12108"/>
    </style:style>
    <style:style style:name="T329" style:family="text">
      <style:text-properties officeooo:rsid="1711ce33"/>
    </style:style>
    <style:style style:name="T330" style:family="text">
      <style:text-properties officeooo:rsid="16fbc033"/>
    </style:style>
    <style:style style:name="T331" style:family="text">
      <style:text-properties officeooo:rsid="16fc283a"/>
    </style:style>
    <style:style style:name="T332" style:family="text">
      <style:text-properties fo:font-weight="bold" officeooo:rsid="16f7709d" style:font-weight-asian="bold" style:font-weight-complex="bold"/>
    </style:style>
    <style:style style:name="T333" style:family="text">
      <style:text-properties officeooo:rsid="16fd032b"/>
    </style:style>
    <style:style style:name="T334" style:family="text">
      <style:text-properties fo:font-style="italic" officeooo:rsid="16f8f28c" style:font-style-asian="italic" style:font-style-complex="italic"/>
    </style:style>
    <style:style style:name="T335" style:family="text">
      <style:text-properties officeooo:rsid="17136215"/>
    </style:style>
    <style:style style:name="T336" style:family="text">
      <style:text-properties officeooo:rsid="171bd42e"/>
    </style:style>
    <style:style style:name="T337" style:family="text">
      <style:text-properties officeooo:rsid="171ea8a3"/>
    </style:style>
    <style:style style:name="T338" style:family="text">
      <style:text-properties fo:font-weight="bold" officeooo:rsid="16f8f28c" style:font-weight-asian="bold" style:font-weight-complex="bold"/>
    </style:style>
    <style:style style:name="T339" style:family="text">
      <style:text-properties officeooo:rsid="1714db14"/>
    </style:style>
    <style:style style:name="T340" style:family="text">
      <style:text-properties fo:font-weight="bold" officeooo:rsid="00390337" style:font-weight-asian="bold" style:font-weight-complex="bold"/>
    </style:style>
    <style:style style:name="T341" style:family="text">
      <style:text-properties fo:font-style="italic" officeooo:rsid="0516e980" style:font-style-asian="italic" style:font-style-complex="italic"/>
    </style:style>
    <style:style style:name="T342" style:family="text">
      <style:text-properties fo:language="fr" fo:country="FR" fo:font-style="italic" style:text-underline-style="solid" style:text-underline-width="auto" style:text-underline-color="font-color" officeooo:rsid="09984d36" style:font-style-asian="italic" style:font-style-complex="italic"/>
    </style:style>
    <style:style style:name="T343" style:family="text">
      <style:text-properties fo:language="en" fo:country="US" fo:font-style="italic" style:text-underline-style="solid" style:text-underline-width="auto" style:text-underline-color="font-color" officeooo:rsid="09984d36" style:font-style-asian="italic" style:font-style-complex="italic"/>
    </style:style>
    <style:style style:name="T344" style:family="text">
      <style:text-properties fo:language="en" fo:country="US" style:text-underline-style="solid" style:text-underline-width="auto" style:text-underline-color="font-color" officeooo:rsid="0bcd06bc"/>
    </style:style>
    <style:style style:name="T345" style:family="text">
      <style:text-properties fo:language="en" fo:country="US" style:text-underline-style="solid" style:text-underline-width="auto" style:text-underline-color="font-color" officeooo:rsid="0d7886bc"/>
    </style:style>
    <style:style style:name="T346" style:family="text">
      <style:text-properties fo:language="en" fo:country="US" style:text-underline-style="solid" style:text-underline-width="auto" style:text-underline-color="font-color" officeooo:rsid="0c0ea21f"/>
    </style:style>
    <style:style style:name="T347" style:family="text">
      <style:text-properties fo:language="en" fo:country="US" style:text-underline-style="solid" style:text-underline-width="auto" style:text-underline-color="font-color" officeooo:rsid="106cff34"/>
    </style:style>
    <style:style style:name="T348" style:family="text">
      <style:text-properties fo:language="fr" fo:country="FR" fo:font-style="italic" style:text-underline-style="solid" style:text-underline-width="auto" style:text-underline-color="font-color" officeooo:rsid="0bcd06bc" style:font-style-asian="italic" style:font-style-complex="italic"/>
    </style:style>
    <style:style style:name="T349" style:family="text">
      <style:text-properties fo:language="en" fo:country="US" fo:font-weight="bold" officeooo:rsid="0bcd06bc" style:font-weight-asian="bold" style:font-weight-complex="bold"/>
    </style:style>
    <style:style style:name="T350" style:family="text">
      <style:text-properties fo:color="#ff0000" loext:opacity="100%" fo:font-size="9pt" fo:font-style="normal" style:text-underline-style="none" officeooo:rsid="14c8125c" style:font-size-asian="9pt" style:font-style-asian="normal" style:font-size-complex="9pt" style:font-style-complex="normal"/>
    </style:style>
    <style:style style:name="T351" style:family="text">
      <style:text-properties fo:font-style="normal" officeooo:rsid="17ce9d08" style:font-style-asian="normal" style:font-style-complex="normal"/>
    </style:style>
    <style:style style:name="T352" style:family="text">
      <style:text-properties fo:font-style="normal" officeooo:rsid="178f87bf" style:font-style-asian="normal" style:font-style-complex="normal"/>
    </style:style>
    <style:style style:name="T353" style:family="text">
      <style:text-properties fo:font-style="normal" officeooo:rsid="17cffd9e" style:font-style-asian="normal" style:font-style-complex="normal"/>
    </style:style>
    <style:style style:name="T354" style:family="text">
      <style:text-properties fo:font-style="normal" officeooo:rsid="15b0f6e7" style:font-style-asian="normal" style:font-style-complex="normal"/>
    </style:style>
    <style:style style:name="T355" style:family="text">
      <style:text-properties fo:font-style="normal" officeooo:rsid="1536e044" style:font-style-asian="normal" style:font-style-complex="normal"/>
    </style:style>
    <style:style style:name="T356" style:family="text">
      <style:text-properties fo:font-style="normal" officeooo:rsid="17a7251f" style:font-style-asian="normal" style:font-style-complex="normal"/>
    </style:style>
    <style:style style:name="T357" style:family="text">
      <style:text-properties officeooo:rsid="1537e934"/>
    </style:style>
    <style:style style:name="T358" style:family="text">
      <style:text-properties officeooo:rsid="153475f6"/>
    </style:style>
    <style:style style:name="T359" style:family="text">
      <style:text-properties officeooo:rsid="16bbc7e6"/>
    </style:style>
    <style:style style:name="T360" style:family="text">
      <style:text-properties officeooo:rsid="15386e02"/>
    </style:style>
    <style:style style:name="T361" style:family="text">
      <style:text-properties officeooo:rsid="1546442b"/>
    </style:style>
    <style:style style:name="T362" style:family="text">
      <style:text-properties officeooo:rsid="1535e9e6"/>
    </style:style>
    <style:style style:name="T363" style:family="text">
      <style:text-properties officeooo:rsid="17d0e22d"/>
    </style:style>
    <style:style style:name="T364" style:family="text">
      <style:text-properties fo:language="nb" fo:country="NO" fo:font-style="italic" style:font-style-asian="italic" style:font-style-complex="italic"/>
    </style:style>
    <style:style style:name="T365" style:family="text">
      <style:text-properties officeooo:rsid="16116491"/>
    </style:style>
    <style:style style:name="T366" style:family="text">
      <style:text-properties officeooo:rsid="163e5105"/>
    </style:style>
    <style:style style:name="T367" style:family="text">
      <style:text-properties fo:language="fr" fo:country="FR" officeooo:rsid="15386e02"/>
    </style:style>
    <style:style style:name="T368" style:family="text">
      <style:text-properties officeooo:rsid="17d0153a"/>
    </style:style>
    <style:style style:name="T369" style:family="text">
      <style:text-properties officeooo:rsid="16c6fe2c"/>
    </style:style>
    <style:style style:name="T370" style:family="text">
      <style:text-properties officeooo:rsid="15323924"/>
    </style:style>
    <style:style style:name="T371" style:family="text">
      <style:text-properties officeooo:rsid="167a34d1"/>
    </style:style>
    <style:style style:name="T372" style:family="text">
      <style:text-properties fo:language="fr" fo:country="FR" fo:font-style="italic" officeooo:rsid="153c3f0d" style:font-style-asian="italic" style:font-style-complex="italic"/>
    </style:style>
    <style:style style:name="T373" style:family="text">
      <style:text-properties officeooo:rsid="1532b67b"/>
    </style:style>
    <style:style style:name="T374" style:family="text">
      <style:text-properties officeooo:rsid="16c81e0f"/>
    </style:style>
    <style:style style:name="T375" style:family="text">
      <style:text-properties officeooo:rsid="153de44c"/>
    </style:style>
    <style:style style:name="T376" style:family="text">
      <style:text-properties fo:font-style="italic" officeooo:rsid="153de44c" style:font-style-asian="italic" style:font-style-complex="italic"/>
    </style:style>
    <style:style style:name="T377" style:family="text">
      <style:text-properties officeooo:rsid="16bd31f1"/>
    </style:style>
    <style:style style:name="T378" style:family="text">
      <style:text-properties officeooo:rsid="17a7251f"/>
    </style:style>
    <style:style style:name="T379" style:family="text">
      <style:text-properties officeooo:rsid="1968ba6f"/>
    </style:style>
    <style:style style:name="T380" style:family="text">
      <style:text-properties officeooo:rsid="178f87bf"/>
    </style:style>
    <style:style style:name="T381" style:family="text">
      <style:text-properties officeooo:rsid="17d0615f"/>
    </style:style>
    <style:style style:name="T382" style:family="text">
      <style:text-properties officeooo:rsid="153f679c"/>
    </style:style>
    <style:style style:name="T383" style:family="text">
      <style:text-properties officeooo:rsid="153b9de3"/>
    </style:style>
    <style:style style:name="T384" style:family="text">
      <style:text-properties officeooo:rsid="15467448"/>
    </style:style>
    <style:style style:name="T385" style:family="text">
      <style:text-properties officeooo:rsid="16743b8e"/>
    </style:style>
    <style:style style:name="T386" style:family="text">
      <style:text-properties officeooo:rsid="15325f02"/>
    </style:style>
    <style:style style:name="T387" style:family="text">
      <style:text-properties officeooo:rsid="15326487"/>
    </style:style>
    <style:style style:name="T388" style:family="text">
      <style:text-properties fo:language="pl" fo:country="PL"/>
    </style:style>
    <style:style style:name="T389" style:family="text">
      <style:text-properties fo:language="cs" fo:country="CZ"/>
    </style:style>
    <style:style style:name="T390" style:family="text">
      <style:text-properties fo:language="sq" fo:country="AL"/>
    </style:style>
    <style:style style:name="T391" style:family="text">
      <style:text-properties fo:language="en" fo:country="US" fo:font-style="normal" officeooo:rsid="1609ef4e" style:font-style-asian="normal" style:font-style-complex="normal"/>
    </style:style>
    <style:style style:name="T392" style:family="text">
      <style:text-properties officeooo:rsid="1609ef4e"/>
    </style:style>
    <style:style style:name="T393" style:family="text">
      <style:text-properties fo:font-style="normal" officeooo:rsid="160d6250" style:font-style-asian="normal" style:font-style-complex="normal"/>
    </style:style>
    <style:style style:name="T394" style:family="text">
      <style:text-properties officeooo:rsid="160d6250"/>
    </style:style>
    <style:style style:name="T395" style:family="text">
      <style:text-properties fo:font-style="normal" officeooo:rsid="160e691a" style:font-style-asian="normal" style:font-style-complex="normal"/>
    </style:style>
    <style:style style:name="T396" style:family="text">
      <style:text-properties officeooo:rsid="160e691a"/>
    </style:style>
    <style:style style:name="T397" style:family="text">
      <style:text-properties fo:font-style="normal" officeooo:rsid="167241af" style:font-style-asian="normal" style:font-style-complex="normal"/>
    </style:style>
    <style:style style:name="T398" style:family="text">
      <style:text-properties officeooo:rsid="167241af"/>
    </style:style>
    <style:style style:name="T399" style:family="text">
      <style:text-properties fo:font-style="normal" officeooo:rsid="167621b4" style:font-style-asian="normal" style:font-style-complex="normal"/>
    </style:style>
    <style:style style:name="T400" style:family="text">
      <style:text-properties fo:font-style="normal" officeooo:rsid="1609ef4e" style:font-style-asian="normal" style:font-style-complex="normal"/>
    </style:style>
    <style:style style:name="T401" style:family="text">
      <style:text-properties fo:language="en" fo:country="US" fo:font-style="normal" officeooo:rsid="163012f2" style:font-style-asian="normal" style:font-style-complex="normal"/>
    </style:style>
    <style:style style:name="T402" style:family="text">
      <style:text-properties fo:language="en" fo:country="US" fo:font-style="normal" officeooo:rsid="167621b4" style:font-style-asian="normal" style:font-style-complex="normal"/>
    </style:style>
    <style:style style:name="T403" style:family="text">
      <style:text-properties fo:language="en" fo:country="US" fo:font-style="normal" officeooo:rsid="167241af" style:font-style-asian="normal" style:font-style-complex="normal"/>
    </style:style>
    <style:style style:name="T404" style:family="text">
      <style:text-properties fo:language="en" fo:country="US" fo:font-style="normal" officeooo:rsid="1676d184" style:font-style-asian="normal" style:font-style-complex="normal"/>
    </style:style>
    <style:style style:name="T405" style:family="text">
      <style:text-properties fo:language="en" fo:country="US" fo:font-style="normal" officeooo:rsid="17d0bd34" style:font-style-asian="normal" style:font-style-complex="normal"/>
    </style:style>
    <style:style style:name="T406" style:family="text">
      <style:text-properties fo:language="en" fo:country="US" fo:font-style="normal" officeooo:rsid="167942ab" style:font-style-asian="normal" style:font-style-complex="normal"/>
    </style:style>
    <style:style style:name="T407" style:family="text">
      <style:text-properties fo:language="en" fo:country="US" fo:font-style="normal" officeooo:rsid="16ff212d" style:font-style-asian="normal" style:font-style-complex="normal"/>
    </style:style>
    <style:style style:name="T408" style:family="text">
      <style:text-properties fo:language="en" fo:country="US" fo:font-style="normal" officeooo:rsid="16973d27" style:font-style-asian="normal" style:font-style-complex="normal"/>
    </style:style>
    <style:style style:name="T409" style:family="text">
      <style:text-properties fo:language="en" fo:country="US" fo:font-style="normal" officeooo:rsid="162e9282" style:font-style-asian="normal" style:font-style-complex="normal"/>
    </style:style>
    <style:style style:name="T410" style:family="text">
      <style:text-properties style:text-position="super 58%" fo:language="en" fo:country="US" fo:font-style="normal" officeooo:rsid="1676d184" style:font-style-asian="normal" style:font-style-complex="normal"/>
    </style:style>
    <style:style style:name="T411" style:family="text">
      <style:text-properties fo:language="en" fo:country="US" fo:font-style="normal" officeooo:rsid="162e1f86" style:font-style-asian="normal" style:font-style-complex="normal"/>
    </style:style>
    <style:style style:name="T412" style:family="text">
      <style:text-properties fo:language="en" fo:country="US" officeooo:rsid="1609ef4e"/>
    </style:style>
    <style:style style:name="T413" style:family="text">
      <style:text-properties officeooo:rsid="17ed76e9"/>
    </style:style>
    <style:style style:name="T414" style:family="text">
      <style:text-properties officeooo:rsid="19693cfe"/>
    </style:style>
    <style:style style:name="T415" style:family="text">
      <style:text-properties officeooo:rsid="18050e67"/>
    </style:style>
    <style:style style:name="T416" style:family="text">
      <style:text-properties officeooo:rsid="181a96de"/>
    </style:style>
    <style:style style:name="T417" style:family="text">
      <style:text-properties officeooo:rsid="18198f82"/>
    </style:style>
    <style:style style:name="T418" style:family="text">
      <style:text-properties fo:font-style="italic" officeooo:rsid="18198f82" style:font-style-asian="italic" style:font-style-complex="italic"/>
    </style:style>
    <style:style style:name="T419" style:family="text">
      <style:text-properties fo:language="pl" fo:country="PL" fo:font-style="italic" officeooo:rsid="18198f82" style:font-style-asian="italic" style:font-style-complex="italic"/>
    </style:style>
    <style:style style:name="T420" style:family="text">
      <style:text-properties fo:color="#ff0000" loext:opacity="100%"/>
    </style:style>
    <style:style style:name="T421" style:family="text">
      <style:text-properties fo:color="#ff0000" loext:opacity="100%" officeooo:rsid="18198f82"/>
    </style:style>
    <style:style style:name="T422" style:family="text">
      <style:text-properties style:text-underline-style="solid" style:text-underline-width="auto" style:text-underline-color="font-color" officeooo:rsid="178466fc"/>
    </style:style>
    <style:style style:name="T423" style:family="text">
      <style:text-properties style:text-underline-style="solid" style:text-underline-width="auto" style:text-underline-color="font-color" officeooo:rsid="1548612c"/>
    </style:style>
    <style:style style:name="T424" style:family="text">
      <style:text-properties style:text-underline-style="solid" style:text-underline-width="auto" style:text-underline-color="font-color" officeooo:rsid="1851a45a"/>
    </style:style>
    <style:style style:name="T425" style:family="text">
      <style:text-properties style:text-underline-style="solid" style:text-underline-width="auto" style:text-underline-color="font-color" officeooo:rsid="16961f89"/>
    </style:style>
    <style:style style:name="T426" style:family="text">
      <style:text-properties style:text-underline-style="solid" style:text-underline-width="auto" style:text-underline-color="font-color" officeooo:rsid="0c583515"/>
    </style:style>
    <style:style style:name="T427" style:family="text">
      <style:text-properties style:text-underline-style="solid" style:text-underline-width="auto" style:text-underline-color="font-color" officeooo:rsid="0ff99311"/>
    </style:style>
    <style:style style:name="T428" style:family="text">
      <style:text-properties fo:font-style="italic" style:text-underline-style="solid" style:text-underline-width="auto" style:text-underline-color="font-color" fo:font-weight="normal" officeooo:rsid="0f55b0ae" style:font-style-asian="italic" style:font-weight-asian="normal" style:font-style-complex="italic" style:font-weight-complex="normal"/>
    </style:style>
    <style:style style:name="T429" style:family="text">
      <style:text-properties style:text-underline-style="solid" style:text-underline-width="auto" style:text-underline-color="font-color" officeooo:rsid="157d4dc7"/>
    </style:style>
    <style:style style:name="T430" style:family="text">
      <style:text-properties style:text-underline-style="solid" style:text-underline-width="auto" style:text-underline-color="font-color" officeooo:rsid="154b5fe6"/>
    </style:style>
    <style:style style:name="T431" style:family="text">
      <style:text-properties fo:font-weight="bold" officeooo:rsid="01866923" style:font-weight-asian="bold" style:font-weight-complex="bold"/>
    </style:style>
    <style:style style:name="T432" style:family="text">
      <style:text-properties officeooo:rsid="17a8d597"/>
    </style:style>
    <style:style style:name="T433" style:family="text">
      <style:text-properties officeooo:rsid="13fb4f76"/>
    </style:style>
    <style:style style:name="T434" style:family="text">
      <style:text-properties fo:language="fr" fo:country="FR" fo:font-style="italic" officeooo:rsid="13edab9c" style:font-style-asian="italic" style:font-style-complex="italic"/>
    </style:style>
    <style:style style:name="T435" style:family="text">
      <style:text-properties fo:language="fr" fo:country="FR" fo:font-style="italic" officeooo:rsid="13eefff5" style:font-style-asian="italic" style:font-style-complex="italic"/>
    </style:style>
    <style:style style:name="T436" style:family="text">
      <style:text-properties fo:language="fr" fo:country="FR" fo:font-style="italic" officeooo:rsid="15af0345" style:font-style-asian="italic" style:font-style-complex="italic"/>
    </style:style>
    <style:style style:name="T437" style:family="text">
      <style:text-properties fo:language="fr" fo:country="FR" fo:font-style="italic" officeooo:rsid="13fb4f76" style:font-style-asian="italic" style:font-style-complex="italic"/>
    </style:style>
    <style:style style:name="T438" style:family="text">
      <style:text-properties fo:language="en" fo:country="US" officeooo:rsid="13edab9c"/>
    </style:style>
    <style:style style:name="T439" style:family="text">
      <style:text-properties fo:language="en" fo:country="US" officeooo:rsid="13fb4f76"/>
    </style:style>
    <style:style style:name="T440" style:family="text">
      <style:text-properties officeooo:rsid="143e8b78"/>
    </style:style>
    <style:style style:name="T441" style:family="text">
      <style:text-properties fo:font-weight="bold" officeooo:rsid="1422f455" style:font-weight-asian="bold" style:font-weight-complex="bold"/>
    </style:style>
    <style:style style:name="T442" style:family="text">
      <style:text-properties officeooo:rsid="144aa14c"/>
    </style:style>
    <style:style style:name="T443" style:family="text">
      <style:text-properties fo:font-weight="bold" officeooo:rsid="144aa14c" style:font-weight-asian="bold" style:font-weight-complex="bold"/>
    </style:style>
    <style:style style:name="T444" style:family="text">
      <style:text-properties fo:font-weight="bold" officeooo:rsid="144f1fd0" style:font-weight-asian="bold" style:font-weight-complex="bold"/>
    </style:style>
    <style:style style:name="T445" style:family="text">
      <style:text-properties fo:font-weight="bold" officeooo:rsid="1452083c" style:font-weight-asian="bold" style:font-weight-complex="bold"/>
    </style:style>
    <style:style style:name="T446" style:family="text">
      <style:text-properties fo:font-weight="normal" officeooo:rsid="144f1fd0" style:font-weight-asian="normal" style:font-weight-complex="normal"/>
    </style:style>
    <style:style style:name="T447" style:family="text">
      <style:text-properties fo:font-weight="normal" officeooo:rsid="144ff4a8" style:font-weight-asian="normal" style:font-weight-complex="normal"/>
    </style:style>
    <style:style style:name="T448" style:family="text">
      <style:text-properties fo:font-weight="normal" officeooo:rsid="1463f4ac" style:font-weight-asian="normal" style:font-weight-complex="normal"/>
    </style:style>
    <style:style style:name="T449" style:family="text">
      <style:text-properties fo:font-weight="bold" officeooo:rsid="144ff4a8" style:font-weight-asian="bold" style:font-weight-complex="bold"/>
    </style:style>
    <style:style style:name="T450" style:family="text">
      <style:text-properties fo:font-weight="normal" officeooo:rsid="14505cea" style:font-weight-asian="normal" style:font-weight-complex="normal"/>
    </style:style>
    <style:style style:name="T451" style:family="text">
      <style:text-properties fo:font-weight="bold" officeooo:rsid="1451a340" style:font-weight-asian="bold" style:font-weight-complex="bold"/>
    </style:style>
    <style:style style:name="T452" style:family="text">
      <style:text-properties fo:font-weight="bold" officeooo:rsid="1452262d" style:font-weight-asian="bold" style:font-weight-complex="bold"/>
    </style:style>
    <style:style style:name="T453" style:family="text">
      <style:text-properties fo:font-weight="normal" officeooo:rsid="1451a340" style:font-weight-asian="normal" style:font-weight-complex="normal"/>
    </style:style>
    <style:style style:name="T454" style:family="text">
      <style:text-properties fo:font-weight="normal" officeooo:rsid="1453bb27" style:font-weight-asian="normal" style:font-weight-complex="normal"/>
    </style:style>
    <style:style style:name="T455" style:family="text">
      <style:text-properties fo:font-weight="normal" officeooo:rsid="14658f27" style:font-weight-asian="normal" style:font-weight-complex="normal"/>
    </style:style>
    <style:style style:name="T456" style:family="text">
      <style:text-properties fo:font-weight="bold" officeooo:rsid="1453bb27" style:font-weight-asian="bold" style:font-weight-complex="bold"/>
    </style:style>
    <style:style style:name="T457" style:family="text">
      <style:text-properties fo:font-weight="normal" officeooo:rsid="144aa14c" style:font-weight-asian="normal" style:font-weight-complex="normal"/>
    </style:style>
    <style:style style:name="T458" style:family="text">
      <style:text-properties fo:font-weight="normal" officeooo:rsid="14551953" style:font-weight-asian="normal" style:font-weight-complex="normal"/>
    </style:style>
    <style:style style:name="T459" style:family="text">
      <style:text-properties fo:font-weight="bold" officeooo:rsid="14551953" style:font-weight-asian="bold" style:font-weight-complex="bold"/>
    </style:style>
    <style:style style:name="T460" style:family="text">
      <style:text-properties fo:font-weight="bold" officeooo:rsid="14591df8" style:font-weight-asian="bold" style:font-weight-complex="bold"/>
    </style:style>
    <style:style style:name="T461" style:family="text">
      <style:text-properties fo:font-weight="normal" officeooo:rsid="14570ad9" style:font-weight-asian="normal" style:font-weight-complex="normal"/>
    </style:style>
    <style:style style:name="T462" style:family="text">
      <style:text-properties fo:font-weight="normal" officeooo:rsid="1465b2d7" style:font-weight-asian="normal" style:font-weight-complex="normal"/>
    </style:style>
    <style:style style:name="T463" style:family="text">
      <style:text-properties fo:font-weight="normal" officeooo:rsid="1467a2e2" style:font-weight-asian="normal" style:font-weight-complex="normal"/>
    </style:style>
    <style:style style:name="T464" style:family="text">
      <style:text-properties officeooo:rsid="146708a0"/>
    </style:style>
    <style:style style:name="T465" style:family="text">
      <style:text-properties officeooo:rsid="1467a2e2"/>
    </style:style>
    <style:style style:name="T466" style:family="text">
      <style:text-properties officeooo:rsid="14570ad9"/>
    </style:style>
    <style:style style:name="T467" style:family="text">
      <style:text-properties officeooo:rsid="14695142"/>
    </style:style>
    <style:style style:name="T468" style:family="text">
      <style:text-properties officeooo:rsid="1469bac9"/>
    </style:style>
    <style:style style:name="T469" style:family="text">
      <style:text-properties officeooo:rsid="146b4cd4"/>
    </style:style>
    <style:style style:name="T470" style:family="text">
      <style:text-properties fo:font-weight="bold" officeooo:rsid="142cd1ed" style:font-weight-asian="bold" style:font-weight-complex="bold"/>
    </style:style>
    <style:style style:name="T471" style:family="text">
      <style:text-properties fo:font-weight="bold" officeooo:rsid="14598710" style:font-weight-asian="bold" style:font-weight-complex="bold"/>
    </style:style>
    <style:style style:name="T472" style:family="text">
      <style:text-properties fo:font-weight="bold" officeooo:rsid="142ecdea" style:font-weight-asian="bold" style:font-weight-complex="bold"/>
    </style:style>
    <style:style style:name="T473" style:family="text">
      <style:text-properties fo:font-weight="bold" officeooo:rsid="1459c748" style:font-weight-asian="bold" style:font-weight-complex="bold"/>
    </style:style>
    <style:style style:name="T474" style:family="text">
      <style:text-properties officeooo:rsid="144bc0b5"/>
    </style:style>
    <style:style style:name="T475" style:family="text">
      <style:text-properties fo:font-weight="bold" officeooo:rsid="145aa269" style:font-weight-asian="bold" style:font-weight-complex="bold"/>
    </style:style>
    <style:style style:name="T476" style:family="text">
      <style:text-properties fo:font-weight="bold" officeooo:rsid="14489cbb" style:font-weight-asian="bold" style:font-weight-complex="bold"/>
    </style:style>
    <style:style style:name="T477" style:family="text">
      <style:text-properties officeooo:rsid="146bf6e3"/>
    </style:style>
    <style:style style:name="T478" style:family="text">
      <style:text-properties fo:font-weight="bold" officeooo:rsid="145c0c60" style:font-weight-asian="bold" style:font-weight-complex="bold"/>
    </style:style>
    <style:style style:name="T479" style:family="text">
      <style:text-properties officeooo:rsid="143e9585"/>
    </style:style>
    <style:style style:name="T480" style:family="text">
      <style:text-properties fo:font-weight="bold" officeooo:rsid="1431f5d0" style:font-weight-asian="bold" style:font-weight-complex="bold"/>
    </style:style>
    <style:style style:name="T481" style:family="text">
      <style:text-properties fo:font-weight="bold" officeooo:rsid="145c3f8d" style:font-weight-asian="bold" style:font-weight-complex="bold"/>
    </style:style>
    <style:style style:name="T482" style:family="text">
      <style:text-properties officeooo:rsid="146c673c"/>
    </style:style>
    <style:style style:name="T483" style:family="text">
      <style:text-properties fo:font-weight="bold" officeooo:rsid="145c679b" style:font-weight-asian="bold" style:font-weight-complex="bold"/>
    </style:style>
    <style:style style:name="T484" style:family="text">
      <style:text-properties fo:font-weight="bold" officeooo:rsid="145e364e" style:font-weight-asian="bold" style:font-weight-complex="bold"/>
    </style:style>
    <style:style style:name="T485" style:family="text">
      <style:text-properties officeooo:rsid="144c709f"/>
    </style:style>
    <style:style style:name="T486" style:family="text">
      <style:text-properties officeooo:rsid="1441cfdc"/>
    </style:style>
    <style:style style:name="T487" style:family="text">
      <style:text-properties officeooo:rsid="144d267e"/>
    </style:style>
    <style:style style:name="T488" style:family="text">
      <style:text-properties style:text-line-through-style="none" style:text-line-through-type="none" fo:font-size="6.40000009536743pt" style:text-underline-style="none" fo:font-weight="normal" officeooo:rsid="05985db9" style:font-size-asian="6.40000009536743pt" style:font-weight-asian="normal" style:font-size-complex="6.40000009536743pt" style:font-weight-complex="normal"/>
    </style:style>
    <style:style style:name="T489" style:family="text">
      <style:text-properties fo:font-weight="bold" officeooo:rsid="145f67d8" style:font-weight-asian="bold" style:font-weight-complex="bold"/>
    </style:style>
    <style:style style:name="T490" style:family="text">
      <style:text-properties officeooo:rsid="146d8f75"/>
    </style:style>
    <style:style style:name="T491" style:family="text">
      <style:text-properties fo:font-weight="bold" officeooo:rsid="1435e094" style:font-weight-asian="bold" style:font-weight-complex="bold"/>
    </style:style>
    <style:style style:name="T492" style:family="text">
      <style:text-properties officeooo:rsid="146f3c8c"/>
    </style:style>
    <style:style style:name="T493" style:family="text">
      <style:text-properties fo:font-weight="bold" officeooo:rsid="14360050" style:font-weight-asian="bold" style:font-weight-complex="bold"/>
    </style:style>
    <style:style style:name="T494" style:family="text">
      <style:text-properties fo:font-weight="bold" officeooo:rsid="14609302" style:font-weight-asian="bold" style:font-weight-complex="bold"/>
    </style:style>
    <style:style style:name="T495" style:family="text">
      <style:text-properties fo:font-weight="bold" officeooo:rsid="14376ce7" style:font-weight-asian="bold" style:font-weight-complex="bold"/>
    </style:style>
    <style:style style:name="T496" style:family="text">
      <style:text-properties fo:font-weight="bold" officeooo:rsid="1437d583" style:font-weight-asian="bold" style:font-weight-complex="bold"/>
    </style:style>
    <style:style style:name="T497" style:family="text">
      <style:text-properties fo:font-weight="bold" officeooo:rsid="146179f4" style:font-weight-asian="bold" style:font-weight-complex="bold"/>
    </style:style>
    <style:style style:name="T498" style:family="text">
      <style:text-properties fo:font-weight="bold" officeooo:rsid="1462496f" style:font-weight-asian="bold" style:font-weight-complex="bold"/>
    </style:style>
    <style:style style:name="T499" style:family="text">
      <style:text-properties officeooo:rsid="14432269"/>
    </style:style>
    <style:style style:name="T500" style:family="text">
      <style:text-properties officeooo:rsid="1444527d"/>
    </style:style>
    <style:style style:name="T501" style:family="text">
      <style:text-properties officeooo:rsid="14705e2e"/>
    </style:style>
    <style:style style:name="T502" style:family="text">
      <style:text-properties officeooo:rsid="1444ffc2"/>
    </style:style>
    <style:style style:name="T503" style:family="text">
      <style:text-properties fo:font-weight="bold" officeooo:rsid="1463caac" style:font-weight-asian="bold" style:font-weight-complex="bold"/>
    </style:style>
    <style:style style:name="T504" style:family="text">
      <style:text-properties officeooo:rsid="1471ff16"/>
    </style:style>
    <style:style style:name="T505" style:family="text">
      <style:text-properties officeooo:rsid="143dbb59"/>
    </style:style>
    <style:style style:name="T506" style:family="text">
      <style:text-properties officeooo:rsid="140f5e9e"/>
    </style:style>
    <style:style style:name="T507" style:family="text">
      <style:text-properties officeooo:rsid="1446ce30"/>
    </style:style>
    <style:style style:name="T508" style:family="text">
      <style:text-properties officeooo:rsid="1502a18f"/>
    </style:style>
    <style:style style:name="T509" style:family="text">
      <style:text-properties officeooo:rsid="1502e92f"/>
    </style:style>
    <style:style style:name="T510" style:family="text">
      <style:text-properties officeooo:rsid="14d13557"/>
    </style:style>
    <style:style style:name="T511" style:family="text">
      <style:text-properties officeooo:rsid="14d2d506"/>
    </style:style>
    <style:style style:name="T512" style:family="text">
      <style:text-properties officeooo:rsid="15e46843"/>
    </style:style>
    <style:style style:name="T513" style:family="text">
      <style:text-properties officeooo:rsid="180e5ae8"/>
    </style:style>
    <style:style style:name="T514" style:family="text">
      <style:text-properties officeooo:rsid="180f3f26"/>
    </style:style>
    <style:style style:name="T515" style:family="text">
      <style:text-properties officeooo:rsid="18a71baf"/>
    </style:style>
    <style:style style:name="T516" style:family="text">
      <style:text-properties officeooo:rsid="180ea17f"/>
    </style:style>
    <style:style style:name="T517" style:family="text">
      <style:text-properties officeooo:rsid="1811e43c"/>
    </style:style>
    <style:style style:name="T518" style:family="text">
      <style:text-properties officeooo:rsid="180dde7b"/>
    </style:style>
    <style:style style:name="T519" style:family="text">
      <style:text-properties fo:language="fr" fo:country="FR" fo:font-style="italic" officeooo:rsid="180dde7b" style:font-style-asian="italic" style:font-style-complex="italic"/>
    </style:style>
    <style:style style:name="T520" style:family="text">
      <style:text-properties fo:language="fr" fo:country="FR" officeooo:rsid="180dde7b"/>
    </style:style>
    <style:style style:name="T521" style:family="text">
      <style:text-properties officeooo:rsid="18a467bf"/>
    </style:style>
    <style:style style:name="T522" style:family="text">
      <style:text-properties officeooo:rsid="18a5a7e1"/>
    </style:style>
    <style:style style:name="T523" style:family="text">
      <style:text-properties officeooo:rsid="18a8d703"/>
    </style:style>
    <style:style style:name="T524" style:family="text">
      <style:text-properties officeooo:rsid="18abf181"/>
    </style:style>
    <style:style style:name="T525" style:family="text">
      <style:text-properties officeooo:rsid="18d27be6"/>
    </style:style>
    <style:style style:name="T526" style:family="text">
      <style:text-properties officeooo:rsid="18b11aa0"/>
    </style:style>
    <style:style style:name="T527" style:family="text">
      <style:text-properties officeooo:rsid="18d5fcf5"/>
    </style:style>
    <style:style style:name="T528" style:family="text">
      <style:text-properties officeooo:rsid="18b4c8a6"/>
    </style:style>
    <style:style style:name="T529" style:family="text">
      <style:text-properties officeooo:rsid="18d42592"/>
    </style:style>
    <style:style style:name="T530" style:family="text">
      <style:text-properties officeooo:rsid="18d7ad14"/>
    </style:style>
    <style:style style:name="T531" style:family="text">
      <style:text-properties fo:language="es" fo:country="MX" fo:font-style="italic" style:font-style-asian="italic" style:font-style-complex="italic"/>
    </style:style>
    <style:style style:name="T532" style:family="text">
      <style:text-properties officeooo:rsid="18aa3a3b"/>
    </style:style>
    <style:style style:name="T533" style:family="text">
      <style:text-properties officeooo:rsid="18d1ad18"/>
    </style:style>
    <style:style style:name="T534" style:family="text">
      <style:text-properties officeooo:rsid="18b3cf85"/>
    </style:style>
    <style:style style:name="T535" style:family="text">
      <style:text-properties officeooo:rsid="18ad6cc3"/>
    </style:style>
    <style:style style:name="T536" style:family="text">
      <style:text-properties officeooo:rsid="18a9713c"/>
    </style:style>
    <style:style style:name="T537" style:family="text">
      <style:text-properties officeooo:rsid="18a9df72"/>
    </style:style>
    <style:style style:name="T538" style:family="text">
      <style:text-properties officeooo:rsid="18aae056"/>
    </style:style>
    <style:style style:name="T539" style:family="text">
      <style:text-properties officeooo:rsid="18cfa9dc"/>
    </style:style>
    <style:style style:name="T540" style:family="text">
      <style:text-properties officeooo:rsid="18d056bb"/>
    </style:style>
    <style:style style:name="T541" style:family="text">
      <style:text-properties fo:language="fr" fo:country="FR" fo:font-style="italic" officeooo:rsid="18cfa9dc" style:font-style-asian="italic" style:font-style-complex="italic"/>
    </style:style>
    <style:style style:name="T542" style:family="text">
      <style:text-properties fo:font-style="italic" officeooo:rsid="18a9713c" style:font-style-asian="italic" style:font-style-complex="italic"/>
    </style:style>
    <style:style style:name="T543" style:family="text">
      <style:text-properties style:text-underline-style="solid" style:text-underline-width="auto" style:text-underline-color="font-color" officeooo:rsid="0516e980"/>
    </style:style>
    <style:style style:name="T544" style:family="text">
      <style:text-properties style:text-underline-style="solid" style:text-underline-width="auto" style:text-underline-color="font-color" officeooo:rsid="04d9fe17"/>
    </style:style>
    <style:style style:name="T545" style:family="text">
      <style:text-properties style:text-underline-style="solid" style:text-underline-width="auto" style:text-underline-color="font-color" officeooo:rsid="01866923"/>
    </style:style>
    <style:style style:name="T546" style:family="text">
      <style:text-properties style:text-underline-style="solid" style:text-underline-width="auto" style:text-underline-color="font-color" officeooo:rsid="05a55423"/>
    </style:style>
    <style:style style:name="T547" style:family="text">
      <style:text-properties style:text-underline-style="solid" style:text-underline-width="auto" style:text-underline-color="font-color" officeooo:rsid="003283d8"/>
    </style:style>
    <style:style style:name="T548" style:family="text">
      <style:text-properties officeooo:rsid="01866923"/>
    </style:style>
    <style:style style:name="T549" style:family="text">
      <style:text-properties fo:color="#000000" loext:opacity="100%" officeooo:rsid="135b1c1c"/>
    </style:style>
    <style:style style:name="T550" style:family="text">
      <style:text-properties fo:color="#000000" loext:opacity="100%" officeooo:rsid="16c87a05"/>
    </style:style>
    <style:style style:name="T551" style:family="text">
      <style:text-properties fo:color="#000000" loext:opacity="100%" officeooo:rsid="17c8f05e"/>
    </style:style>
    <style:style style:name="T552" style:family="text">
      <style:text-properties fo:color="#000000" loext:opacity="100%" officeooo:rsid="16c9feef"/>
    </style:style>
    <style:style style:name="T553" style:family="text">
      <style:text-properties fo:color="#000000" loext:opacity="100%" officeooo:rsid="17aaaa1f"/>
    </style:style>
    <style:style style:name="T554" style:family="text">
      <style:text-properties fo:color="#000000" loext:opacity="100%" officeooo:rsid="196b04b0"/>
    </style:style>
    <style:style style:name="T555" style:family="text">
      <style:text-properties fo:color="#000000" loext:opacity="100%" officeooo:rsid="1370592d"/>
    </style:style>
    <style:style style:name="T556" style:family="text">
      <style:text-properties fo:color="#000000" loext:opacity="100%" officeooo:rsid="135e9559"/>
    </style:style>
    <style:style style:name="T557" style:family="text">
      <style:text-properties fo:color="#000000" loext:opacity="100%" officeooo:rsid="16cb2a61"/>
    </style:style>
    <style:style style:name="T558" style:family="text">
      <style:text-properties fo:color="#000000" loext:opacity="100%" fo:font-style="italic" officeooo:rsid="135ca327" style:font-style-asian="italic" style:font-style-complex="italic"/>
    </style:style>
    <style:style style:name="T559" style:family="text">
      <style:text-properties fo:color="#000000" loext:opacity="100%" fo:font-style="italic" officeooo:rsid="16cb2a61" style:font-style-asian="italic" style:font-style-complex="italic"/>
    </style:style>
    <style:style style:name="T560" style:family="text">
      <style:text-properties fo:color="#000000" loext:opacity="100%" officeooo:rsid="16cb34e5"/>
    </style:style>
    <style:style style:name="T561" style:family="text">
      <style:text-properties fo:color="#000000" loext:opacity="100%" officeooo:rsid="135ca327"/>
    </style:style>
    <style:style style:name="T562" style:family="text">
      <style:text-properties fo:color="#000000" loext:opacity="100%" officeooo:rsid="196b0f60"/>
    </style:style>
    <style:style style:name="T563" style:family="text">
      <style:text-properties fo:color="#000000" loext:opacity="100%" officeooo:rsid="1360650e"/>
    </style:style>
    <style:style style:name="T564" style:family="text">
      <style:text-properties fo:color="#000000" loext:opacity="100%" officeooo:rsid="135f3365"/>
    </style:style>
    <style:style style:name="T565" style:family="text">
      <style:text-properties fo:color="#000000" loext:opacity="100%" officeooo:rsid="17c8e526"/>
    </style:style>
    <style:style style:name="T566" style:family="text">
      <style:text-properties fo:color="#000000" loext:opacity="100%" officeooo:rsid="1371707c"/>
    </style:style>
    <style:style style:name="T567" style:family="text">
      <style:text-properties fo:color="#000000" loext:opacity="100%" fo:language="fr" fo:country="FR" fo:font-style="italic" officeooo:rsid="17aaaa1f" style:font-style-asian="italic" style:font-style-complex="italic"/>
    </style:style>
    <style:style style:name="T568" style:family="text">
      <style:text-properties fo:color="#000000" loext:opacity="100%" style:text-line-through-style="solid" style:text-line-through-type="single"/>
    </style:style>
    <style:style style:name="T569" style:family="text">
      <style:text-properties fo:color="#000000" loext:opacity="100%" fo:language="fr" fo:country="FR" fo:font-style="italic" officeooo:rsid="167d4525" style:font-style-asian="italic" style:font-style-complex="italic"/>
    </style:style>
    <style:style style:name="T570" style:family="text">
      <style:text-properties officeooo:rsid="13a43178"/>
    </style:style>
    <style:style style:name="T571" style:family="text">
      <style:text-properties fo:color="#000000" loext:opacity="100%" officeooo:rsid="16cbca06"/>
    </style:style>
    <style:style style:name="T572" style:family="text">
      <style:text-properties fo:color="#000000" loext:opacity="100%" officeooo:rsid="16ab8545"/>
    </style:style>
    <style:style style:name="T573" style:family="text">
      <style:text-properties fo:color="#000000" loext:opacity="100%" officeooo:rsid="16d536c1"/>
    </style:style>
    <style:style style:name="T574" style:family="text">
      <style:text-properties officeooo:rsid="16ab8545"/>
    </style:style>
    <style:style style:name="T575" style:family="text">
      <style:text-properties officeooo:rsid="196490b5"/>
    </style:style>
    <style:style style:name="T576" style:family="text">
      <style:text-properties officeooo:rsid="16cbca06"/>
    </style:style>
    <style:style style:name="T577" style:family="text">
      <style:text-properties fo:color="#000000" loext:opacity="100%" fo:font-style="italic" officeooo:rsid="16cbca06" style:font-style-asian="italic" style:font-style-complex="italic"/>
    </style:style>
    <style:style style:name="T578" style:family="text">
      <style:text-properties fo:color="#000000" loext:opacity="100%" officeooo:rsid="196490b5"/>
    </style:style>
    <style:style style:name="T579" style:family="text">
      <style:text-properties fo:color="#000000" loext:opacity="100%" officeooo:rsid="186445d4"/>
    </style:style>
    <style:style style:name="T580" style:family="text">
      <style:text-properties fo:color="#000000" loext:opacity="100%" officeooo:rsid="16ab886d"/>
    </style:style>
    <style:style style:name="T581" style:family="text">
      <style:text-properties fo:color="#000000" loext:opacity="100%" officeooo:rsid="1699cfb0"/>
    </style:style>
    <style:style style:name="T582" style:family="text">
      <style:text-properties fo:color="#000000" loext:opacity="100%" officeooo:rsid="16a919f0"/>
    </style:style>
    <style:style style:name="T583" style:family="text">
      <style:text-properties officeooo:rsid="16a919f0"/>
    </style:style>
    <style:style style:name="T584" style:family="text">
      <style:text-properties officeooo:rsid="1699cfb0"/>
    </style:style>
    <style:style style:name="T585" style:family="text">
      <style:text-properties fo:color="#000000" loext:opacity="100%" fo:language="fr" fo:country="FR" fo:font-style="italic" officeooo:rsid="196490b5" style:font-style-asian="italic" style:font-style-complex="italic"/>
    </style:style>
    <style:style style:name="T586" style:family="text">
      <style:text-properties fo:color="#000000" loext:opacity="100%" officeooo:rsid="16ac0a2d"/>
    </style:style>
    <style:style style:name="T587" style:family="text">
      <style:text-properties fo:color="#000000" loext:opacity="100%" officeooo:rsid="1964cec2"/>
    </style:style>
    <style:style style:name="T588" style:family="text">
      <style:text-properties fo:color="#000000" loext:opacity="100%" officeooo:rsid="19631352"/>
    </style:style>
    <style:style style:name="T589" style:family="text">
      <style:text-properties officeooo:rsid="1964cec2"/>
    </style:style>
    <style:style style:name="T590" style:family="text">
      <style:text-properties officeooo:rsid="19631352"/>
    </style:style>
    <style:style style:name="T591" style:family="text">
      <style:text-properties officeooo:rsid="17d577df"/>
    </style:style>
    <style:style style:name="T592" style:family="text">
      <style:text-properties officeooo:rsid="1863d2b7"/>
    </style:style>
    <style:style style:name="T593" style:family="text">
      <style:text-properties fo:color="#000000" loext:opacity="100%" fo:language="fr" fo:country="FR" fo:font-weight="bold" officeooo:rsid="030b9b06" style:font-weight-asian="bold" style:font-weight-complex="bold"/>
    </style:style>
    <style:style style:name="T594" style:family="text">
      <style:text-properties fo:color="#000000" loext:opacity="100%" fo:language="fr" fo:country="FR" fo:font-weight="bold" officeooo:rsid="00390337" style:font-weight-asian="bold" style:font-weight-complex="bold"/>
    </style:style>
    <style:style style:name="T595" style:family="text">
      <style:text-properties fo:color="#000000" loext:opacity="100%" fo:language="fr" fo:country="FR" officeooo:rsid="0516e980"/>
    </style:style>
    <style:style style:name="T596" style:family="text">
      <style:text-properties fo:color="#000000" loext:opacity="100%" style:text-underline-style="solid" style:text-underline-width="auto" style:text-underline-color="font-color" officeooo:rsid="0e01e041"/>
    </style:style>
    <style:style style:name="T597" style:family="text">
      <style:text-properties fo:color="#000000" loext:opacity="100%" fo:language="it" fo:country="IT" fo:font-style="italic" style:text-underline-style="solid" style:text-underline-width="auto" style:text-underline-color="font-color" officeooo:rsid="0e01e041" style:font-style-asian="italic" style:font-style-complex="italic"/>
    </style:style>
    <style:style style:name="T598" style:family="text">
      <style:text-properties fo:color="#000000" loext:opacity="100%" fo:font-style="italic" style:text-underline-style="solid" style:text-underline-width="auto" style:text-underline-color="font-color" officeooo:rsid="0e01e041" style:font-style-asian="italic" style:font-style-complex="italic"/>
    </style:style>
    <style:style style:name="T599" style:family="text">
      <style:text-properties fo:color="#000000" loext:opacity="100%" fo:font-style="italic" style:text-underline-style="solid" style:text-underline-width="auto" style:text-underline-color="font-color" officeooo:rsid="1ade4b8c" style:font-style-asian="italic" style:font-style-complex="italic"/>
    </style:style>
    <style:style style:name="T600" style:family="text">
      <style:text-properties fo:color="#000000" loext:opacity="100%" officeooo:rsid="0e01e041"/>
    </style:style>
    <style:style style:name="T601" style:family="text">
      <style:text-properties officeooo:rsid="1894f5fd"/>
    </style:style>
    <style:style style:name="T602" style:family="text">
      <style:text-properties fo:color="#000000" loext:opacity="100%" fo:language="fr" fo:country="FR" fo:font-style="italic" style:font-style-asian="italic" style:font-style-complex="italic"/>
    </style:style>
    <style:style style:name="T603" style:family="text">
      <style:text-properties fo:color="#000000" loext:opacity="100%" officeooo:rsid="196c1ebd"/>
    </style:style>
    <style:style style:name="T604" style:family="text">
      <style:text-properties officeooo:rsid="195fc042"/>
    </style:style>
    <style:style style:name="T605" style:family="text">
      <style:text-properties officeooo:rsid="19608e6f"/>
    </style:style>
    <style:style style:name="T606" style:family="text">
      <style:text-properties style:text-line-through-style="none" style:text-line-through-type="none" fo:language="es" fo:country="MX" style:text-underline-style="none" fo:font-weight="bold" officeooo:rsid="030b9b06" style:font-weight-asian="bold" style:font-weight-complex="bold"/>
    </style:style>
    <style:style style:name="T607" style:family="text">
      <style:text-properties style:text-line-through-style="none" style:text-line-through-type="none" fo:language="es" fo:country="MX" style:text-underline-style="none" fo:font-weight="bold" officeooo:rsid="0039f6af" style:font-weight-asian="bold" style:font-weight-complex="bold"/>
    </style:style>
    <style:style style:name="T608" style:family="text">
      <style:text-properties style:text-line-through-style="none" style:text-line-through-type="none" fo:language="es" fo:country="MX" style:text-underline-style="none" fo:font-weight="normal" officeooo:rsid="0516e980" style:font-weight-asian="normal" style:font-weight-complex="normal"/>
    </style:style>
    <style:style style:name="T609" style:family="text">
      <style:text-properties style:text-line-through-style="none" style:text-line-through-type="none" fo:language="es" fo:country="MX" fo:font-weight="normal" style:font-weight-asian="normal" style:font-weight-complex="normal"/>
    </style:style>
    <style:style style:name="T610" style:family="text">
      <style:text-properties style:text-line-through-style="none" style:text-line-through-type="none" fo:language="es" fo:country="MX" fo:font-weight="normal" officeooo:rsid="05b69988" style:font-weight-asian="normal" style:font-weight-complex="normal"/>
    </style:style>
    <style:style style:name="T611" style:family="text">
      <style:text-properties style:text-line-through-style="none" style:text-line-through-type="none" fo:language="es" fo:country="MX" fo:font-weight="normal" officeooo:rsid="03211aa6" style:font-weight-asian="normal" style:font-weight-complex="normal"/>
    </style:style>
    <style:style style:name="T612" style:family="text">
      <style:text-properties style:text-line-through-style="none" style:text-line-through-type="none" fo:language="es" fo:country="MX" fo:font-weight="normal" officeooo:rsid="0271c781" style:font-weight-asian="normal" style:font-weight-complex="normal"/>
    </style:style>
    <style:style style:name="T613" style:family="text">
      <style:text-properties style:text-line-through-style="none" style:text-line-through-type="none" fo:language="es" fo:country="MX" fo:font-weight="normal" officeooo:rsid="04dc79c1" style:font-weight-asian="normal" style:font-weight-complex="normal"/>
    </style:style>
    <style:style style:name="T614" style:family="text">
      <style:text-properties style:text-line-through-style="none" style:text-line-through-type="none" fo:language="es" fo:country="MX" fo:font-weight="normal" officeooo:rsid="0a56f293" style:font-weight-asian="normal" style:font-weight-complex="normal"/>
    </style:style>
    <style:style style:name="T615" style:family="text">
      <style:text-properties style:text-line-through-style="none" style:text-line-through-type="none" fo:language="es" fo:country="MX" fo:font-weight="normal" officeooo:rsid="05c936ba" style:font-weight-asian="normal" style:font-weight-complex="normal"/>
    </style:style>
    <style:style style:name="T616" style:family="text">
      <style:text-properties style:text-line-through-style="none" style:text-line-through-type="none" fo:language="it" fo:country="IT" fo:font-style="italic" fo:font-weight="normal" officeooo:rsid="05c936ba" style:font-style-asian="italic" style:font-weight-asian="normal" style:font-style-complex="italic" style:font-weight-complex="normal"/>
    </style:style>
    <style:style style:name="T617" style:family="text">
      <style:text-properties style:text-line-through-style="none" style:text-line-through-type="none" fo:language="es" fo:country="MX" style:text-underline-style="none" fo:font-weight="normal" officeooo:rsid="03211aa6" style:font-weight-asian="normal" style:font-weight-complex="normal"/>
    </style:style>
    <style:style style:name="T618" style:family="text">
      <style:text-properties fo:language="en" fo:country="US" fo:font-style="italic" style:font-style-asian="italic" style:font-style-complex="italic"/>
    </style:style>
    <style:style style:name="T619" style:family="text">
      <style:text-properties fo:language="en" fo:country="US" officeooo:rsid="12ff2eeb"/>
    </style:style>
    <style:style style:name="T620" style:family="text">
      <style:text-properties fo:language="en" fo:country="US" officeooo:rsid="12eafae6"/>
    </style:style>
    <style:style style:name="T621" style:family="text">
      <style:text-properties fo:language="en" fo:country="US" fo:font-weight="bold" officeooo:rsid="12eafae6" style:font-weight-asian="bold" style:font-weight-complex="bold"/>
    </style:style>
    <style:style style:name="T622" style:family="text">
      <style:text-properties fo:language="en" fo:country="US" officeooo:rsid="12eb54f2"/>
    </style:style>
    <style:style style:name="T623" style:family="text">
      <style:text-properties fo:language="en" fo:country="US" officeooo:rsid="13751e65"/>
    </style:style>
    <style:style style:name="T624" style:family="text">
      <style:text-properties fo:language="en" fo:country="US" officeooo:rsid="12e735c4"/>
    </style:style>
    <style:style style:name="T625" style:family="text">
      <style:text-properties fo:language="en" fo:country="US" officeooo:rsid="12fb804d"/>
    </style:style>
    <style:style style:name="T626" style:family="text">
      <style:text-properties fo:language="en" fo:country="US" officeooo:rsid="17aba091"/>
    </style:style>
    <style:style style:name="T627" style:family="text">
      <style:text-properties fo:language="en" fo:country="US" officeooo:rsid="12fee9e8"/>
    </style:style>
    <style:style style:name="T628" style:family="text">
      <style:text-properties fo:language="en" fo:country="US" officeooo:rsid="12fbbc05"/>
    </style:style>
    <style:style style:name="T629" style:family="text">
      <style:text-properties fo:language="en" fo:country="US" officeooo:rsid="13459aaf"/>
    </style:style>
    <style:style style:name="T630" style:family="text">
      <style:text-properties fo:language="en" fo:country="US" officeooo:rsid="131c509b"/>
    </style:style>
    <style:style style:name="T631" style:family="text">
      <style:text-properties fo:language="en" fo:country="US" officeooo:rsid="12fb30de"/>
    </style:style>
    <style:style style:name="T632" style:family="text">
      <style:text-properties fo:language="en" fo:country="US" officeooo:rsid="130cdb9f"/>
    </style:style>
    <style:style style:name="T633" style:family="text">
      <style:text-properties fo:language="en" fo:country="US" officeooo:rsid="12e91076"/>
    </style:style>
    <style:style style:name="T634" style:family="text">
      <style:text-properties officeooo:rsid="12e91076"/>
    </style:style>
    <style:style style:name="T635" style:family="text">
      <style:text-properties fo:language="en" fo:country="US" officeooo:rsid="12eea25f"/>
    </style:style>
    <style:style style:name="T636" style:family="text">
      <style:text-properties fo:language="en" fo:country="US" fo:font-style="italic" officeooo:rsid="12ede86d" style:font-style-asian="italic" style:font-style-complex="italic"/>
    </style:style>
    <style:style style:name="T637" style:family="text">
      <style:text-properties style:font-name="Liberation Serif" fo:language="en" fo:country="US" officeooo:rsid="0a96e337"/>
    </style:style>
    <style:style style:name="T638" style:family="text">
      <style:text-properties style:font-name="Liberation Serif" fo:language="en" fo:country="US" officeooo:rsid="12eea25f"/>
    </style:style>
    <style:style style:name="T639" style:family="text">
      <style:text-properties fo:language="en" fo:country="US" officeooo:rsid="12ebc82a"/>
    </style:style>
    <style:style style:name="T640" style:family="text">
      <style:text-properties fo:language="en" fo:country="US" officeooo:rsid="12f00e50"/>
    </style:style>
    <style:style style:name="T641" style:family="text">
      <style:text-properties fo:language="en" fo:country="US" officeooo:rsid="12f8d50f"/>
    </style:style>
    <style:style style:name="T642" style:family="text">
      <style:text-properties fo:language="en" fo:country="US" officeooo:rsid="15fe2539"/>
    </style:style>
    <style:style style:name="T643" style:family="text">
      <style:text-properties fo:language="fr" fo:country="FR" officeooo:rsid="12e735c4"/>
    </style:style>
    <style:style style:name="T644" style:family="text">
      <style:text-properties fo:language="fr" fo:country="FR" fo:font-style="italic" officeooo:rsid="12e735c4" style:font-style-asian="italic" style:font-style-complex="italic"/>
    </style:style>
    <style:style style:name="T645" style:family="text">
      <style:text-properties fo:language="de" fo:country="DE" fo:font-style="italic" officeooo:rsid="12e735c4" style:font-style-asian="italic" style:font-style-complex="italic"/>
    </style:style>
    <style:style style:name="T646" style:family="text">
      <style:text-properties officeooo:rsid="12e735c4"/>
    </style:style>
    <style:style style:name="T647" style:family="text">
      <style:text-properties officeooo:rsid="135709a9"/>
    </style:style>
    <style:style style:name="T648" style:family="text">
      <style:text-properties fo:color="#ff0000" loext:opacity="100%" officeooo:rsid="135709a9"/>
    </style:style>
    <style:style style:name="T649" style:family="text">
      <style:text-properties fo:color="#ff0000" loext:opacity="100%" officeooo:rsid="1359f4b5"/>
    </style:style>
    <style:style style:name="T650" style:family="text">
      <style:text-properties fo:font-style="italic" officeooo:rsid="12e735c4" style:font-style-asian="italic" style:font-style-complex="italic"/>
    </style:style>
    <style:style style:name="T651" style:family="text">
      <style:text-properties officeooo:rsid="1359f4b5"/>
    </style:style>
    <style:style style:name="T652" style:family="text">
      <style:text-properties officeooo:rsid="130cc340"/>
    </style:style>
    <style:style style:name="T653" style:family="text">
      <style:text-properties officeooo:rsid="13751e65"/>
    </style:style>
    <style:style style:name="T654" style:family="text">
      <style:text-properties officeooo:rsid="13107d31"/>
    </style:style>
    <style:style style:name="T655" style:family="text">
      <style:text-properties fo:font-style="italic" officeooo:rsid="1311186e" style:font-style-asian="italic" style:font-style-complex="italic"/>
    </style:style>
    <style:style style:name="T656" style:family="text">
      <style:text-properties officeooo:rsid="1311186e"/>
    </style:style>
    <style:style style:name="T657" style:family="text">
      <style:text-properties officeooo:rsid="130c3489"/>
    </style:style>
    <style:style style:name="T658" style:family="text">
      <style:text-properties officeooo:rsid="1312f66f"/>
    </style:style>
    <style:style style:name="T659" style:family="text">
      <style:text-properties officeooo:rsid="139127c7"/>
    </style:style>
    <style:style style:name="T660" style:family="text">
      <style:text-properties officeooo:rsid="1343eebc"/>
    </style:style>
    <style:style style:name="T661" style:family="text">
      <style:text-properties officeooo:rsid="196c1ebd"/>
    </style:style>
    <style:style style:name="T662" style:family="text">
      <style:text-properties fo:font-style="italic" officeooo:rsid="11e4deef" style:font-style-asian="italic" style:font-style-complex="italic"/>
    </style:style>
    <style:style style:name="T663" style:family="text">
      <style:text-properties officeooo:rsid="131437c9"/>
    </style:style>
    <style:style style:name="T664" style:family="text">
      <style:text-properties officeooo:rsid="15fed5d2"/>
    </style:style>
    <style:style style:name="T665" style:family="text">
      <style:text-properties officeooo:rsid="1332906f"/>
    </style:style>
    <style:style style:name="T666" style:family="text">
      <style:text-properties officeooo:rsid="131af524"/>
    </style:style>
    <style:style style:name="T667" style:family="text">
      <style:text-properties officeooo:rsid="13197004"/>
    </style:style>
    <style:style style:name="T668" style:family="text">
      <style:text-properties officeooo:rsid="1316bfa1"/>
    </style:style>
    <style:style style:name="T669" style:family="text">
      <style:text-properties officeooo:rsid="131602c8"/>
    </style:style>
    <style:style style:name="T670" style:family="text">
      <style:text-properties officeooo:rsid="1317c61e"/>
    </style:style>
    <style:style style:name="T671" style:family="text">
      <style:text-properties officeooo:rsid="131d4155"/>
    </style:style>
    <style:style style:name="T672" style:family="text">
      <style:text-properties officeooo:rsid="178d84b2"/>
    </style:style>
    <style:style style:name="T673" style:family="text">
      <style:text-properties officeooo:rsid="13a995ca"/>
    </style:style>
    <style:style style:name="T674" style:family="text">
      <style:text-properties officeooo:rsid="13a97541"/>
    </style:style>
    <style:style style:name="T675" style:family="text">
      <style:text-properties officeooo:rsid="15018e5d"/>
    </style:style>
    <style:style style:name="T676" style:family="text">
      <style:text-properties officeooo:rsid="152ca1b7"/>
    </style:style>
    <style:style style:name="T677" style:family="text">
      <style:text-properties officeooo:rsid="138d9176"/>
    </style:style>
    <style:style style:name="T678" style:family="text">
      <style:text-properties officeooo:rsid="139e6e5e"/>
    </style:style>
    <style:style style:name="T679" style:family="text">
      <style:text-properties officeooo:rsid="13a26459"/>
    </style:style>
    <style:style style:name="T680" style:family="text">
      <style:text-properties officeooo:rsid="1390305e"/>
    </style:style>
    <style:style style:name="T681" style:family="text">
      <style:text-properties officeooo:rsid="13a00711"/>
    </style:style>
    <style:style style:name="T682" style:family="text">
      <style:text-properties officeooo:rsid="15025fef"/>
    </style:style>
    <style:style style:name="T683" style:family="text">
      <style:text-properties officeooo:rsid="16d12c94"/>
    </style:style>
    <style:style style:name="T684" style:family="text">
      <style:text-properties fo:font-style="italic" officeooo:rsid="13a00711" style:font-style-asian="italic" style:font-style-complex="italic"/>
    </style:style>
    <style:style style:name="T685" style:family="text">
      <style:text-properties fo:language="de" fo:country="DE" fo:font-style="italic" officeooo:rsid="13a00711" style:font-style-asian="italic" style:font-style-complex="italic"/>
    </style:style>
    <style:style style:name="T686" style:family="text">
      <style:text-properties fo:color="#000000" loext:opacity="100%" officeooo:rsid="16dcee14"/>
    </style:style>
    <style:style style:name="T687" style:family="text">
      <style:text-properties fo:color="#000000" loext:opacity="100%" fo:language="en" fo:country="US" officeooo:rsid="13a00711"/>
    </style:style>
    <style:style style:name="T688" style:family="text">
      <style:text-properties fo:color="#000000" loext:opacity="100%" officeooo:rsid="17b01435"/>
    </style:style>
    <style:style style:name="T689" style:family="text">
      <style:text-properties fo:color="#000000" loext:opacity="100%" officeooo:rsid="1473d4e9"/>
    </style:style>
    <style:style style:name="T690" style:family="text">
      <style:text-properties fo:color="#000000" loext:opacity="100%" officeooo:rsid="14fd3dda"/>
    </style:style>
    <style:style style:name="T691" style:family="text">
      <style:text-properties fo:color="#000000" loext:opacity="100%" officeooo:rsid="15a6981d"/>
    </style:style>
    <style:style style:name="T692" style:family="text">
      <style:text-properties fo:color="#000000" loext:opacity="100%" fo:language="it" fo:country="IT" fo:font-style="italic" officeooo:rsid="05c936ba" style:font-style-asian="italic" style:font-style-complex="italic"/>
    </style:style>
    <style:style style:name="T693" style:family="text">
      <style:text-properties fo:color="#000000" loext:opacity="100%" officeooo:rsid="1477c4b1"/>
    </style:style>
    <style:style style:name="T694" style:family="text">
      <style:text-properties fo:color="#000000" loext:opacity="100%" officeooo:rsid="147d8915"/>
    </style:style>
    <style:style style:name="T695" style:family="text">
      <style:text-properties fo:color="#000000" loext:opacity="100%" officeooo:rsid="14867a4a"/>
    </style:style>
    <style:style style:name="T696" style:family="text">
      <style:text-properties fo:color="#000000" loext:opacity="100%" officeooo:rsid="1482befb"/>
    </style:style>
    <style:style style:name="T697" style:family="text">
      <style:text-properties officeooo:rsid="14796357"/>
    </style:style>
    <style:style style:name="T698" style:family="text">
      <style:text-properties officeooo:rsid="1528eaf6"/>
    </style:style>
    <style:style style:name="T699" style:family="text">
      <style:text-properties officeooo:rsid="152a3063"/>
    </style:style>
    <style:style style:name="T700" style:family="text">
      <style:text-properties officeooo:rsid="1493cb26"/>
    </style:style>
    <style:style style:name="T701" style:family="text">
      <style:text-properties fo:font-style="italic" officeooo:rsid="13c32c0b" style:font-style-asian="italic" style:font-style-complex="italic"/>
    </style:style>
    <style:style style:name="T702" style:family="text">
      <style:text-properties officeooo:rsid="15a6981d"/>
    </style:style>
    <style:style style:name="T703" style:family="text">
      <style:text-properties officeooo:rsid="1480f48e"/>
    </style:style>
    <style:style style:name="T704" style:family="text">
      <style:text-properties style:font-name="Liberation Serif" fo:language="en" fo:country="US" officeooo:rsid="0c33eea9"/>
    </style:style>
    <style:style style:name="T705" style:family="text">
      <style:text-properties officeooo:rsid="14ffb388"/>
    </style:style>
    <style:style style:name="T706" style:family="text">
      <style:text-properties officeooo:rsid="1486455a"/>
    </style:style>
    <style:style style:name="T707" style:family="text">
      <style:text-properties fo:color="#000000" loext:opacity="100%" fo:font-style="italic" officeooo:rsid="148f1404" style:font-style-asian="italic" style:font-style-complex="italic"/>
    </style:style>
    <style:style style:name="T708" style:family="text">
      <style:text-properties fo:color="#000000" loext:opacity="100%" officeooo:rsid="148f1404"/>
    </style:style>
    <style:style style:name="T709" style:family="text">
      <style:text-properties fo:color="#000000" loext:opacity="100%" fo:font-weight="bold" officeooo:rsid="16d1f8c8" style:font-weight-asian="bold" style:font-weight-complex="bold"/>
    </style:style>
    <style:style style:name="T710" style:family="text">
      <style:text-properties fo:color="#000000" loext:opacity="100%" officeooo:rsid="1492b59a"/>
    </style:style>
    <style:style style:name="T711" style:family="text">
      <style:text-properties fo:color="#000000" loext:opacity="100%" officeooo:rsid="15cf595d"/>
    </style:style>
    <style:style style:name="T712" style:family="text">
      <style:text-properties fo:color="#000000" loext:opacity="100%" officeooo:rsid="167e476c"/>
    </style:style>
    <style:style style:name="T713" style:family="text">
      <style:text-properties fo:color="#000000" loext:opacity="100%" fo:font-style="italic" officeooo:rsid="1492b59a" style:font-style-asian="italic" style:font-style-complex="italic"/>
    </style:style>
    <style:style style:name="T714" style:family="text">
      <style:text-properties fo:color="#000000" loext:opacity="100%" officeooo:rsid="1497614c"/>
    </style:style>
    <style:style style:name="T715" style:family="text">
      <style:text-properties fo:color="#000000" loext:opacity="100%" officeooo:rsid="168477ea"/>
    </style:style>
    <style:style style:name="T716" style:family="text">
      <style:text-properties fo:font-style="italic" officeooo:rsid="148f1404" style:font-style-asian="italic" style:font-style-complex="italic"/>
    </style:style>
    <style:style style:name="T717" style:family="text">
      <style:text-properties officeooo:rsid="148f1404"/>
    </style:style>
    <style:style style:name="T718" style:family="text">
      <style:text-properties officeooo:rsid="1497614c"/>
    </style:style>
    <style:style style:name="T719" style:family="text">
      <style:text-properties officeooo:rsid="1493c294"/>
    </style:style>
    <style:style style:name="T720" style:family="text">
      <style:text-properties officeooo:rsid="168477ea"/>
    </style:style>
    <style:style style:name="T721" style:family="text">
      <style:text-properties officeooo:rsid="153fd634"/>
    </style:style>
    <style:style style:name="T722" style:family="text">
      <style:text-properties officeooo:rsid="15cf595d"/>
    </style:style>
    <style:style style:name="T723" style:family="text">
      <style:text-properties officeooo:rsid="167ef715"/>
    </style:style>
    <style:style style:name="T724" style:family="text">
      <style:text-properties officeooo:rsid="13978d5a"/>
    </style:style>
    <style:style style:name="T725" style:family="text">
      <style:text-properties officeooo:rsid="14b3c45e"/>
    </style:style>
    <style:style style:name="T726" style:family="text">
      <style:text-properties officeooo:rsid="1548a680"/>
    </style:style>
    <style:style style:name="T727" style:family="text">
      <style:text-properties officeooo:rsid="1395257e"/>
    </style:style>
    <style:style style:name="T728" style:family="text">
      <style:text-properties officeooo:rsid="1496551e"/>
    </style:style>
    <style:style style:name="T729" style:family="text">
      <style:text-properties officeooo:rsid="14b24839"/>
    </style:style>
    <style:style style:name="T730" style:family="text">
      <style:text-properties officeooo:rsid="14a2dd50"/>
    </style:style>
    <style:style style:name="T731" style:family="text">
      <style:text-properties officeooo:rsid="152b2b68"/>
    </style:style>
    <style:style style:name="T732" style:family="text">
      <style:text-properties officeooo:rsid="14b2e7b2"/>
    </style:style>
    <style:style style:name="T733" style:family="text">
      <style:text-properties officeooo:rsid="1395dd2f"/>
    </style:style>
    <style:style style:name="T734" style:family="text">
      <style:text-properties officeooo:rsid="14fa2e92"/>
    </style:style>
    <style:style style:name="T735" style:family="text">
      <style:text-properties officeooo:rsid="13995ee4"/>
    </style:style>
    <style:style style:name="T736" style:family="text">
      <style:text-properties officeooo:rsid="15a7cc6b"/>
    </style:style>
    <style:style style:name="T737" style:family="text">
      <style:text-properties fo:font-style="italic" officeooo:rsid="1395257e" style:font-style-asian="italic" style:font-style-complex="italic"/>
    </style:style>
    <style:style style:name="T738" style:family="text">
      <style:text-properties fo:font-style="italic" officeooo:rsid="139a87d0" style:font-style-asian="italic" style:font-style-complex="italic"/>
    </style:style>
    <style:style style:name="T739" style:family="text">
      <style:text-properties officeooo:rsid="139a87d0"/>
    </style:style>
    <style:style style:name="T740" style:family="text">
      <style:text-properties fo:font-style="italic" officeooo:rsid="139bb640" style:font-style-asian="italic" style:font-style-complex="italic"/>
    </style:style>
    <style:style style:name="T741" style:family="text">
      <style:text-properties officeooo:rsid="16d1f8c8"/>
    </style:style>
    <style:style style:name="T742" style:family="text">
      <style:text-properties fo:language="fr" fo:country="FR" officeooo:rsid="13995ee4"/>
    </style:style>
    <style:style style:name="T743" style:family="text">
      <style:text-properties fo:language="fr" fo:country="FR" fo:font-style="italic" officeooo:rsid="13995ee4" style:font-style-asian="italic" style:font-style-complex="italic"/>
    </style:style>
    <style:style style:name="T744" style:family="text">
      <style:text-properties officeooo:rsid="15277473"/>
    </style:style>
    <style:style style:name="T745" style:family="text">
      <style:text-properties officeooo:rsid="15288286"/>
    </style:style>
    <style:style style:name="T746" style:family="text">
      <style:text-properties fo:color="#000000" loext:opacity="100%" officeooo:rsid="1569f2de"/>
    </style:style>
    <style:style style:name="T747" style:family="text">
      <style:text-properties fo:color="#000000" loext:opacity="100%" officeooo:rsid="15866862"/>
    </style:style>
    <style:style style:name="T748" style:family="text">
      <style:text-properties fo:color="#000000" loext:opacity="100%" officeooo:rsid="169d2f12"/>
    </style:style>
    <style:style style:name="T749" style:family="text">
      <style:text-properties fo:color="#000000" loext:opacity="100%" officeooo:rsid="16d2d0ca"/>
    </style:style>
    <style:style style:name="T750" style:family="text">
      <style:text-properties fo:color="#000000" loext:opacity="100%" officeooo:rsid="157cc498"/>
    </style:style>
    <style:style style:name="T751" style:family="text">
      <style:text-properties fo:color="#000000" loext:opacity="100%" officeooo:rsid="19783525"/>
    </style:style>
    <style:style style:name="T752" style:family="text">
      <style:text-properties officeooo:rsid="157cc498"/>
    </style:style>
    <style:style style:name="T753" style:family="text">
      <style:text-properties officeooo:rsid="1583f921"/>
    </style:style>
    <style:style style:name="T754" style:family="text">
      <style:text-properties officeooo:rsid="169d2f12"/>
    </style:style>
    <style:style style:name="T755" style:family="text">
      <style:text-properties officeooo:rsid="186206aa"/>
    </style:style>
    <style:style style:name="T756" style:family="text">
      <style:text-properties fo:color="#000000" loext:opacity="100%" fo:font-weight="bold" officeooo:rsid="156cd82f" style:font-weight-asian="bold" style:font-weight-complex="bold"/>
    </style:style>
    <style:style style:name="T757" style:family="text">
      <style:text-properties fo:color="#000000" loext:opacity="100%" officeooo:rsid="156cd82f"/>
    </style:style>
    <style:style style:name="T758" style:family="text">
      <style:text-properties fo:color="#000000" loext:opacity="100%" officeooo:rsid="156dd46b"/>
    </style:style>
    <style:style style:name="T759" style:family="text">
      <style:text-properties fo:color="#000000" loext:opacity="100%" officeooo:rsid="156b13f8"/>
    </style:style>
    <style:style style:name="T760" style:family="text">
      <style:text-properties fo:font-weight="bold" officeooo:rsid="156cd82f" style:font-weight-asian="bold" style:font-weight-complex="bold"/>
    </style:style>
    <style:style style:name="T761" style:family="text">
      <style:text-properties officeooo:rsid="156cd82f"/>
    </style:style>
    <style:style style:name="T762" style:family="text">
      <style:text-properties officeooo:rsid="15866862"/>
    </style:style>
    <style:style style:name="T763" style:family="text">
      <style:text-properties officeooo:rsid="1584daaa"/>
    </style:style>
    <style:style style:name="T764" style:family="text">
      <style:text-properties officeooo:rsid="15ef11f1"/>
    </style:style>
    <style:style style:name="T765" style:family="text">
      <style:text-properties fo:color="#000000" loext:opacity="100%" fo:font-weight="bold" officeooo:rsid="169d2f12" style:font-weight-asian="bold" style:font-weight-complex="bold"/>
    </style:style>
    <style:style style:name="T766" style:family="text">
      <style:text-properties fo:color="#000000" loext:opacity="100%" officeooo:rsid="196f2655"/>
    </style:style>
    <style:style style:name="T767" style:family="text">
      <style:text-properties fo:color="#000000" loext:opacity="100%" officeooo:rsid="1589bd2f"/>
    </style:style>
    <style:style style:name="T768" style:family="text">
      <style:text-properties fo:color="#000000" loext:opacity="100%" fo:font-style="italic" officeooo:rsid="156cd82f" style:font-style-asian="italic" style:font-style-complex="italic"/>
    </style:style>
    <style:style style:name="T769" style:family="text">
      <style:text-properties fo:color="#000000" loext:opacity="100%" fo:font-style="italic" officeooo:rsid="156eec38" style:font-style-asian="italic" style:font-style-complex="italic"/>
    </style:style>
    <style:style style:name="T770" style:family="text">
      <style:text-properties fo:color="#000000" loext:opacity="100%" officeooo:rsid="156eec38"/>
    </style:style>
    <style:style style:name="T771" style:family="text">
      <style:text-properties fo:color="#000000" loext:opacity="100%" officeooo:rsid="15eff80b"/>
    </style:style>
    <style:style style:name="T772" style:family="text">
      <style:text-properties fo:color="#000000" loext:opacity="100%" officeooo:rsid="17b05826"/>
    </style:style>
    <style:style style:name="T773" style:family="text">
      <style:text-properties fo:color="#000000" loext:opacity="100%" officeooo:rsid="157c15b8"/>
    </style:style>
    <style:style style:name="T774" style:family="text">
      <style:text-properties fo:color="#000000" loext:opacity="100%" officeooo:rsid="157e0119"/>
    </style:style>
    <style:style style:name="T775" style:family="text">
      <style:text-properties fo:color="#000000" loext:opacity="100%" officeooo:rsid="1581ec9d"/>
    </style:style>
    <style:style style:name="T776" style:family="text">
      <style:text-properties fo:color="#000000" loext:opacity="100%" officeooo:rsid="186267a2"/>
    </style:style>
    <style:style style:name="T777" style:family="text">
      <style:text-properties fo:color="#000000" loext:opacity="100%" officeooo:rsid="158f780b"/>
    </style:style>
    <style:style style:name="T778" style:family="text">
      <style:text-properties fo:color="#000000" loext:opacity="100%" officeooo:rsid="169ef08f"/>
    </style:style>
    <style:style style:name="T779" style:family="text">
      <style:text-properties fo:color="#000000" loext:opacity="100%" fo:language="de" fo:country="DE" fo:font-style="italic" officeooo:rsid="157c15b8" style:font-style-asian="italic" style:font-style-complex="italic"/>
    </style:style>
    <style:style style:name="T780" style:family="text">
      <style:text-properties fo:color="#000000" loext:opacity="100%" fo:font-weight="bold" officeooo:rsid="19752820" style:font-weight-asian="bold" style:font-weight-complex="bold"/>
    </style:style>
    <style:style style:name="T781" style:family="text">
      <style:text-properties officeooo:rsid="19752820"/>
    </style:style>
    <style:style style:name="T782" style:family="text">
      <style:text-properties officeooo:rsid="19776d13"/>
    </style:style>
    <style:style style:name="T783" style:family="text">
      <style:text-properties officeooo:rsid="197644dc"/>
    </style:style>
    <style:style style:name="T784" style:family="text">
      <style:text-properties fo:color="#000000" loext:opacity="100%" officeooo:rsid="19752820"/>
    </style:style>
    <style:style style:name="T785" style:family="text">
      <style:text-properties fo:color="#000000" loext:opacity="100%" officeooo:rsid="197644dc"/>
    </style:style>
    <style:style style:name="T786" style:family="text">
      <style:text-properties fo:color="#000000" loext:opacity="100%" fo:font-style="italic" officeooo:rsid="17b05826" style:font-style-asian="italic" style:font-style-complex="italic"/>
    </style:style>
    <style:style style:name="T787" style:family="text">
      <style:text-properties fo:color="#000000" loext:opacity="100%" fo:language="af" fo:country="ZA" fo:font-style="italic" officeooo:rsid="17b05826" style:font-style-asian="italic" style:font-style-complex="italic"/>
    </style:style>
    <style:style style:name="T788" style:family="text">
      <style:text-properties fo:color="#000000" loext:opacity="100%" fo:font-style="italic" style:font-style-asian="italic" style:font-style-complex="italic"/>
    </style:style>
    <style:style style:name="T789" style:family="text">
      <style:text-properties fo:color="#000000" loext:opacity="100%" officeooo:rsid="15ab1fb7"/>
    </style:style>
    <style:style style:name="T790" style:family="text">
      <style:text-properties fo:color="#000000" loext:opacity="100%" officeooo:rsid="15ad16dc"/>
    </style:style>
    <style:style style:name="T791" style:family="text">
      <style:text-properties fo:color="#000000" loext:opacity="100%" officeooo:rsid="1860167b"/>
    </style:style>
    <style:style style:name="T792" style:family="text">
      <style:text-properties fo:color="#000000" loext:opacity="100%" officeooo:rsid="15ae72aa"/>
    </style:style>
    <style:style style:name="T793" style:family="text">
      <style:text-properties fo:color="#000000" loext:opacity="100%" officeooo:rsid="15fed5d2"/>
    </style:style>
    <style:style style:name="T794" style:family="text">
      <style:text-properties fo:color="#000000" loext:opacity="100%" officeooo:rsid="15abd324"/>
    </style:style>
    <style:style style:name="T795" style:family="text">
      <style:text-properties fo:color="#000000" loext:opacity="100%" officeooo:rsid="15ac1f48"/>
    </style:style>
    <style:style style:name="T796" style:family="text">
      <style:text-properties fo:color="#000000" loext:opacity="100%" officeooo:rsid="15c1a467"/>
    </style:style>
    <style:style style:name="T797" style:family="text">
      <style:text-properties fo:color="#000000" loext:opacity="100%" officeooo:rsid="17289804"/>
    </style:style>
    <style:style style:name="T798" style:family="text">
      <style:text-properties fo:color="#000000" loext:opacity="100%" style:text-line-through-style="solid" style:text-line-through-type="single" fo:language="fr" fo:country="FR" fo:font-style="italic" officeooo:rsid="15ab1fb7" style:font-style-asian="italic" style:font-style-complex="italic"/>
    </style:style>
    <style:style style:name="T799" style:family="text">
      <style:text-properties fo:color="#000000" loext:opacity="100%" style:text-line-through-style="solid" style:text-line-through-type="single" fo:language="fr" fo:country="FR" fo:font-style="italic" style:font-style-asian="italic" style:font-style-complex="italic"/>
    </style:style>
    <style:style style:name="T800" style:family="text">
      <style:text-properties fo:color="#000000" loext:opacity="100%" fo:language="pt" fo:country="PT" fo:font-style="italic" style:font-style-asian="italic" style:font-style-complex="italic"/>
    </style:style>
    <style:style style:name="T801" style:family="text">
      <style:text-properties fo:color="#000000" loext:opacity="100%" officeooo:rsid="172296c0"/>
    </style:style>
    <style:style style:name="T802" style:family="text">
      <style:text-properties fo:color="#000000" loext:opacity="100%" officeooo:rsid="1683563d"/>
    </style:style>
    <style:style style:name="T803" style:family="text">
      <style:text-properties fo:color="#000000" loext:opacity="100%" officeooo:rsid="1685542b"/>
    </style:style>
    <style:style style:name="T804" style:family="text">
      <style:text-properties fo:color="#000000" loext:opacity="100%" officeooo:rsid="17051b8e"/>
    </style:style>
    <style:style style:name="T805" style:family="text">
      <style:text-properties fo:color="#000000" loext:opacity="100%" officeooo:rsid="1725f911"/>
    </style:style>
    <style:style style:name="T806" style:family="text">
      <style:text-properties fo:color="#000000" loext:opacity="100%" officeooo:rsid="17b1aea0"/>
    </style:style>
    <style:style style:name="T807" style:family="text">
      <style:text-properties fo:color="#000000" loext:opacity="100%" officeooo:rsid="167ef715"/>
    </style:style>
    <style:style style:name="T808" style:family="text">
      <style:text-properties fo:color="#000000" loext:opacity="100%" officeooo:rsid="1728d2d6"/>
    </style:style>
    <style:style style:name="T809" style:family="text">
      <style:text-properties fo:color="#000000" loext:opacity="100%" officeooo:rsid="16857e37"/>
    </style:style>
    <style:style style:name="T810" style:family="text">
      <style:text-properties fo:color="#000000" loext:opacity="100%" officeooo:rsid="17269af5"/>
    </style:style>
    <style:style style:name="T811" style:family="text">
      <style:text-properties fo:color="#000000" loext:opacity="100%" officeooo:rsid="168262e9"/>
    </style:style>
    <style:style style:name="T812" style:family="text">
      <style:text-properties fo:color="#000000" loext:opacity="100%" officeooo:rsid="15f82d73"/>
    </style:style>
    <style:style style:name="T813" style:family="text">
      <style:text-properties fo:color="#000000" loext:opacity="100%" officeooo:rsid="1683b9af"/>
    </style:style>
    <style:style style:name="T814" style:family="text">
      <style:text-properties fo:color="#000000" loext:opacity="100%" officeooo:rsid="15c38b85"/>
    </style:style>
    <style:style style:name="T815" style:family="text">
      <style:text-properties fo:color="#000000" loext:opacity="100%" officeooo:rsid="171fb553"/>
    </style:style>
    <style:style style:name="T816" style:family="text">
      <style:text-properties fo:color="#000000" loext:opacity="100%" officeooo:rsid="171f8a2f"/>
    </style:style>
    <style:style style:name="T817" style:family="text">
      <style:text-properties fo:color="#000000" loext:opacity="100%" officeooo:rsid="17b3a681"/>
    </style:style>
    <style:style style:name="T818" style:family="text">
      <style:text-properties fo:color="#000000" loext:opacity="100%" officeooo:rsid="172ac783"/>
    </style:style>
    <style:style style:name="T819" style:family="text">
      <style:text-properties fo:color="#000000" loext:opacity="100%" officeooo:rsid="186206aa"/>
    </style:style>
    <style:style style:name="T820" style:family="text">
      <style:text-properties fo:color="#000000" loext:opacity="100%" officeooo:rsid="17b40699"/>
    </style:style>
    <style:style style:name="T821" style:family="text">
      <style:text-properties officeooo:rsid="161a626f"/>
    </style:style>
    <style:style style:name="T822" style:family="text">
      <style:text-properties officeooo:rsid="171fb6a7"/>
    </style:style>
    <style:style style:name="T823" style:family="text">
      <style:text-properties officeooo:rsid="16819827"/>
    </style:style>
    <style:style style:name="T824" style:family="text">
      <style:text-properties officeooo:rsid="168076dd"/>
    </style:style>
    <style:style style:name="T825" style:family="text">
      <style:text-properties officeooo:rsid="1723eedc"/>
    </style:style>
    <style:style style:name="T826" style:family="text">
      <style:text-properties officeooo:rsid="16267ebf"/>
    </style:style>
    <style:style style:name="T827" style:family="text">
      <style:text-properties officeooo:rsid="170531ef"/>
    </style:style>
    <style:style style:name="T828" style:family="text">
      <style:text-properties officeooo:rsid="17b40699"/>
    </style:style>
    <style:style style:name="T829" style:family="text">
      <style:text-properties officeooo:rsid="185ae591"/>
    </style:style>
    <style:style style:name="T830" style:family="text">
      <style:text-properties officeooo:rsid="161b35e7"/>
    </style:style>
    <style:style style:name="T831" style:family="text">
      <style:text-properties officeooo:rsid="17f6c703"/>
    </style:style>
    <style:style style:name="T832" style:family="text">
      <style:text-properties officeooo:rsid="16a58403"/>
    </style:style>
    <style:style style:name="T833" style:family="text">
      <style:text-properties officeooo:rsid="16e0092e"/>
    </style:style>
    <style:style style:name="T834" style:family="text">
      <style:text-properties officeooo:rsid="196531ab"/>
    </style:style>
    <style:style style:name="T835" style:family="text">
      <style:text-properties officeooo:rsid="16194126"/>
    </style:style>
    <style:style style:name="T836" style:family="text">
      <style:text-properties officeooo:rsid="161747c3"/>
    </style:style>
    <style:style style:name="T837" style:family="text">
      <style:text-properties officeooo:rsid="1979c76e"/>
    </style:style>
    <style:style style:name="T838" style:family="text">
      <style:text-properties officeooo:rsid="17f7d236"/>
    </style:style>
    <style:style style:name="T839" style:family="text">
      <style:text-properties officeooo:rsid="1618be8e"/>
    </style:style>
    <style:style style:name="T840" style:family="text">
      <style:text-properties officeooo:rsid="16275a87"/>
    </style:style>
    <style:style style:name="T841" style:family="text">
      <style:text-properties officeooo:rsid="1618c918"/>
    </style:style>
    <style:style style:name="T842" style:family="text">
      <style:text-properties officeooo:rsid="185e1afa"/>
    </style:style>
    <style:style style:name="T843" style:family="text">
      <style:text-properties officeooo:rsid="16414754"/>
    </style:style>
    <style:style style:name="T844" style:family="text">
      <style:text-properties fo:color="#ff0000" loext:opacity="100%" fo:language="fr" fo:country="FR" fo:font-style="italic" style:font-style-asian="italic" style:font-style-complex="italic"/>
    </style:style>
    <style:style style:name="T845" style:family="text">
      <style:text-properties fo:color="#ff0000" loext:opacity="100%" fo:font-style="italic" style:font-style-asian="italic" style:font-style-complex="italic"/>
    </style:style>
    <style:style style:name="T846" style:family="text">
      <style:text-properties fo:color="#ff0000" loext:opacity="100%" fo:font-style="italic" officeooo:rsid="16e0092e" style:font-style-asian="italic" style:font-style-complex="italic"/>
    </style:style>
    <style:style style:name="T847" style:family="text">
      <style:text-properties fo:color="#ff0000" loext:opacity="100%" fo:font-style="italic" officeooo:rsid="16408e5e" style:font-style-asian="italic" style:font-style-complex="italic"/>
    </style:style>
    <style:style style:name="T848" style:family="text">
      <style:text-properties fo:color="#ff0000" loext:opacity="100%" fo:font-style="italic" officeooo:rsid="16819827" style:font-style-asian="italic" style:font-style-complex="italic"/>
    </style:style>
    <style:style style:name="T849" style:family="text">
      <style:text-properties fo:color="#ff0000" loext:opacity="100%" fo:language="fr" fo:country="FR" fo:font-style="italic" officeooo:rsid="16819827" style:font-style-asian="italic" style:font-style-complex="italic"/>
    </style:style>
    <style:style style:name="T850" style:family="text">
      <style:text-properties fo:color="#000000" loext:opacity="100%" fo:language="fr" fo:country="FR" fo:font-style="italic" officeooo:rsid="1619b6e8" style:font-style-asian="italic" style:font-style-complex="italic"/>
    </style:style>
    <style:style style:name="T851" style:family="text">
      <style:text-properties fo:color="#000000" loext:opacity="100%" officeooo:rsid="1619b6e8"/>
    </style:style>
    <style:style style:name="T852" style:family="text">
      <style:text-properties fo:color="#000000" loext:opacity="100%" fo:font-weight="bold" officeooo:rsid="15c1a467" style:font-weight-asian="bold" style:font-weight-complex="bold"/>
    </style:style>
    <style:style style:name="T853" style:family="text">
      <style:text-properties officeooo:rsid="16a2b044"/>
    </style:style>
    <style:style style:name="T854" style:family="text">
      <style:text-properties officeooo:rsid="16887a3c"/>
    </style:style>
    <style:style style:name="T855" style:family="text">
      <style:text-properties officeooo:rsid="1619b6e8"/>
    </style:style>
    <style:style style:name="T856" style:family="text">
      <style:text-properties officeooo:rsid="161a2f49"/>
    </style:style>
    <style:style style:name="T857" style:family="text">
      <style:text-properties officeooo:rsid="161d54b0"/>
    </style:style>
    <style:style style:name="T858" style:family="text">
      <style:text-properties officeooo:rsid="162940cf"/>
    </style:style>
    <style:style style:name="T859" style:family="text">
      <style:text-properties officeooo:rsid="17b7056b"/>
    </style:style>
    <style:style style:name="T860" style:family="text">
      <style:text-properties fo:color="#000000" loext:opacity="100%" officeooo:rsid="171fb6a7"/>
    </style:style>
    <style:style style:name="T861" style:family="text">
      <style:text-properties fo:color="#000000" loext:opacity="100%" fo:font-weight="bold" officeooo:rsid="171fb6a7" style:font-weight-asian="bold" style:font-weight-complex="bold"/>
    </style:style>
    <style:style style:name="T862" style:family="text">
      <style:text-properties fo:color="#000000" loext:opacity="100%" officeooo:rsid="171fc1ae"/>
    </style:style>
    <style:style style:name="T863" style:family="text">
      <style:text-properties fo:color="#000000" loext:opacity="100%" fo:language="de" fo:country="DE" officeooo:rsid="171fb6a7"/>
    </style:style>
    <style:style style:name="T864" style:family="text">
      <style:text-properties fo:color="#000000" loext:opacity="100%" fo:language="de" fo:country="DE" fo:font-style="italic" style:font-style-asian="italic" style:font-style-complex="italic"/>
    </style:style>
    <style:style style:name="T865" style:family="text">
      <style:text-properties fo:color="#000000" loext:opacity="100%" officeooo:rsid="16b1c82b"/>
    </style:style>
    <style:style style:name="T866" style:family="text">
      <style:text-properties fo:color="#000000" loext:opacity="100%" officeooo:rsid="17060f14"/>
    </style:style>
    <style:style style:name="T867" style:family="text">
      <style:text-properties fo:color="#000000" loext:opacity="100%" officeooo:rsid="17f8994c"/>
    </style:style>
    <style:style style:name="T868" style:family="text">
      <style:text-properties fo:color="#000000" loext:opacity="100%" officeooo:rsid="1965fe4b"/>
    </style:style>
    <style:style style:name="T869" style:family="text">
      <style:text-properties fo:color="#000000" loext:opacity="100%" officeooo:rsid="17274341"/>
    </style:style>
    <style:style style:name="T870" style:family="text">
      <style:text-properties fo:language="de" fo:country="DE" fo:font-style="italic" officeooo:rsid="1974aaff" style:font-style-asian="italic" style:font-style-complex="italic"/>
    </style:style>
    <style:style style:name="T871" style:family="text">
      <style:text-properties officeooo:rsid="197a6849"/>
    </style:style>
    <style:style style:name="T872" style:family="text">
      <style:text-properties officeooo:rsid="1801a7ee"/>
    </style:style>
    <style:style style:name="T873" style:family="text">
      <style:text-properties officeooo:rsid="19088f75"/>
    </style:style>
    <style:style style:name="T874" style:family="text">
      <style:text-properties officeooo:rsid="1965fe4b"/>
    </style:style>
    <style:style style:name="T875" style:family="text">
      <style:text-properties fo:color="#ff0000" loext:opacity="100%" officeooo:rsid="1801a7ee"/>
    </style:style>
    <style:style style:name="T876" style:family="text">
      <style:text-properties fo:color="#ff0000" loext:opacity="100%" officeooo:rsid="197116d4"/>
    </style:style>
    <style:style style:name="T877" style:family="text">
      <style:text-properties fo:color="#000000" loext:opacity="100%" fo:language="fr" fo:country="FR" fo:font-style="normal" style:text-underline-style="none" fo:font-weight="bold" officeooo:rsid="030b9b06" style:font-style-asian="normal" style:font-weight-asian="bold" style:font-style-complex="normal" style:font-weight-complex="bold"/>
    </style:style>
    <style:style style:name="T878" style:family="text">
      <style:text-properties fo:color="#000000" loext:opacity="100%" fo:language="fr" fo:country="FR" fo:font-style="normal" style:text-underline-style="none" fo:font-weight="bold" officeooo:rsid="003ac88e" style:font-style-asian="normal" style:font-weight-asian="bold" style:font-style-complex="normal" style:font-weight-complex="bold"/>
    </style:style>
    <style:style style:name="T879" style:family="text">
      <style:text-properties fo:color="#000000" loext:opacity="100%" fo:language="fr" fo:country="FR" fo:font-style="normal" style:text-underline-style="none" officeooo:rsid="0516e980" style:font-style-asian="normal" style:font-style-complex="normal"/>
    </style:style>
    <style:style style:name="T880" style:family="text">
      <style:text-properties fo:font-style="normal" style:text-underline-style="solid" style:text-underline-width="auto" style:text-underline-color="font-color" officeooo:rsid="0bbe07d4" style:font-style-asian="normal" style:font-style-complex="normal"/>
    </style:style>
    <style:style style:name="T881" style:family="text">
      <style:text-properties fo:color="#000000" loext:opacity="100%" fo:font-style="normal" style:text-underline-style="solid" style:text-underline-width="auto" style:text-underline-color="font-color" officeooo:rsid="0c33eea9" style:font-style-asian="normal" style:font-style-complex="normal"/>
    </style:style>
    <style:style style:name="T882" style:family="text">
      <style:text-properties fo:font-style="normal" style:text-underline-style="solid" style:text-underline-width="auto" style:text-underline-color="font-color" officeooo:rsid="027c8692" style:font-style-asian="normal" style:font-style-complex="normal"/>
    </style:style>
    <style:style style:name="T883" style:family="text">
      <style:text-properties fo:font-style="normal" style:text-underline-style="solid" style:text-underline-width="auto" style:text-underline-color="font-color" officeooo:rsid="001ff221" style:font-style-asian="normal" style:font-style-complex="normal"/>
    </style:style>
    <style:style style:name="T884" style:family="text">
      <style:text-properties fo:font-style="normal" style:text-underline-style="solid" style:text-underline-width="auto" style:text-underline-color="font-color" officeooo:rsid="0c363b27" style:font-style-asian="normal" style:font-style-complex="normal"/>
    </style:style>
    <style:style style:name="T885" style:family="text">
      <style:text-properties fo:font-style="normal" style:text-underline-style="solid" style:text-underline-width="auto" style:text-underline-color="font-color" officeooo:rsid="0c37b973" style:font-style-asian="normal" style:font-style-complex="normal"/>
    </style:style>
    <style:style style:name="T886" style:family="text">
      <style:text-properties fo:font-style="normal" style:text-underline-style="solid" style:text-underline-width="auto" style:text-underline-color="font-color" officeooo:rsid="0c3d7120" style:font-style-asian="normal" style:font-style-complex="normal"/>
    </style:style>
    <style:style style:name="T887" style:family="text">
      <style:text-properties fo:font-style="normal" style:text-underline-style="solid" style:text-underline-width="auto" style:text-underline-color="font-color" officeooo:rsid="1b0b70e3" style:font-style-asian="normal" style:font-style-complex="normal"/>
    </style:style>
    <style:style style:name="T888" style:family="text">
      <style:text-properties fo:font-style="normal" style:text-underline-style="solid" style:text-underline-width="auto" style:text-underline-color="font-color" officeooo:rsid="0c465b91" style:font-style-asian="normal" style:font-style-complex="normal"/>
    </style:style>
    <style:style style:name="T889" style:family="text">
      <style:text-properties fo:font-style="normal" style:text-underline-style="none" style:font-style-asian="normal" style:font-style-complex="normal"/>
    </style:style>
    <style:style style:name="T890" style:family="text">
      <style:text-properties fo:color="#000000" loext:opacity="100%" style:text-line-through-style="none" style:text-line-through-type="none" style:font-name="Liberation Serif" fo:font-style="normal" style:text-underline-style="none" officeooo:rsid="03f81d94" style:font-style-asian="normal" style:font-style-complex="normal"/>
    </style:style>
    <style:style style:name="T891" style:family="text">
      <style:text-properties fo:color="#000000" loext:opacity="100%" style:text-line-through-style="none" style:text-line-through-type="none" style:font-name="Liberation Serif" fo:font-style="normal" style:text-underline-style="none" officeooo:rsid="03f968ff" style:font-style-asian="normal" style:font-style-complex="normal"/>
    </style:style>
    <style:style style:name="T892" style:family="text">
      <style:text-properties fo:color="#000000" loext:opacity="100%" style:text-line-through-style="none" style:text-line-through-type="none" style:font-name="Liberation Serif" fo:language="fr" fo:country="FR" fo:font-style="normal" style:text-underline-style="none" officeooo:rsid="03f81d94" style:font-style-asian="normal" style:font-style-complex="normal"/>
    </style:style>
    <style:style style:name="T893" style:family="text">
      <style:text-properties fo:color="#000000" loext:opacity="100%" style:text-line-through-style="none" style:text-line-through-type="none" style:font-name="Liberation Serif" fo:language="fr" fo:country="FR" fo:font-style="italic" style:text-underline-style="none" officeooo:rsid="03f81d94" style:font-style-asian="italic" style:font-style-complex="italic"/>
    </style:style>
    <style:style style:name="T894" style:family="text">
      <style:text-properties fo:color="#000000" loext:opacity="100%" style:text-line-through-style="none" style:text-line-through-type="none" style:font-name="Liberation Serif" fo:language="en" fo:country="US" fo:font-style="normal" style:text-underline-style="none" officeooo:rsid="0a96e337" style:font-style-asian="normal" style:font-style-complex="normal"/>
    </style:style>
    <style:style style:name="T895" style:family="text">
      <style:text-properties fo:color="#000000" loext:opacity="100%" style:text-line-through-style="none" style:text-line-through-type="none" style:font-name="Liberation Serif" fo:language="en" fo:country="US" fo:font-style="normal" style:text-underline-style="none" officeooo:rsid="12f45b36" style:font-style-asian="normal" style:font-style-complex="normal"/>
    </style:style>
    <style:style style:name="T896" style:family="text">
      <style:text-properties fo:font-weight="bold" officeooo:rsid="0d6c2842" style:font-weight-asian="bold" style:font-weight-complex="bold"/>
    </style:style>
    <style:style style:name="T897" style:family="text">
      <style:text-properties officeooo:rsid="12fb30de"/>
    </style:style>
    <style:style style:name="T898" style:family="text">
      <style:text-properties officeooo:rsid="1972d359"/>
    </style:style>
    <style:style style:name="T899" style:family="text">
      <style:text-properties fo:color="#000000" loext:opacity="100%" fo:language="es" fo:country="MX"/>
    </style:style>
    <style:style style:name="T900" style:family="text">
      <style:text-properties fo:color="#000000" loext:opacity="100%" officeooo:rsid="0c33eea9"/>
    </style:style>
    <style:style style:name="T901" style:family="text">
      <style:text-properties fo:color="#000000" loext:opacity="100%" fo:language="es" fo:country="MX" officeooo:rsid="13ac6d67"/>
    </style:style>
    <style:style style:name="T902" style:family="text">
      <style:text-properties fo:color="#000000" loext:opacity="100%" fo:font-weight="normal" style:font-weight-asian="normal" style:font-weight-complex="normal"/>
    </style:style>
    <style:style style:name="T903" style:family="text">
      <style:text-properties fo:color="#000000" loext:opacity="100%" fo:font-weight="normal" officeooo:rsid="17fa8ca3" style:font-weight-asian="normal" style:font-weight-complex="normal"/>
    </style:style>
    <style:style style:name="T904" style:family="text">
      <style:text-properties fo:color="#000000" loext:opacity="100%" officeooo:rsid="178b8138"/>
    </style:style>
    <style:style style:name="T905" style:family="text">
      <style:text-properties fo:color="#000000" loext:opacity="100%" officeooo:rsid="151b2e80"/>
    </style:style>
    <style:style style:name="T906" style:family="text">
      <style:text-properties fo:color="#000000" loext:opacity="100%" fo:font-weight="bold" officeooo:rsid="17fa8ca3" style:font-weight-asian="bold" style:font-weight-complex="bold"/>
    </style:style>
    <style:style style:name="T907" style:family="text">
      <style:text-properties fo:color="#000000" loext:opacity="100%" officeooo:rsid="17fa8ca3"/>
    </style:style>
    <style:style style:name="T908" style:family="text">
      <style:text-properties officeooo:rsid="1708fb6e"/>
    </style:style>
    <style:style style:name="T909" style:family="text">
      <style:text-properties officeooo:rsid="17fcc76d"/>
    </style:style>
    <style:style style:name="T910" style:family="text">
      <style:text-properties fo:color="#ff0000" loext:opacity="100%" officeooo:rsid="17ecb302"/>
    </style:style>
    <style:style style:name="T911" style:family="text">
      <style:text-properties officeooo:rsid="18d9017f"/>
    </style:style>
    <style:style style:name="T912" style:family="text">
      <style:text-properties fo:language="fr" fo:country="FR" style:text-underline-style="none" fo:font-weight="bold" officeooo:rsid="030b9b06" style:font-weight-asian="bold" style:font-weight-complex="bold"/>
    </style:style>
    <style:style style:name="T913" style:family="text">
      <style:text-properties fo:language="fr" fo:country="FR" style:text-underline-style="none" fo:font-weight="bold" officeooo:rsid="00390337" style:font-weight-asian="bold" style:font-weight-complex="bold"/>
    </style:style>
    <style:style style:name="T914" style:family="text">
      <style:text-properties fo:language="fr" fo:country="FR" style:text-underline-style="none" officeooo:rsid="0516e980"/>
    </style:style>
    <style:style style:name="T915" style:family="text">
      <style:text-properties fo:language="fr" fo:country="FR" fo:font-style="italic" style:text-underline-style="solid" style:text-underline-width="auto" style:text-underline-color="font-color" officeooo:rsid="009cc803" style:font-style-asian="italic" style:font-style-complex="italic"/>
    </style:style>
    <style:style style:name="T916" style:family="text">
      <style:text-properties fo:language="fr" fo:country="FR" fo:font-style="italic" style:text-underline-style="solid" style:text-underline-width="auto" style:text-underline-color="font-color" officeooo:rsid="009facd7" style:font-style-asian="italic" style:font-style-complex="italic"/>
    </style:style>
    <style:style style:name="T917" style:family="text">
      <style:text-properties fo:language="fr" fo:country="FR" style:text-underline-style="none" officeooo:rsid="01866923"/>
    </style:style>
    <style:style style:name="T918" style:family="text">
      <style:text-properties officeooo:rsid="13ac6d67"/>
    </style:style>
    <style:style style:name="T919" style:family="text">
      <style:text-properties officeooo:rsid="14dc072a"/>
    </style:style>
    <style:style style:name="T920" style:family="text">
      <style:text-properties officeooo:rsid="155d0780"/>
    </style:style>
    <style:style style:name="T921" style:family="text">
      <style:text-properties officeooo:rsid="1362f1f9"/>
    </style:style>
    <style:style style:name="T922" style:family="text">
      <style:text-properties officeooo:rsid="154496b3"/>
    </style:style>
    <style:style style:name="T923" style:family="text">
      <style:text-properties officeooo:rsid="154167e6"/>
    </style:style>
    <style:style style:name="T924" style:family="text">
      <style:text-properties officeooo:rsid="154349a4"/>
    </style:style>
    <style:style style:name="T925" style:family="text">
      <style:text-properties fo:color="#000000" loext:opacity="100%" officeooo:rsid="13aefdcd"/>
    </style:style>
    <style:style style:name="T926" style:family="text">
      <style:text-properties fo:color="#000000" loext:opacity="100%" officeooo:rsid="14ed047c"/>
    </style:style>
    <style:style style:name="T927" style:family="text">
      <style:text-properties fo:color="#000000" loext:opacity="100%" officeooo:rsid="149d3ecd"/>
    </style:style>
    <style:style style:name="T928" style:family="text">
      <style:text-properties fo:color="#000000" loext:opacity="100%" officeooo:rsid="14ebc417"/>
    </style:style>
    <style:style style:name="T929" style:family="text">
      <style:text-properties fo:color="#000000" loext:opacity="100%" officeooo:rsid="14eb6a2e"/>
    </style:style>
    <style:style style:name="T930" style:family="text">
      <style:text-properties fo:color="#000000" loext:opacity="100%" officeooo:rsid="1815d06c"/>
    </style:style>
    <style:style style:name="T931" style:family="text">
      <style:text-properties fo:color="#000000" loext:opacity="100%" officeooo:rsid="154349a4"/>
    </style:style>
    <style:style style:name="T932" style:family="text">
      <style:text-properties fo:color="#000000" loext:opacity="100%" officeooo:rsid="14a50d81"/>
    </style:style>
    <style:style style:name="T933" style:family="text">
      <style:text-properties fo:color="#000000" loext:opacity="100%" fo:font-weight="bold" officeooo:rsid="149e94b4" style:font-weight-asian="bold" style:font-weight-complex="bold"/>
    </style:style>
    <style:style style:name="T934" style:family="text">
      <style:text-properties fo:color="#000000" loext:opacity="100%" fo:font-weight="normal" officeooo:rsid="14a6ad17" style:font-weight-asian="normal" style:font-weight-complex="normal"/>
    </style:style>
    <style:style style:name="T935" style:family="text">
      <style:text-properties fo:color="#000000" loext:opacity="100%" fo:font-weight="normal" officeooo:rsid="154488a7" style:font-weight-asian="normal" style:font-weight-complex="normal"/>
    </style:style>
    <style:style style:name="T936" style:family="text">
      <style:text-properties fo:color="#000000" loext:opacity="100%" officeooo:rsid="149e94b4"/>
    </style:style>
    <style:style style:name="T937" style:family="text">
      <style:text-properties fo:font-weight="bold" officeooo:rsid="149e94b4" style:font-weight-asian="bold" style:font-weight-complex="bold"/>
    </style:style>
    <style:style style:name="T938" style:family="text">
      <style:text-properties officeooo:rsid="149e94b4"/>
    </style:style>
    <style:style style:name="T939" style:family="text">
      <style:text-properties officeooo:rsid="14a36268"/>
    </style:style>
    <style:style style:name="T940" style:family="text">
      <style:text-properties officeooo:rsid="14b60436"/>
    </style:style>
    <style:style style:name="T941" style:family="text">
      <style:text-properties fo:color="#000000" loext:opacity="100%" officeooo:rsid="14b60436"/>
    </style:style>
    <style:style style:name="T942" style:family="text">
      <style:text-properties fo:color="#000000" loext:opacity="100%" officeooo:rsid="154488a7"/>
    </style:style>
    <style:style style:name="T943" style:family="text">
      <style:text-properties fo:color="#000000" loext:opacity="100%" officeooo:rsid="14a36268"/>
    </style:style>
    <style:style style:name="T944" style:family="text">
      <style:text-properties fo:color="#000000" loext:opacity="100%" fo:font-weight="bold" officeooo:rsid="14a03915" style:font-weight-asian="bold" style:font-weight-complex="bold"/>
    </style:style>
    <style:style style:name="T945" style:family="text">
      <style:text-properties fo:color="#000000" loext:opacity="100%" officeooo:rsid="14a2f8d6"/>
    </style:style>
    <style:style style:name="T946" style:family="text">
      <style:text-properties fo:font-weight="bold" officeooo:rsid="14a86553" style:font-weight-asian="bold" style:font-weight-complex="bold"/>
    </style:style>
    <style:style style:name="T947" style:family="text">
      <style:text-properties officeooo:rsid="14a86553"/>
    </style:style>
    <style:style style:name="T948" style:family="text">
      <style:text-properties fo:font-weight="bold" officeooo:rsid="14a8c185" style:font-weight-asian="bold" style:font-weight-complex="bold"/>
    </style:style>
    <style:style style:name="T949" style:family="text">
      <style:text-properties officeooo:rsid="14a8c185"/>
    </style:style>
    <style:style style:name="T950" style:family="text">
      <style:text-properties fo:font-weight="bold" officeooo:rsid="14a9af3b" style:font-weight-asian="bold" style:font-weight-complex="bold"/>
    </style:style>
    <style:style style:name="T951" style:family="text">
      <style:text-properties officeooo:rsid="14b64c81"/>
    </style:style>
    <style:style style:name="T952" style:family="text">
      <style:text-properties fo:font-weight="bold" officeooo:rsid="14f9964a" style:font-weight-asian="bold" style:font-weight-complex="bold"/>
    </style:style>
    <style:style style:name="T953" style:family="text">
      <style:text-properties officeooo:rsid="14f9964a"/>
    </style:style>
    <style:style style:name="T954" style:family="text">
      <style:text-properties fo:font-weight="bold" officeooo:rsid="1518ba24" style:font-weight-asian="bold" style:font-weight-complex="bold"/>
    </style:style>
    <style:style style:name="T955" style:family="text">
      <style:text-properties officeooo:rsid="1518ba24"/>
    </style:style>
    <style:style style:name="T956" style:family="text">
      <style:text-properties officeooo:rsid="154ccf30"/>
    </style:style>
    <style:style style:name="T957" style:family="text">
      <style:text-properties officeooo:rsid="158f780b"/>
    </style:style>
    <style:style style:name="T958" style:family="text">
      <style:text-properties fo:language="de" fo:country="DE" fo:font-style="italic" officeooo:rsid="154ccf30" style:font-style-asian="italic" style:font-style-complex="italic"/>
    </style:style>
    <style:style style:name="T959" style:family="text">
      <style:text-properties fo:color="#000000" loext:opacity="100%" fo:font-size="6.40000009536743pt" fo:language="en" fo:country="US" fo:font-weight="normal" officeooo:rsid="05985db9" style:font-size-asian="6.40000009536743pt" style:font-weight-asian="normal" style:font-size-complex="6.40000009536743pt" style:font-weight-complex="normal"/>
    </style:style>
    <style:style style:name="T960" style:family="text">
      <style:text-properties fo:color="#000000" loext:opacity="100%" officeooo:rsid="0c5b0167"/>
    </style:style>
    <style:style style:name="T961" style:family="text">
      <style:text-properties officeooo:rsid="1550108c"/>
    </style:style>
    <style:style style:name="T962" style:family="text">
      <style:text-properties fo:font-style="italic" officeooo:rsid="1550108c" style:font-style-asian="italic" style:font-style-complex="italic"/>
    </style:style>
    <style:style style:name="T963" style:family="text">
      <style:text-properties officeooo:rsid="154e0f71"/>
    </style:style>
    <style:style style:name="T964" style:family="text">
      <style:text-properties officeooo:rsid="154e3b64"/>
    </style:style>
    <style:style style:name="T965" style:family="text">
      <style:text-properties officeooo:rsid="172b872d"/>
    </style:style>
    <style:style style:name="T966" style:family="text">
      <style:text-properties officeooo:rsid="181c0fa3"/>
    </style:style>
    <style:style style:name="T967" style:family="text">
      <style:text-properties officeooo:rsid="181c56cf"/>
    </style:style>
    <style:style style:name="T968" style:family="text">
      <style:text-properties officeooo:rsid="181d24f7"/>
    </style:style>
    <style:style style:name="T969" style:family="text">
      <style:text-properties fo:language="fr" fo:country="FR" fo:font-style="italic" officeooo:rsid="181d6ace" style:font-style-asian="italic" style:font-style-complex="italic"/>
    </style:style>
    <style:style style:name="T970" style:family="text">
      <style:text-properties officeooo:rsid="181d6ace"/>
    </style:style>
    <style:style style:name="T971" style:family="text">
      <style:text-properties officeooo:rsid="181e3192"/>
    </style:style>
    <style:style style:name="T972" style:family="text">
      <style:text-properties officeooo:rsid="1896e8bb"/>
    </style:style>
    <style:style style:name="T973" style:family="text">
      <style:text-properties fo:language="de" fo:country="DE" fo:font-style="italic" officeooo:rsid="1896e8bb" style:font-style-asian="italic" style:font-style-complex="italic"/>
    </style:style>
    <style:style style:name="T974" style:family="text">
      <style:text-properties officeooo:rsid="19751802"/>
    </style:style>
    <style:style style:name="T975" style:family="text">
      <style:text-properties officeooo:rsid="1973910e"/>
    </style:style>
    <style:style style:name="T976" style:family="text">
      <style:text-properties fo:color="#000000" loext:opacity="100%" fo:language="en" fo:country="US" fo:font-style="normal" fo:font-weight="bold" officeooo:rsid="030b9b06" style:font-style-asian="normal" style:font-weight-asian="bold" style:font-style-complex="normal" style:font-weight-complex="bold"/>
    </style:style>
    <style:style style:name="T977" style:family="text">
      <style:text-properties fo:color="#000000" loext:opacity="100%" fo:language="en" fo:country="US" fo:font-style="normal" fo:font-weight="bold" officeooo:rsid="00390337" style:font-style-asian="normal" style:font-weight-asian="bold" style:font-style-complex="normal" style:font-weight-complex="bold"/>
    </style:style>
    <style:style style:name="T978" style:family="text">
      <style:text-properties fo:color="#000000" loext:opacity="100%" fo:language="en" fo:country="US" fo:font-style="normal" officeooo:rsid="0516e980" style:font-style-asian="normal" style:font-style-complex="normal"/>
    </style:style>
    <style:style style:name="T979" style:family="text">
      <style:text-properties fo:language="en" fo:country="US" fo:font-style="normal" style:text-underline-style="solid" style:text-underline-width="auto" style:text-underline-color="font-color" officeooo:rsid="04a6e68b" style:font-style-asian="normal" style:font-style-complex="normal"/>
    </style:style>
    <style:style style:name="T980" style:family="text">
      <style:text-properties fo:language="en" fo:country="US" fo:font-style="normal" style:text-underline-style="solid" style:text-underline-width="auto" style:text-underline-color="font-color" officeooo:rsid="04e0f516" style:font-style-asian="normal" style:font-style-complex="normal"/>
    </style:style>
    <style:style style:name="T981" style:family="text">
      <style:text-properties fo:language="en" fo:country="US" fo:font-style="normal" style:text-underline-style="solid" style:text-underline-width="auto" style:text-underline-color="font-color" officeooo:rsid="1acd4f05" style:font-style-asian="normal" style:font-style-complex="normal"/>
    </style:style>
    <style:style style:name="T982" style:family="text">
      <style:text-properties fo:color="#000000" loext:opacity="100%" fo:language="en" fo:country="US" fo:font-style="normal" style:text-underline-style="solid" style:text-underline-width="auto" style:text-underline-color="font-color" officeooo:rsid="1ac0ba08" style:font-style-asian="normal" style:font-style-complex="normal"/>
    </style:style>
    <style:style style:name="T983" style:family="text">
      <style:text-properties fo:color="#000000" loext:opacity="100%" fo:language="en" fo:country="US" fo:font-style="normal" style:text-underline-style="solid" style:text-underline-width="auto" style:text-underline-color="font-color" officeooo:rsid="1925403e" style:font-style-asian="normal" style:font-style-complex="normal"/>
    </style:style>
    <style:style style:name="T984" style:family="text">
      <style:text-properties fo:color="#000000" loext:opacity="100%" style:text-line-through-style="solid" style:text-line-through-type="single" fo:language="en" fo:country="US" fo:font-style="normal" style:text-underline-style="solid" style:text-underline-width="auto" style:text-underline-color="font-color" officeooo:rsid="1925403e" style:font-style-asian="normal" style:font-style-complex="normal"/>
    </style:style>
    <style:style style:name="T985" style:family="text">
      <style:text-properties fo:color="#000000" loext:opacity="100%" style:text-line-through-style="solid" style:text-line-through-type="single" fo:language="de" fo:country="DE" fo:font-style="italic" style:text-underline-style="solid" style:text-underline-width="auto" style:text-underline-color="font-color" officeooo:rsid="1925403e" style:font-style-asian="italic" style:font-style-complex="italic"/>
    </style:style>
    <style:style style:name="T986" style:family="text">
      <style:text-properties fo:color="#000000" loext:opacity="100%" style:text-line-through-style="solid" style:text-line-through-type="single" fo:language="en" fo:country="US" fo:font-style="normal" style:text-underline-style="solid" style:text-underline-width="auto" style:text-underline-color="font-color" officeooo:rsid="0c33eea9" style:font-style-asian="normal" style:font-style-complex="normal"/>
    </style:style>
    <style:style style:name="T987" style:family="text">
      <style:text-properties fo:color="#000000" loext:opacity="100%" fo:language="en" fo:country="US" fo:font-style="normal" style:text-underline-style="solid" style:text-underline-width="auto" style:text-underline-color="font-color" officeooo:rsid="0c33eea9" style:font-style-asian="normal" style:font-style-complex="normal"/>
    </style:style>
    <style:style style:name="T988" style:family="text">
      <style:text-properties fo:color="#000000" loext:opacity="100%" fo:language="en" fo:country="US" fo:font-style="normal" style:text-underline-style="solid" style:text-underline-width="auto" style:text-underline-color="font-color" officeooo:rsid="0172b4a4" style:font-style-asian="normal" style:font-style-complex="normal"/>
    </style:style>
    <style:style style:name="T989" style:family="text">
      <style:text-properties officeooo:rsid="12176b14"/>
    </style:style>
    <style:style style:name="T990" style:family="text">
      <style:text-properties fo:language="es" fo:country="MX" fo:font-style="italic" officeooo:rsid="13a7379a" style:font-style-asian="italic" style:font-style-complex="italic"/>
    </style:style>
    <style:style style:name="T991" style:family="text">
      <style:text-properties officeooo:rsid="13a7379a"/>
    </style:style>
    <style:style style:name="T992" style:family="text">
      <style:text-properties fo:font-style="italic" officeooo:rsid="13a7379a" style:font-style-asian="italic" style:font-style-complex="italic"/>
    </style:style>
    <style:style style:name="T993" style:family="text">
      <style:text-properties fo:language="es" fo:country="MX" officeooo:rsid="13a7379a"/>
    </style:style>
    <style:style style:name="T994" style:family="text">
      <style:text-properties officeooo:rsid="15eaba8a"/>
    </style:style>
    <style:style style:name="T995" style:family="text">
      <style:text-properties officeooo:rsid="16b40322"/>
    </style:style>
    <style:style style:name="T996" style:family="text">
      <style:text-properties officeooo:rsid="15dac15e"/>
    </style:style>
    <style:style style:name="T997" style:family="text">
      <style:text-properties fo:color="#ff0000" loext:opacity="100%" officeooo:rsid="15dac15e"/>
    </style:style>
    <style:style style:name="T998" style:family="text">
      <style:text-properties fo:color="#ff0000" loext:opacity="100%" officeooo:rsid="16b40322"/>
    </style:style>
    <style:style style:name="T999" style:family="text">
      <style:text-properties officeooo:rsid="15e4afda"/>
    </style:style>
    <style:style style:name="T1000" style:family="text">
      <style:text-properties officeooo:rsid="17bcc2fc"/>
    </style:style>
    <style:style style:name="T1001" style:family="text">
      <style:text-properties officeooo:rsid="16026715"/>
    </style:style>
    <style:style style:name="T1002" style:family="text">
      <style:text-properties officeooo:rsid="15e63f41"/>
    </style:style>
    <style:style style:name="T1003" style:family="text">
      <style:text-properties fo:font-weight="bold" officeooo:rsid="15e4afda" style:font-weight-asian="bold" style:font-weight-complex="bold"/>
    </style:style>
    <style:style style:name="T1004" style:family="text">
      <style:text-properties officeooo:rsid="168a732d"/>
    </style:style>
    <style:style style:name="T1005" style:family="text">
      <style:text-properties officeooo:rsid="16517663"/>
    </style:style>
    <style:style style:name="T1006" style:family="text">
      <style:text-properties officeooo:rsid="194fa3c4"/>
    </style:style>
    <style:style style:name="T1007" style:family="text">
      <style:text-properties officeooo:rsid="16794b0a"/>
    </style:style>
    <style:style style:name="T1008" style:family="text">
      <style:text-properties officeooo:rsid="136f8547"/>
    </style:style>
    <style:style style:name="T1009" style:family="text">
      <style:text-properties officeooo:rsid="13f4f923"/>
    </style:style>
    <style:style style:name="T1010" style:family="text">
      <style:text-properties officeooo:rsid="13f6c91f"/>
    </style:style>
    <style:style style:name="T1011" style:family="text">
      <style:text-properties officeooo:rsid="169408d9"/>
    </style:style>
    <style:style style:name="T1012" style:family="text">
      <style:text-properties officeooo:rsid="1733394f"/>
    </style:style>
    <style:style style:name="T1013" style:family="text">
      <style:text-properties officeooo:rsid="17350519"/>
    </style:style>
    <style:style style:name="T1014" style:family="text">
      <style:text-properties officeooo:rsid="19520734"/>
    </style:style>
    <style:style style:name="T1015" style:family="text">
      <style:text-properties officeooo:rsid="16212ad6"/>
    </style:style>
    <style:style style:name="T1016" style:family="text">
      <style:text-properties style:text-line-through-style="none" style:text-line-through-type="none" fo:language="es" fo:country="MX" fo:font-style="normal" style:text-underline-style="none" fo:font-weight="bold" officeooo:rsid="030b9b06" style:font-style-asian="normal" style:font-weight-asian="bold" style:font-style-complex="normal" style:font-weight-complex="bold"/>
    </style:style>
    <style:style style:name="T1017" style:family="text">
      <style:text-properties style:text-line-through-style="none" style:text-line-through-type="none" fo:language="es" fo:country="MX" fo:font-style="normal" style:text-underline-style="none" fo:font-weight="bold" officeooo:rsid="00390337" style:font-style-asian="normal" style:font-weight-asian="bold" style:font-style-complex="normal" style:font-weight-complex="bold"/>
    </style:style>
    <style:style style:name="T1018" style:family="text">
      <style:text-properties style:text-line-through-style="none" style:text-line-through-type="none" fo:language="es" fo:country="MX" fo:font-style="normal" style:text-underline-style="none" fo:font-weight="normal" officeooo:rsid="0516e980" style:font-style-asian="normal" style:font-weight-asian="normal" style:font-style-complex="normal" style:font-weight-complex="normal"/>
    </style:style>
    <style:style style:name="T1019" style:family="text">
      <style:text-properties fo:language="fr" fo:country="FR" fo:font-style="italic" officeooo:rsid="0c06dc8c" style:font-style-asian="italic" style:font-style-complex="italic"/>
    </style:style>
    <style:style style:name="T1020" style:family="text">
      <style:text-properties fo:language="fr" fo:country="FR" fo:font-style="italic" officeooo:rsid="1cf8d1aa" style:font-style-asian="italic" style:font-style-complex="italic"/>
    </style:style>
    <style:style style:name="T1021" style:family="text">
      <style:text-properties fo:language="en" fo:country="US" fo:font-style="italic" officeooo:rsid="02c796c2" style:font-style-asian="italic" style:font-style-complex="italic"/>
    </style:style>
    <style:style style:name="T1022" style:family="text">
      <style:text-properties fo:language="en" fo:country="US" fo:font-style="normal" officeooo:rsid="02c5fa43" style:font-style-asian="normal" style:font-style-complex="normal"/>
    </style:style>
    <style:style style:name="T1023" style:family="text">
      <style:text-properties fo:language="en" fo:country="US" fo:font-style="normal" officeooo:rsid="02c796c2" style:font-style-asian="normal" style:font-style-complex="normal"/>
    </style:style>
    <style:style style:name="T1024" style:family="text">
      <style:text-properties fo:language="en" fo:country="US" fo:font-style="normal" officeooo:rsid="0c06dc8c" style:font-style-asian="normal" style:font-style-complex="normal"/>
    </style:style>
    <style:style style:name="T1025" style:family="text">
      <style:text-properties fo:language="en" fo:country="US" fo:font-style="normal" officeooo:rsid="1cf8d1aa" style:font-style-asian="normal" style:font-style-complex="normal"/>
    </style:style>
    <style:style style:name="T1026" style:family="text">
      <style:text-properties fo:language="en" fo:country="US" fo:font-style="normal" officeooo:rsid="1cfad132" style:font-style-asian="normal" style:font-style-complex="normal"/>
    </style:style>
    <style:style style:name="T1027" style:family="text">
      <style:text-properties fo:language="en" fo:country="US" fo:font-style="normal" style:text-underline-style="none" style:font-style-asian="normal" style:font-style-complex="normal"/>
    </style:style>
    <style:style style:name="T1028" style:family="text">
      <style:text-properties officeooo:rsid="15207536"/>
    </style:style>
    <style:style style:name="T1029" style:family="text">
      <style:text-properties officeooo:rsid="13a47e61"/>
    </style:style>
    <style:style style:name="T1030" style:family="text">
      <style:text-properties officeooo:rsid="13471247"/>
    </style:style>
    <style:style style:name="T1031" style:family="text">
      <style:text-properties officeooo:rsid="1521f8cf"/>
    </style:style>
    <style:style style:name="T1032" style:family="text">
      <style:text-properties fo:color="#ff0000" loext:opacity="100%" officeooo:rsid="13a47e61"/>
    </style:style>
    <style:style style:name="T1033" style:family="text">
      <style:text-properties fo:color="#ff0000" loext:opacity="100%" officeooo:rsid="15a50009"/>
    </style:style>
    <style:style style:name="T1034" style:family="text">
      <style:text-properties fo:color="#ff0000" loext:opacity="100%" fo:language="de" fo:country="DE" fo:font-style="italic" officeooo:rsid="15a50009" style:font-style-asian="italic" style:font-style-complex="italic"/>
    </style:style>
    <style:style style:name="T1035" style:family="text">
      <style:text-properties officeooo:rsid="1816168f"/>
    </style:style>
    <style:style style:name="T1036" style:family="text">
      <style:text-properties fo:color="#ff0000" loext:opacity="100%" officeooo:rsid="15207536"/>
    </style:style>
    <style:style style:name="T1037" style:family="text">
      <style:text-properties fo:color="#000000" loext:opacity="100%" officeooo:rsid="1523a7d6"/>
    </style:style>
    <style:style style:name="T1038" style:family="text">
      <style:text-properties fo:color="#000000" loext:opacity="100%" officeooo:rsid="134c4c8c"/>
    </style:style>
    <style:style style:name="T1039" style:family="text">
      <style:text-properties fo:color="#000000" loext:opacity="100%" officeooo:rsid="13a61abe"/>
    </style:style>
    <style:style style:name="T1040" style:family="text">
      <style:text-properties officeooo:rsid="13a61abe"/>
    </style:style>
    <style:style style:name="T1041" style:family="text">
      <style:text-properties fo:color="#000000" loext:opacity="100%" officeooo:rsid="134e44c9"/>
    </style:style>
    <style:style style:name="T1042" style:family="text">
      <style:text-properties fo:color="#000000" loext:opacity="100%" officeooo:rsid="1816168f"/>
    </style:style>
    <style:style style:name="T1043" style:family="text">
      <style:text-properties fo:color="#000000" loext:opacity="100%" officeooo:rsid="15245485"/>
    </style:style>
    <style:style style:name="T1044" style:family="text">
      <style:text-properties officeooo:rsid="1646194c"/>
    </style:style>
    <style:style style:name="T1045" style:family="text">
      <style:text-properties officeooo:rsid="1651239e"/>
    </style:style>
    <style:style style:name="T1046" style:family="text">
      <style:text-properties officeooo:rsid="165031a6"/>
    </style:style>
    <style:style style:name="T1047" style:family="text">
      <style:text-properties officeooo:rsid="1915ef5a"/>
    </style:style>
    <style:style style:name="T1048" style:family="text">
      <style:text-properties fo:language="es" fo:country="MX"/>
    </style:style>
    <style:style style:name="T1049" style:family="text">
      <style:text-properties officeooo:rsid="18dd0fb8"/>
    </style:style>
    <style:style style:name="T1050" style:family="text">
      <style:text-properties officeooo:rsid="1915c56e"/>
    </style:style>
    <style:style style:name="T1051" style:family="text">
      <style:text-properties style:text-line-through-style="none" style:text-line-through-type="none" fo:language="es" fo:country="MX" fo:font-style="normal" style:text-underline-style="none" fo:font-weight="bold" style:font-style-asian="normal" style:font-weight-asian="bold" style:font-style-complex="normal" style:font-weight-complex="bold"/>
    </style:style>
    <style:style style:name="T1052" style:family="text">
      <style:text-properties style:text-line-through-style="none" style:text-line-through-type="none" fo:language="es" fo:country="MX" fo:font-style="normal" style:text-underline-style="none" fo:font-weight="bold" officeooo:rsid="15784772" style:font-style-asian="normal" style:font-weight-asian="bold" style:font-style-complex="normal" style:font-weight-complex="bold"/>
    </style:style>
    <style:style style:name="T1053" style:family="text">
      <style:text-properties fo:font-style="italic" officeooo:rsid="025566e9" style:font-style-asian="italic" style:font-style-complex="italic"/>
    </style:style>
    <style:style style:name="T1054" style:family="text">
      <style:text-properties fo:font-style="normal" officeooo:rsid="025566e9" style:font-style-asian="normal" style:font-style-complex="normal"/>
    </style:style>
    <style:style style:name="T1055" style:family="text">
      <style:text-properties style:text-line-through-style="solid" style:text-line-through-type="single" fo:font-style="normal" officeooo:rsid="025566e9" style:font-style-asian="normal" style:font-style-complex="normal"/>
    </style:style>
    <style:style style:name="T1056" style:family="text">
      <style:text-properties fo:font-style="normal" style:text-underline-style="none" officeooo:rsid="004a718f" style:font-style-asian="normal" style:font-style-complex="normal"/>
    </style:style>
    <style:style style:name="T1057" style:family="text">
      <style:text-properties officeooo:rsid="13b4c074"/>
    </style:style>
    <style:style style:name="T1058" style:family="text">
      <style:text-properties officeooo:rsid="13b4b6b4"/>
    </style:style>
    <style:style style:name="T1059" style:family="text">
      <style:text-properties officeooo:rsid="07a76ad4"/>
    </style:style>
    <style:style style:name="T1060" style:family="text">
      <style:text-properties officeooo:rsid="13add346"/>
    </style:style>
    <style:style style:name="T1061" style:family="text">
      <style:text-properties officeooo:rsid="14746565"/>
    </style:style>
    <style:style style:name="T1062" style:family="text">
      <style:text-properties officeooo:rsid="152684da"/>
    </style:style>
    <style:style style:name="T1063" style:family="text">
      <style:text-properties officeooo:rsid="13b8042d"/>
    </style:style>
    <style:style style:name="T1064" style:family="text">
      <style:text-properties fo:color="#ff0000" loext:opacity="100%" officeooo:rsid="14c19d01"/>
    </style:style>
    <style:style style:name="T1065" style:family="text">
      <style:text-properties fo:color="#ff0000" loext:opacity="100%" officeooo:rsid="14c2fad0"/>
    </style:style>
    <style:style style:name="T1066" style:family="text">
      <style:text-properties officeooo:rsid="18588c85"/>
    </style:style>
    <style:style style:name="T1067" style:family="text">
      <style:text-properties officeooo:rsid="14c0585a"/>
    </style:style>
    <style:style style:name="T1068" style:family="text">
      <style:text-properties officeooo:rsid="14c19d01"/>
    </style:style>
    <style:style style:name="T1069" style:family="text">
      <style:text-properties officeooo:rsid="14c5d4cd"/>
    </style:style>
    <style:style style:name="T1070" style:family="text">
      <style:text-properties officeooo:rsid="14c730e3"/>
    </style:style>
    <style:style style:name="T1071" style:family="text">
      <style:text-properties officeooo:rsid="15da16b5"/>
    </style:style>
    <style:style style:name="T1072" style:family="text">
      <style:text-properties officeooo:rsid="1856b74f"/>
    </style:style>
    <style:style style:name="T1073" style:family="text">
      <style:text-properties officeooo:rsid="1630a1a1"/>
    </style:style>
    <style:style style:name="T1074" style:family="text">
      <style:text-properties fo:font-weight="bold" officeooo:rsid="15b8742a" style:font-weight-asian="bold" style:font-weight-complex="bold"/>
    </style:style>
    <style:style style:name="T1075" style:family="text">
      <style:text-properties officeooo:rsid="15b8742a"/>
    </style:style>
    <style:style style:name="T1076" style:family="text">
      <style:text-properties fo:font-weight="bold" officeooo:rsid="17bcf6bd" style:font-weight-asian="bold" style:font-weight-complex="bold"/>
    </style:style>
    <style:style style:name="T1077" style:family="text">
      <style:text-properties officeooo:rsid="17bcf6bd"/>
    </style:style>
    <style:style style:name="T1078" style:family="text">
      <style:text-properties officeooo:rsid="17bf5a01"/>
    </style:style>
    <style:style style:name="T1079" style:family="text">
      <style:text-properties fo:font-weight="normal" officeooo:rsid="17bcf6bd" style:font-weight-asian="normal" style:font-weight-complex="normal"/>
    </style:style>
    <style:style style:name="T1080" style:family="text">
      <style:text-properties fo:font-weight="normal" officeooo:rsid="17be97ae" style:font-weight-asian="normal" style:font-weight-complex="normal"/>
    </style:style>
    <style:style style:name="T1081" style:family="text">
      <style:text-properties fo:font-weight="bold" officeooo:rsid="17be97ae" style:font-weight-asian="bold" style:font-weight-complex="bold"/>
    </style:style>
    <style:style style:name="T1082" style:family="text">
      <style:text-properties officeooo:rsid="17eb3b77"/>
    </style:style>
    <style:style style:name="T1083" style:family="text">
      <style:text-properties officeooo:rsid="182385e6"/>
    </style:style>
    <style:style style:name="T1084" style:family="text">
      <style:text-properties officeooo:rsid="1630d862"/>
    </style:style>
    <style:style style:name="T1085" style:family="text">
      <style:text-properties officeooo:rsid="16635df1"/>
    </style:style>
    <style:style style:name="T1086" style:family="text">
      <style:text-properties fo:language="es" fo:country="MX" officeooo:rsid="16635df1"/>
    </style:style>
    <style:style style:name="T1087" style:family="text">
      <style:text-properties officeooo:rsid="16680254"/>
    </style:style>
    <style:style style:name="T1088" style:family="text">
      <style:text-properties officeooo:rsid="166257ce"/>
    </style:style>
    <style:style style:name="T1089" style:family="text">
      <style:text-properties officeooo:rsid="18169d8d"/>
    </style:style>
    <style:style style:name="T1090" style:family="text">
      <style:text-properties officeooo:rsid="188d542d"/>
    </style:style>
    <style:style style:name="T1091" style:family="text">
      <style:text-properties fo:color="#ff0000" loext:opacity="100%" officeooo:rsid="18169d8d"/>
    </style:style>
    <style:style style:name="T1092" style:family="text">
      <style:text-properties fo:color="#ff0000" loext:opacity="100%" officeooo:rsid="188d542d"/>
    </style:style>
    <style:style style:name="T1093" style:family="text">
      <style:text-properties officeooo:rsid="18c953ca"/>
    </style:style>
    <style:style style:name="T1094" style:family="text">
      <style:text-properties officeooo:rsid="18280a85"/>
    </style:style>
    <style:style style:name="T1095" style:family="text">
      <style:text-properties fo:font-style="italic" officeooo:rsid="18280a85" style:font-style-asian="italic" style:font-style-complex="italic"/>
    </style:style>
    <style:style style:name="T1096" style:family="text">
      <style:text-properties fo:font-weight="bold" officeooo:rsid="18c953ca" style:font-weight-asian="bold" style:font-weight-complex="bold"/>
    </style:style>
    <style:style style:name="T1097" style:family="text">
      <style:text-properties officeooo:rsid="18ca28c9"/>
    </style:style>
    <style:style style:name="T1098" style:family="text">
      <style:text-properties officeooo:rsid="18ca9607"/>
    </style:style>
    <style:style style:name="T1099" style:family="text">
      <style:text-properties officeooo:rsid="18cdabda"/>
    </style:style>
    <style:style style:name="T1100" style:family="text">
      <style:text-properties fo:font-weight="bold" officeooo:rsid="18ca28c9" style:font-weight-asian="bold" style:font-weight-complex="bold"/>
    </style:style>
    <style:style style:name="T1101" style:family="text">
      <style:text-properties officeooo:rsid="1820e8df"/>
    </style:style>
    <style:style style:name="T1102" style:family="text">
      <style:text-properties officeooo:rsid="18ca745a"/>
    </style:style>
    <style:style style:name="T1103" style:family="text">
      <style:text-properties officeooo:rsid="19061aaf"/>
    </style:style>
    <style:style style:name="T1104" style:family="text">
      <style:text-properties officeooo:rsid="1914a5da"/>
    </style:style>
    <style:style style:name="T1105" style:family="text">
      <style:text-properties officeooo:rsid="18bca485"/>
    </style:style>
    <style:style style:name="T1106" style:family="text">
      <style:text-properties officeooo:rsid="18c42d58"/>
    </style:style>
    <style:style style:name="T1107" style:family="text">
      <style:text-properties officeooo:rsid="18be6240"/>
    </style:style>
    <style:style style:name="T1108" style:family="text">
      <style:text-properties officeooo:rsid="18bff37d"/>
    </style:style>
    <style:style style:name="T1109" style:family="text">
      <style:text-properties officeooo:rsid="18c1884d"/>
    </style:style>
    <style:style style:name="T1110" style:family="text">
      <style:text-properties fo:font-style="italic" officeooo:rsid="18bca485" style:font-style-asian="italic" style:font-style-complex="italic"/>
    </style:style>
    <style:style style:name="T1111" style:family="text">
      <style:text-properties officeooo:rsid="18c62fb4"/>
    </style:style>
    <style:style style:name="T1112" style:family="text">
      <style:text-properties officeooo:rsid="18c29d40"/>
    </style:style>
    <style:style style:name="T1113" style:family="text">
      <style:text-properties fo:font-weight="bold" officeooo:rsid="18c1884d" style:font-weight-asian="bold" style:font-weight-complex="bold"/>
    </style:style>
    <style:style style:name="T1114" style:family="text">
      <style:text-properties officeooo:rsid="18c81dfd"/>
    </style:style>
    <style:style style:name="T1115" style:family="text">
      <style:text-properties officeooo:rsid="18c8d8ac"/>
    </style:style>
    <style:style style:name="T1116" style:family="text">
      <style:text-properties officeooo:rsid="1906a4c4"/>
    </style:style>
    <style:style style:name="T1117" style:family="text">
      <style:text-properties officeooo:rsid="19068eaa"/>
    </style:style>
    <style:style style:name="T1118" style:family="text">
      <style:text-properties officeooo:rsid="19096b81"/>
    </style:style>
    <style:style style:name="T1119" style:family="text">
      <style:text-properties fo:color="#000000" loext:opacity="100%" style:text-underline-style="none" fo:font-weight="bold" officeooo:rsid="00390337" style:font-weight-asian="bold" style:font-weight-complex="bold"/>
    </style:style>
    <style:style style:name="T1120" style:family="text">
      <style:text-properties fo:color="#000000" loext:opacity="100%" style:text-underline-style="none" officeooo:rsid="0516e980"/>
    </style:style>
    <style:style style:name="T1121" style:family="text">
      <style:text-properties fo:color="#000000" loext:opacity="100%" fo:font-style="italic" officeooo:rsid="00b3a810" style:font-style-asian="italic" style:font-style-complex="italic"/>
    </style:style>
    <style:style style:name="T1122" style:family="text">
      <style:text-properties fo:color="#000000" loext:opacity="100%" officeooo:rsid="0036f6d2"/>
    </style:style>
    <style:style style:name="T1123" style:family="text">
      <style:text-properties fo:color="#000000" loext:opacity="100%" fo:font-style="italic" officeooo:rsid="0036f6d2" style:font-style-asian="italic" style:font-style-complex="italic"/>
    </style:style>
    <style:style style:name="T1124" style:family="text">
      <style:text-properties fo:color="#000000" loext:opacity="100%" officeooo:rsid="00b3a810"/>
    </style:style>
    <style:style style:name="T1125" style:family="text">
      <style:text-properties fo:color="#000000" loext:opacity="100%" officeooo:rsid="00e77cd0"/>
    </style:style>
    <style:style style:name="T1126" style:family="text">
      <style:text-properties fo:color="#000000" loext:opacity="100%" style:text-underline-style="none" officeooo:rsid="00b429df"/>
    </style:style>
    <style:style style:name="T1127" style:family="text">
      <style:text-properties fo:font-style="italic" officeooo:rsid="15d8d22b" style:font-style-asian="italic" style:font-style-complex="italic"/>
    </style:style>
    <style:style style:name="T1128" style:family="text">
      <style:text-properties fo:font-style="italic" officeooo:rsid="13d8bd85" style:font-style-asian="italic" style:font-style-complex="italic"/>
    </style:style>
    <style:style style:name="T1129" style:family="text">
      <style:text-properties officeooo:rsid="13d8bd85"/>
    </style:style>
    <style:style style:name="T1130" style:family="text">
      <style:text-properties officeooo:rsid="13e9e3ae"/>
    </style:style>
    <style:style style:name="T1131" style:family="text">
      <style:text-properties officeooo:rsid="14e873fa"/>
    </style:style>
    <style:style style:name="T1132" style:family="text">
      <style:text-properties officeooo:rsid="154cc871"/>
    </style:style>
    <style:style style:name="T1133" style:family="text">
      <style:text-properties style:text-underline-style="none" officeooo:rsid="13d8bd85"/>
    </style:style>
    <style:style style:name="T1134" style:family="text">
      <style:text-properties officeooo:rsid="13d7ca65"/>
    </style:style>
    <style:style style:name="T1135" style:family="text">
      <style:text-properties officeooo:rsid="13e42524"/>
    </style:style>
    <style:style style:name="T1136" style:family="text">
      <style:text-properties officeooo:rsid="13da8e38"/>
    </style:style>
    <style:style style:name="T1137" style:family="text">
      <style:text-properties officeooo:rsid="16668e1b"/>
    </style:style>
    <style:style style:name="T1138" style:family="text">
      <style:text-properties officeooo:rsid="13e6e8af"/>
    </style:style>
    <style:style style:name="T1139" style:family="text">
      <style:text-properties officeooo:rsid="13ddf08b"/>
    </style:style>
    <style:style style:name="T1140" style:family="text">
      <style:text-properties officeooo:rsid="16671884"/>
    </style:style>
    <style:style style:name="T1141" style:family="text">
      <style:text-properties officeooo:rsid="13dc3e5d"/>
    </style:style>
    <style:style style:name="T1142" style:family="text">
      <style:text-properties officeooo:rsid="168c9593"/>
    </style:style>
    <style:style style:name="T1143" style:family="text">
      <style:text-properties officeooo:rsid="18270cec"/>
    </style:style>
    <style:style style:name="T1144" style:family="text">
      <style:text-properties officeooo:rsid="1927f4b7"/>
    </style:style>
    <style:style style:name="T1145" style:family="text">
      <style:text-properties fo:language="sw" fo:country="TZ" fo:font-style="italic" style:font-style-asian="italic" style:font-style-complex="italic"/>
    </style:style>
    <style:style style:name="T1146" style:family="text">
      <style:text-properties officeooo:rsid="19204ff2"/>
    </style:style>
    <style:style style:name="T1147" style:family="text">
      <style:text-properties officeooo:rsid="192c2233"/>
    </style:style>
    <style:style style:name="T1148" style:family="text">
      <style:text-properties fo:language="en" fo:country="US" officeooo:rsid="192c2233"/>
    </style:style>
    <style:style style:name="T1149" style:family="text">
      <style:text-properties fo:language="en" fo:country="US" officeooo:rsid="192866fe"/>
    </style:style>
    <style:style style:name="T1150" style:family="text">
      <style:text-properties fo:language="en" fo:country="US" officeooo:rsid="192986b3"/>
    </style:style>
    <style:style style:name="T1151" style:family="text">
      <style:text-properties fo:color="#ff8000" loext:opacity="100%" officeooo:rsid="19236419"/>
    </style:style>
    <style:style style:name="T1152" style:family="text">
      <style:text-properties officeooo:rsid="19236419"/>
    </style:style>
    <style:style style:name="T1153" style:family="text">
      <style:text-properties officeooo:rsid="19268921"/>
    </style:style>
    <style:style style:name="T1154" style:family="text">
      <style:text-properties officeooo:rsid="191d468e"/>
    </style:style>
    <style:style style:name="T1155" style:family="text">
      <style:text-properties officeooo:rsid="192385e5"/>
    </style:style>
    <style:style style:name="T1156" style:family="text">
      <style:text-properties officeooo:rsid="191d2a9d"/>
    </style:style>
    <style:style style:name="T1157" style:family="text">
      <style:text-properties officeooo:rsid="19273c5a"/>
    </style:style>
    <style:style style:name="T1158" style:family="text">
      <style:text-properties officeooo:rsid="192d7b21"/>
    </style:style>
    <style:style style:name="T1159" style:family="text">
      <style:text-properties officeooo:rsid="191d93f3"/>
    </style:style>
    <style:style style:name="T1160" style:family="text">
      <style:text-properties officeooo:rsid="192f709a"/>
    </style:style>
    <style:style style:name="T1161" style:family="text">
      <style:text-properties officeooo:rsid="192fe99f"/>
    </style:style>
    <style:style style:name="T1162" style:family="text">
      <style:text-properties fo:font-style="normal" style:text-underline-style="none" fo:font-weight="bold" officeooo:rsid="030b9b06" style:font-style-asian="normal" style:font-weight-asian="bold" style:font-style-complex="normal" style:font-weight-complex="bold"/>
    </style:style>
    <style:style style:name="T1163" style:family="text">
      <style:text-properties fo:font-style="normal" style:text-underline-style="none" fo:font-weight="bold" officeooo:rsid="00390337" style:font-style-asian="normal" style:font-weight-asian="bold" style:font-style-complex="normal" style:font-weight-complex="bold"/>
    </style:style>
    <style:style style:name="T1164" style:family="text">
      <style:text-properties fo:font-style="normal" style:text-underline-style="none" officeooo:rsid="0516e980" style:font-style-asian="normal" style:font-style-complex="normal"/>
    </style:style>
    <style:style style:name="T1165" style:family="text">
      <style:text-properties officeooo:rsid="152f5fe2"/>
    </style:style>
    <style:style style:name="T1166" style:family="text">
      <style:text-properties officeooo:rsid="1372046c"/>
    </style:style>
    <style:style style:name="T1167" style:family="text">
      <style:text-properties officeooo:rsid="13721a52"/>
    </style:style>
    <style:style style:name="T1168" style:family="text">
      <style:text-properties officeooo:rsid="160312b2"/>
    </style:style>
    <style:style style:name="T1169" style:family="text">
      <style:text-properties officeooo:rsid="15489e91"/>
    </style:style>
    <style:style style:name="T1170" style:family="text">
      <style:text-properties officeooo:rsid="173fafcd"/>
    </style:style>
    <style:style style:name="T1171" style:family="text">
      <style:text-properties officeooo:rsid="173f81e2"/>
    </style:style>
    <style:style style:name="T1172" style:family="text">
      <style:text-properties officeooo:rsid="17fc6865"/>
    </style:style>
    <style:style style:name="T1173" style:family="text">
      <style:text-properties officeooo:rsid="174165fc"/>
    </style:style>
    <style:style style:name="T1174" style:family="text">
      <style:text-properties style:text-underline-style="none" fo:font-weight="bold" officeooo:rsid="030fec7a" style:font-weight-asian="bold" style:font-weight-complex="bold"/>
    </style:style>
    <style:style style:name="T1175" style:family="text">
      <style:text-properties officeooo:rsid="004a9190"/>
    </style:style>
    <style:style style:name="T1176" style:family="text">
      <style:text-properties officeooo:rsid="0cf4c311"/>
    </style:style>
    <style:style style:name="T1177" style:family="text">
      <style:text-properties officeooo:rsid="158ba7ac"/>
    </style:style>
    <style:style style:name="T1178" style:family="text">
      <style:text-properties officeooo:rsid="158df979"/>
    </style:style>
    <style:style style:name="T1179" style:family="text">
      <style:text-properties officeooo:rsid="14deb6d8"/>
    </style:style>
    <style:style style:name="T1180" style:family="text">
      <style:text-properties style:text-line-through-style="solid" style:text-line-through-type="single" officeooo:rsid="14deb6d8"/>
    </style:style>
    <style:style style:name="T1181" style:family="text">
      <style:text-properties officeooo:rsid="15976a8d"/>
    </style:style>
    <style:style style:name="T1182" style:family="text">
      <style:text-properties officeooo:rsid="14e369d5"/>
    </style:style>
    <style:style style:name="T1183" style:family="text">
      <style:text-properties officeooo:rsid="14e5dc7d"/>
    </style:style>
    <style:style style:name="T1184" style:family="text">
      <style:text-properties officeooo:rsid="14e0a373"/>
    </style:style>
    <style:style style:name="T1185" style:family="text">
      <style:text-properties officeooo:rsid="158d249f"/>
    </style:style>
    <style:style style:name="T1186" style:family="text">
      <style:text-properties officeooo:rsid="158bdddb"/>
    </style:style>
    <style:style style:name="T1187" style:family="text">
      <style:text-properties officeooo:rsid="14e6b7e6"/>
    </style:style>
    <style:style style:name="T1188" style:family="text">
      <style:text-properties officeooo:rsid="15985ffe"/>
    </style:style>
    <style:style style:name="T1189" style:family="text">
      <style:text-properties fo:font-style="italic" officeooo:rsid="14deb6d8" style:font-style-asian="italic" style:font-style-complex="italic"/>
    </style:style>
    <style:style style:name="T1190" style:family="text">
      <style:text-properties officeooo:rsid="14e4f1de"/>
    </style:style>
    <style:style style:name="T1191" style:family="text">
      <style:text-properties fo:font-style="italic" officeooo:rsid="14e0a373" style:font-style-asian="italic" style:font-style-complex="italic"/>
    </style:style>
    <style:style style:name="T1192" style:family="text">
      <style:text-properties fo:font-style="italic" officeooo:rsid="1602d1b6" style:font-style-asian="italic" style:font-style-complex="italic"/>
    </style:style>
    <style:style style:name="T1193" style:family="text">
      <style:text-properties fo:font-style="italic" officeooo:rsid="158ba7ac" style:font-style-asian="italic" style:font-style-complex="italic"/>
    </style:style>
    <style:style style:name="T1194" style:family="text">
      <style:text-properties officeooo:rsid="14e90667"/>
    </style:style>
    <style:style style:name="T1195" style:family="text">
      <style:text-properties officeooo:rsid="132a0ae4"/>
    </style:style>
    <style:style style:name="T1196" style:family="text">
      <style:text-properties officeooo:rsid="13306cd5"/>
    </style:style>
    <style:style style:name="T1197" style:family="text">
      <style:text-properties officeooo:rsid="133d7b11"/>
    </style:style>
    <style:style style:name="T1198" style:family="text">
      <style:text-properties officeooo:rsid="132723ad"/>
    </style:style>
    <style:style style:name="T1199" style:family="text">
      <style:text-properties officeooo:rsid="13222bbf"/>
    </style:style>
    <style:style style:name="T1200" style:family="text">
      <style:text-properties officeooo:rsid="132de57f"/>
    </style:style>
    <style:style style:name="T1201" style:family="text">
      <style:text-properties officeooo:rsid="1327013a"/>
    </style:style>
    <style:style style:name="T1202" style:family="text">
      <style:text-properties officeooo:rsid="132fab4a"/>
    </style:style>
    <style:style style:name="T1203" style:family="text">
      <style:text-properties officeooo:rsid="13b0b908"/>
    </style:style>
    <style:style style:name="T1204" style:family="text">
      <style:text-properties fo:language="fr" fo:country="FR" fo:font-style="italic" officeooo:rsid="14e87df5" style:font-style-asian="italic" style:font-style-complex="italic"/>
    </style:style>
    <style:style style:name="T1205" style:family="text">
      <style:text-properties fo:language="fr" fo:country="FR" fo:font-style="italic" officeooo:rsid="13b08e37" style:font-style-asian="italic" style:font-style-complex="italic"/>
    </style:style>
    <style:style style:name="T1206" style:family="text">
      <style:text-properties fo:language="en" fo:country="US" officeooo:rsid="132fab4a"/>
    </style:style>
    <style:style style:name="T1207" style:family="text">
      <style:text-properties fo:language="en" fo:country="US" officeooo:rsid="13b0b908"/>
    </style:style>
    <style:style style:name="T1208" style:family="text">
      <style:text-properties fo:language="en" fo:country="US" officeooo:rsid="13b11154"/>
    </style:style>
    <style:style style:name="T1209" style:family="text">
      <style:text-properties fo:language="en" fo:country="US" officeooo:rsid="159a154f"/>
    </style:style>
    <style:style style:name="T1210" style:family="text">
      <style:text-properties officeooo:rsid="13b21257"/>
    </style:style>
    <style:style style:name="T1211" style:family="text">
      <style:text-properties officeooo:rsid="132f50b9"/>
    </style:style>
    <style:style style:name="T1212" style:family="text">
      <style:text-properties officeooo:rsid="133a4024"/>
    </style:style>
    <style:style style:name="T1213" style:family="text">
      <style:text-properties officeooo:rsid="14e87df5"/>
    </style:style>
    <style:style style:name="T1214" style:family="text">
      <style:text-properties officeooo:rsid="132bf33a"/>
    </style:style>
    <style:style style:name="T1215" style:family="text">
      <style:text-properties officeooo:rsid="13229a07"/>
    </style:style>
    <style:style style:name="T1216" style:family="text">
      <style:text-properties fo:language="el" fo:country="GR" officeooo:rsid="13222bbf"/>
    </style:style>
    <style:style style:name="T1217" style:family="text">
      <style:text-properties fo:language="en" fo:country="US" officeooo:rsid="13222bbf"/>
    </style:style>
    <style:style style:name="T1218" style:family="text">
      <style:text-properties fo:language="en" fo:country="US" officeooo:rsid="133c2b26"/>
    </style:style>
    <style:style style:name="T1219" style:family="text">
      <style:text-properties fo:language="el" fo:country="GR" officeooo:rsid="132d729f"/>
    </style:style>
    <style:style style:name="T1220" style:family="text">
      <style:text-properties fo:language="el" fo:country="GR" fo:font-style="italic" officeooo:rsid="132d729f" style:font-style-asian="italic" style:font-style-complex="italic"/>
    </style:style>
    <style:style style:name="T1221" style:family="text">
      <style:text-properties fo:language="el" fo:country="GR" officeooo:rsid="132de57f"/>
    </style:style>
    <style:style style:name="T1222" style:family="text">
      <style:text-properties fo:language="en" fo:country="US" officeooo:rsid="14e87df5"/>
    </style:style>
    <style:style style:name="T1223" style:family="text">
      <style:text-properties fo:language="en" fo:country="US" officeooo:rsid="15b4df90"/>
    </style:style>
    <style:style style:name="T1224" style:family="text">
      <style:text-properties fo:language="en" fo:country="US" officeooo:rsid="15737c45"/>
    </style:style>
    <style:style style:name="T1225" style:family="text">
      <style:text-properties fo:language="en" fo:country="US" style:text-underline-style="solid" style:text-underline-width="auto" style:text-underline-color="font-color" officeooo:rsid="160312b2"/>
    </style:style>
    <style:style style:name="T1226" style:family="text">
      <style:text-properties fo:language="en" fo:country="US" style:text-underline-style="solid" style:text-underline-width="auto" style:text-underline-color="font-color" officeooo:rsid="15df6b00"/>
    </style:style>
    <style:style style:name="T1227" style:family="text">
      <style:text-properties fo:language="en" fo:country="US" officeooo:rsid="15df6b00"/>
    </style:style>
    <style:style style:name="T1228" style:family="text">
      <style:text-properties officeooo:rsid="15599df3"/>
    </style:style>
    <style:style style:name="T1229" style:family="text">
      <style:text-properties officeooo:rsid="159a154f"/>
    </style:style>
    <style:style style:name="T1230" style:family="text">
      <style:text-properties officeooo:rsid="159f157c"/>
    </style:style>
    <style:style style:name="T1231" style:family="text">
      <style:text-properties officeooo:rsid="15717833"/>
    </style:style>
    <style:style style:name="T1232" style:family="text">
      <style:text-properties officeooo:rsid="1570a7e1"/>
    </style:style>
    <style:style style:name="T1233" style:family="text">
      <style:text-properties officeooo:rsid="15b27f30"/>
    </style:style>
    <style:style style:name="T1234" style:family="text">
      <style:text-properties officeooo:rsid="001b3ac4"/>
    </style:style>
    <style:style style:name="T1235" style:family="text">
      <style:text-properties officeooo:rsid="0039e1d2"/>
    </style:style>
    <style:style style:name="T1236" style:family="text">
      <style:text-properties officeooo:rsid="003b8748"/>
    </style:style>
    <style:style style:name="T1237" style:family="text">
      <style:text-properties officeooo:rsid="002467a2"/>
    </style:style>
    <style:style style:name="T1238" style:family="text">
      <style:text-properties officeooo:rsid="0012a377"/>
    </style:style>
    <style:style style:name="T1239" style:family="text">
      <style:text-properties officeooo:rsid="00146a23"/>
    </style:style>
    <style:style style:name="T1240" style:family="text">
      <style:text-properties officeooo:rsid="003ee25e"/>
    </style:style>
    <style:style style:name="T1241" style:family="text">
      <style:text-properties officeooo:rsid="0020945c"/>
    </style:style>
    <style:style style:name="T1242" style:family="text">
      <style:text-properties officeooo:rsid="0044216d"/>
    </style:style>
    <style:style style:name="T1243" style:family="text">
      <style:text-properties officeooo:rsid="0016afa0"/>
    </style:style>
    <style:style style:name="T1244" style:family="text">
      <style:text-properties officeooo:rsid="000f8e57"/>
    </style:style>
    <style:style style:name="T1245" style:family="text">
      <style:text-properties officeooo:rsid="00100ffb"/>
    </style:style>
    <style:style style:name="T1246" style:family="text">
      <style:text-properties officeooo:rsid="0045039b"/>
    </style:style>
    <style:style style:name="T1247" style:family="text">
      <style:text-properties officeooo:rsid="003fc301"/>
    </style:style>
    <style:style style:name="T1248" style:family="text">
      <style:text-properties officeooo:rsid="0011e80d"/>
    </style:style>
    <style:style style:name="T1249" style:family="text">
      <style:text-properties officeooo:rsid="0058df9f"/>
    </style:style>
    <style:style style:name="T1250" style:family="text">
      <style:text-properties officeooo:rsid="155a03eb"/>
    </style:style>
    <style:style style:name="T1251" style:family="text">
      <style:text-properties officeooo:rsid="004c06ce"/>
    </style:style>
    <style:style style:name="T1252" style:family="text">
      <style:text-properties fo:language="en" fo:country="US" fo:font-style="normal" officeooo:rsid="15b31547" style:font-style-asian="normal" style:font-style-complex="normal"/>
    </style:style>
    <style:style style:name="T1253" style:family="text">
      <style:text-properties fo:language="en" fo:country="US" fo:font-style="normal" officeooo:rsid="15739517" style:font-style-asian="normal" style:font-style-complex="normal"/>
    </style:style>
    <style:style style:name="T1254" style:family="text">
      <style:text-properties fo:language="en" fo:country="US" fo:font-style="normal" officeooo:rsid="004c06ce" style:font-style-asian="normal" style:font-style-complex="normal"/>
    </style:style>
    <style:style style:name="T1255" style:family="text">
      <style:text-properties fo:language="en" fo:country="US" fo:font-style="normal" officeooo:rsid="0058df9f" style:font-style-asian="normal" style:font-style-complex="normal"/>
    </style:style>
    <style:style style:name="T1256" style:family="text">
      <style:text-properties fo:language="en" fo:country="US" fo:font-style="normal" officeooo:rsid="00428530" style:font-style-asian="normal" style:font-style-complex="normal"/>
    </style:style>
    <style:style style:name="T1257" style:family="text">
      <style:text-properties fo:language="en" fo:country="US" fo:font-style="normal" officeooo:rsid="00464b6a" style:font-style-asian="normal" style:font-style-complex="normal"/>
    </style:style>
    <style:style style:name="T1258" style:family="text">
      <style:text-properties fo:language="de" fo:country="DE" officeooo:rsid="003cf416"/>
    </style:style>
    <style:style style:name="T1259" style:family="text">
      <style:text-properties fo:language="de" fo:country="DE" officeooo:rsid="003d59ba"/>
    </style:style>
    <style:style style:name="T1260" style:family="text">
      <style:text-properties style:text-line-through-style="solid" style:text-line-through-type="single" fo:language="de" fo:country="DE" officeooo:rsid="003ee25e"/>
    </style:style>
    <style:style style:name="T1261" style:family="text">
      <style:text-properties fo:language="de" fo:country="DE" officeooo:rsid="003ee25e"/>
    </style:style>
    <style:style style:name="T1262" style:family="text">
      <style:text-properties fo:language="en" fo:country="US" fo:font-style="normal" officeooo:rsid="003ee25e" style:font-style-asian="normal" style:font-style-complex="normal"/>
    </style:style>
    <style:style style:name="T1263" style:family="text">
      <style:text-properties fo:language="en" fo:country="US" fo:font-style="normal" officeooo:rsid="00498a88" style:font-style-asian="normal" style:font-style-complex="normal"/>
    </style:style>
    <style:style style:name="T1264" style:family="text">
      <style:text-properties officeooo:rsid="005bedce"/>
    </style:style>
    <style:style style:name="T1265" style:family="text">
      <style:text-properties fo:font-style="italic" officeooo:rsid="00313095" style:font-style-asian="italic" style:font-style-complex="italic"/>
    </style:style>
    <style:style style:name="T1266" style:family="text">
      <style:text-properties officeooo:rsid="00313095"/>
    </style:style>
    <style:style style:name="T1267" style:family="text">
      <style:text-properties officeooo:rsid="00348ca3"/>
    </style:style>
    <style:style style:name="T1268" style:family="text">
      <style:text-properties officeooo:rsid="0032fb37"/>
    </style:style>
    <style:style style:name="T1269" style:family="text">
      <style:text-properties officeooo:rsid="003be9a0"/>
    </style:style>
    <style:style style:name="T1270" style:family="text">
      <style:text-properties fo:color="#000000" loext:opacity="100%" officeooo:rsid="00313095"/>
    </style:style>
    <style:style style:name="T1271" style:family="text">
      <style:text-properties fo:color="#000000" loext:opacity="100%" officeooo:rsid="00348ca3"/>
    </style:style>
    <style:style style:name="T1272" style:family="text">
      <style:text-properties officeooo:rsid="0025eadf"/>
    </style:style>
    <style:style style:name="T1273" style:family="text">
      <style:text-properties style:text-line-through-style="solid" style:text-line-through-type="single" officeooo:rsid="0025eadf"/>
    </style:style>
    <style:style style:name="T1274" style:family="text">
      <style:text-properties style:text-line-through-style="solid" style:text-line-through-type="single" style:text-underline-style="none" officeooo:rsid="15e93fb6"/>
    </style:style>
    <style:style style:name="T1275" style:family="text">
      <style:text-properties style:text-line-through-style="none" style:text-line-through-type="none" style:text-underline-style="none" officeooo:rsid="15e93fb6"/>
    </style:style>
    <style:style style:name="T1276" style:family="text">
      <style:text-properties officeooo:rsid="00638165"/>
    </style:style>
    <style:style style:name="T1277" style:family="text">
      <style:text-properties officeooo:rsid="15599d24"/>
    </style:style>
    <style:style style:name="T1278" style:family="text">
      <style:text-properties officeooo:rsid="0046af03"/>
    </style:style>
    <style:style style:name="T1279" style:family="text">
      <style:text-properties officeooo:rsid="003671b5"/>
    </style:style>
    <style:style style:name="T1280" style:family="text">
      <style:text-properties officeooo:rsid="159a7e3d"/>
    </style:style>
    <style:style style:name="T1281" style:family="text">
      <style:text-properties fo:color="#000000" loext:opacity="100%" officeooo:rsid="0022226b"/>
    </style:style>
    <style:style style:name="T1282" style:family="text">
      <style:text-properties fo:color="#000000" loext:opacity="100%" officeooo:rsid="00382e4a"/>
    </style:style>
    <style:style style:name="T1283" style:family="text">
      <style:text-properties fo:color="#000000" loext:opacity="100%" officeooo:rsid="0016afa0"/>
    </style:style>
    <style:style style:name="T1284" style:family="text">
      <style:text-properties fo:color="#000000" loext:opacity="100%" officeooo:rsid="001f15cc"/>
    </style:style>
    <style:style style:name="T1285" style:family="text">
      <style:text-properties fo:color="#000000" loext:opacity="100%" officeooo:rsid="0020945c"/>
    </style:style>
    <style:style style:name="T1286" style:family="text">
      <style:text-properties fo:color="#000000" loext:opacity="100%" officeooo:rsid="004fb93f"/>
    </style:style>
    <style:style style:name="T1287" style:family="text">
      <style:text-properties fo:color="#000000" loext:opacity="100%" fo:language="it" fo:country="IT" fo:font-style="italic" officeooo:rsid="0022226b" style:font-style-asian="italic" style:font-style-complex="italic"/>
    </style:style>
    <style:style style:name="T1288" style:family="text">
      <style:text-properties fo:color="#000000" loext:opacity="100%" officeooo:rsid="00146a23"/>
    </style:style>
    <style:style style:name="T1289" style:family="text">
      <style:text-properties fo:color="#000000" loext:opacity="100%" officeooo:rsid="15b649ce"/>
    </style:style>
    <style:style style:name="T1290" style:family="text">
      <style:text-properties fo:color="#000000" loext:opacity="100%" officeooo:rsid="0014ee1c"/>
    </style:style>
    <style:style style:name="T1291" style:family="text">
      <style:text-properties fo:color="#000000" loext:opacity="100%" officeooo:rsid="00234d41"/>
    </style:style>
    <style:style style:name="T1292" style:family="text">
      <style:text-properties fo:font-size="6pt" style:font-size-asian="6pt" style:font-size-complex="6pt"/>
    </style:style>
    <style:style style:name="T1293" style:family="text">
      <style:text-properties fo:font-size="6pt" officeooo:rsid="004a2e40" style:font-size-asian="6pt" style:font-size-complex="6pt"/>
    </style:style>
    <style:style style:name="T1294" style:family="text">
      <style:text-properties fo:font-size="6pt" fo:language="en" fo:country="US" style:font-size-asian="6pt" style:font-size-complex="6pt"/>
    </style:style>
    <style:style style:name="T1295" style:family="text">
      <style:text-properties fo:font-size="6pt" fo:language="en" fo:country="US" fo:font-style="normal" style:font-size-asian="6pt" style:font-style-asian="normal" style:font-size-complex="6pt" style:font-style-complex="normal"/>
    </style:style>
    <style:style style:name="T1296" style:family="text">
      <style:text-properties fo:font-size="6pt" officeooo:rsid="15b688ed" style:font-size-asian="6pt" style:font-size-complex="6pt"/>
    </style:style>
    <style:style style:name="T1297" style:family="text">
      <style:text-properties fo:font-size="6pt" officeooo:rsid="159d8250" style:font-size-asian="6pt" style:font-size-complex="6pt"/>
    </style:style>
    <style:style style:name="T1298" style:family="text">
      <style:text-properties fo:font-size="6pt" officeooo:rsid="15b6a873" style:font-size-asian="6pt" style:font-size-complex="6pt"/>
    </style:style>
    <style:style style:name="T1299" style:family="text">
      <style:text-properties fo:font-size="6pt" officeooo:rsid="0046ee66" style:font-size-asian="6pt" style:font-size-complex="6pt"/>
    </style:style>
    <style:style style:name="T1300" style:family="text">
      <style:text-properties fo:font-size="6pt" officeooo:rsid="0017eed3" style:font-size-asian="6pt" style:font-size-complex="6pt"/>
    </style:style>
    <style:style style:name="T1301" style:family="text">
      <style:text-properties fo:font-size="6pt" officeooo:rsid="004a8786" style:font-size-asian="6pt" style:font-size-complex="6pt"/>
    </style:style>
    <style:style style:name="T1302" style:family="text">
      <style:text-properties officeooo:rsid="005d6cab"/>
    </style:style>
    <style:style style:name="T1303" style:family="text">
      <style:text-properties officeooo:rsid="159c3f30"/>
    </style:style>
    <style:style style:name="T1304" style:family="text">
      <style:text-properties officeooo:rsid="002ab83d"/>
    </style:style>
    <style:style style:name="T1305" style:family="text">
      <style:text-properties officeooo:rsid="0050c3b0"/>
    </style:style>
    <style:style style:name="T1306" style:family="text">
      <style:text-properties officeooo:rsid="0050ffaa"/>
    </style:style>
    <style:style style:name="T1307" style:family="text">
      <style:text-properties style:text-underline-style="solid" style:text-underline-width="auto" style:text-underline-color="font-color" fo:font-weight="bold" officeooo:rsid="030b9b06" style:font-weight-asian="bold" style:font-weight-complex="bold"/>
    </style:style>
    <style:style style:name="T1308" style:family="text">
      <style:text-properties style:text-underline-style="solid" style:text-underline-width="auto" style:text-underline-color="font-color" fo:font-weight="bold" officeooo:rsid="030fec7a" style:font-weight-asian="bold" style:font-weight-complex="bold"/>
    </style:style>
    <style:style style:name="T1309" style:family="text">
      <style:text-properties style:text-underline-style="solid" style:text-underline-width="auto" style:text-underline-color="font-color" fo:font-weight="bold" officeooo:rsid="07602dcf" style:font-weight-asian="bold" style:font-weight-complex="bold"/>
    </style:style>
    <style:style style:name="T1310" style:family="text">
      <style:text-properties style:text-underline-style="solid" style:text-underline-width="auto" style:text-underline-color="font-color" fo:font-weight="normal" officeooo:rsid="0516e980" style:font-weight-asian="normal" style:font-weight-complex="normal"/>
    </style:style>
    <style:style style:name="T1311" style:family="text">
      <style:text-properties style:text-underline-style="solid" style:text-underline-width="auto" style:text-underline-color="font-color" fo:font-weight="normal" officeooo:rsid="1b8a8319" style:font-weight-asian="normal" style:font-weight-complex="normal"/>
    </style:style>
    <style:style style:name="T1312" style:family="text">
      <style:text-properties style:text-underline-style="solid" style:text-underline-width="auto" style:text-underline-color="font-color" fo:font-weight="normal" officeooo:rsid="025566e9" style:font-weight-asian="normal" style:font-weight-complex="normal"/>
    </style:style>
    <style:style style:name="T1313" style:family="text">
      <style:text-properties fo:font-weight="normal" officeooo:rsid="025566e9" style:font-weight-asian="normal" style:font-weight-complex="normal"/>
    </style:style>
    <style:style style:name="T1314" style:family="text">
      <style:text-properties officeooo:rsid="0040da5d"/>
    </style:style>
    <style:style style:name="T1315" style:family="text">
      <style:text-properties officeooo:rsid="1855d1bb"/>
    </style:style>
    <style:style style:name="T1316" style:family="text">
      <style:text-properties officeooo:rsid="00473e4f"/>
    </style:style>
    <style:style style:name="T1317" style:family="text">
      <style:text-properties officeooo:rsid="005520d4"/>
    </style:style>
    <style:style style:name="T1318" style:family="text">
      <style:text-properties officeooo:rsid="00615e23"/>
    </style:style>
    <style:style style:name="T1319" style:family="text">
      <style:text-properties officeooo:rsid="15725a31"/>
    </style:style>
    <style:style style:name="T1320" style:family="text">
      <style:text-properties officeooo:rsid="00600c93"/>
    </style:style>
    <style:style style:name="T1321" style:family="text">
      <style:text-properties officeooo:rsid="166db276"/>
    </style:style>
    <style:style style:name="T1322" style:family="text">
      <style:text-properties officeooo:rsid="1513bb0d"/>
    </style:style>
    <style:style style:name="T1323" style:family="text">
      <style:text-properties officeooo:rsid="168e5327"/>
    </style:style>
    <style:style style:name="T1324" style:family="text">
      <style:text-properties fo:color="#ff0000" loext:opacity="100%" officeooo:rsid="16702ad2"/>
    </style:style>
    <style:style style:name="T1325" style:family="text">
      <style:text-properties officeooo:rsid="1654fdc2"/>
    </style:style>
    <style:style style:name="T1326" style:family="text">
      <style:text-properties officeooo:rsid="16683f19"/>
    </style:style>
    <style:style style:name="T1327" style:family="text">
      <style:text-properties officeooo:rsid="164d1534"/>
    </style:style>
    <style:style style:name="T1328" style:family="text">
      <style:text-properties officeooo:rsid="164a8925"/>
    </style:style>
    <style:style style:name="T1329" style:family="text">
      <style:text-properties officeooo:rsid="166b2aab"/>
    </style:style>
    <style:style style:name="T1330" style:family="text">
      <style:text-properties officeooo:rsid="164dc154"/>
    </style:style>
    <style:style style:name="T1331" style:family="text">
      <style:text-properties officeooo:rsid="1669eca2"/>
    </style:style>
    <style:style style:name="T1332" style:family="text">
      <style:text-properties officeooo:rsid="186b955d"/>
    </style:style>
    <style:style style:name="T1333" style:family="text">
      <style:text-properties officeooo:rsid="1881f0e2"/>
    </style:style>
    <style:style style:name="T1334" style:family="text">
      <style:text-properties officeooo:rsid="184e73c2"/>
    </style:style>
    <style:style style:name="T1335" style:family="text">
      <style:text-properties fo:color="#000000" loext:opacity="100%" fo:font-family="Fraktur" style:font-pitch="variable" fo:language="de" fo:country="DE" style:text-underline-style="none" officeooo:rsid="0f31bf3d"/>
    </style:style>
    <style:style style:name="T1336" style:family="text">
      <style:text-properties officeooo:rsid="1885069f"/>
    </style:style>
    <style:style style:name="T1337" style:family="text">
      <style:text-properties officeooo:rsid="188020c2"/>
    </style:style>
    <style:style style:name="T1338" style:family="text">
      <style:text-properties officeooo:rsid="18834a26"/>
    </style:style>
    <style:style style:name="T1339" style:family="text">
      <style:text-properties officeooo:rsid="18867243"/>
    </style:style>
    <style:style style:name="T1340" style:family="text">
      <style:text-properties fo:language="fr" fo:country="FR" fo:font-style="italic" officeooo:rsid="1954d5ad" style:font-style-asian="italic" style:font-style-complex="italic"/>
    </style:style>
    <style:style style:name="T1341" style:family="text">
      <style:text-properties fo:language="en" fo:country="US" fo:font-style="italic" officeooo:rsid="1954d5ad" style:font-style-asian="italic" style:font-style-complex="italic"/>
    </style:style>
    <style:style style:name="T1342" style:family="text">
      <style:text-properties officeooo:rsid="1853c106"/>
    </style:style>
    <style:style style:name="T1343" style:family="text">
      <style:text-properties officeooo:rsid="184f8912"/>
    </style:style>
    <style:style style:name="T1344" style:family="text">
      <style:text-properties officeooo:rsid="1853dba6"/>
    </style:style>
    <style:style style:name="T1345" style:family="text">
      <style:text-properties style:text-line-through-style="solid" style:text-line-through-type="single" fo:language="de" fo:country="DE"/>
    </style:style>
    <style:style style:name="T1346" style:family="text">
      <style:text-properties fo:color="#000000" loext:opacity="100%" officeooo:rsid="1851962f"/>
    </style:style>
    <style:style style:name="T1347" style:family="text">
      <style:text-properties fo:color="#000000" loext:opacity="100%" officeooo:rsid="186d3d65"/>
    </style:style>
    <style:style style:name="T1348" style:family="text">
      <style:text-properties fo:color="#000000" loext:opacity="100%" officeooo:rsid="186b955d"/>
    </style:style>
    <style:style style:name="T1349" style:family="text">
      <style:text-properties fo:color="#000000" loext:opacity="100%" officeooo:rsid="186b26e8"/>
    </style:style>
    <style:style style:name="T1350" style:family="text">
      <style:text-properties fo:color="#000000" loext:opacity="100%" officeooo:rsid="18873852"/>
    </style:style>
    <style:style style:name="T1351" style:family="text">
      <style:text-properties fo:color="#000000" loext:opacity="100%" style:text-line-through-style="none" style:text-line-through-type="none" fo:language="es" fo:country="MX" style:text-underline-style="solid" style:text-underline-width="auto" style:text-underline-color="font-color" fo:font-weight="bold" officeooo:rsid="09b6ea1c" style:font-weight-asian="bold" style:font-weight-complex="bold"/>
    </style:style>
    <style:style style:name="T1352" style:family="text">
      <style:text-properties fo:color="#000000" loext:opacity="100%" style:text-line-through-style="none" style:text-line-through-type="none" fo:language="es" fo:country="MX" style:text-underline-style="solid" style:text-underline-width="auto" style:text-underline-color="font-color" fo:font-weight="normal" officeooo:rsid="09b6ea1c" style:font-weight-asian="normal" style:font-weight-complex="normal"/>
    </style:style>
    <style:style style:name="T1353" style:family="text">
      <style:text-properties fo:color="#000000" loext:opacity="100%" style:text-line-through-style="none" style:text-line-through-type="none" fo:language="es" fo:country="MX" fo:font-style="italic" style:text-underline-style="solid" style:text-underline-width="auto" style:text-underline-color="font-color" fo:font-weight="normal" officeooo:rsid="00312065" style:font-style-asian="italic" style:font-weight-asian="normal" style:font-style-complex="italic" style:font-weight-complex="normal"/>
    </style:style>
    <style:style style:name="T1354" style:family="text">
      <style:text-properties fo:color="#000000" loext:opacity="100%" style:text-line-through-style="none" style:text-line-through-type="none" fo:language="es" fo:country="MX" style:text-underline-style="solid" style:text-underline-width="auto" style:text-underline-color="font-color" fo:font-weight="normal" officeooo:rsid="00312065" style:font-weight-asian="normal" style:font-weight-complex="normal"/>
    </style:style>
    <style:style style:name="T1355" style:family="text">
      <style:text-properties fo:color="#000000" loext:opacity="100%" style:text-line-through-style="none" style:text-line-through-type="none" fo:language="es" fo:country="MX" style:text-underline-style="solid" style:text-underline-width="auto" style:text-underline-color="font-color" fo:font-weight="normal" officeooo:rsid="009cf4ac" style:font-weight-asian="normal" style:font-weight-complex="normal"/>
    </style:style>
    <style:style style:name="T1356" style:family="text">
      <style:text-properties fo:color="#000000" loext:opacity="100%" style:text-line-through-style="none" style:text-line-through-type="none" fo:language="es" fo:country="MX" style:text-underline-style="solid" style:text-underline-width="auto" style:text-underline-color="font-color" fo:font-weight="normal" officeooo:rsid="00e16668" style:font-weight-asian="normal" style:font-weight-complex="normal"/>
    </style:style>
    <style:style style:name="T1357" style:family="text">
      <style:text-properties fo:color="#000000" loext:opacity="100%" style:text-line-through-style="none" style:text-line-through-type="none" fo:language="es" fo:country="MX" style:text-underline-style="solid" style:text-underline-width="auto" style:text-underline-color="font-color" fo:font-weight="normal" officeooo:rsid="00da6ddf" style:font-weight-asian="normal" style:font-weight-complex="normal"/>
    </style:style>
    <style:style style:name="T1358" style:family="text">
      <style:text-properties fo:color="#000000" loext:opacity="100%" style:text-line-through-style="none" style:text-line-through-type="none" fo:language="es" fo:country="MX" style:text-underline-style="none" fo:font-weight="normal" officeooo:rsid="025566e9" style:font-weight-asian="normal" style:font-weight-complex="normal"/>
    </style:style>
    <style:style style:name="T1359" style:family="text">
      <style:text-properties fo:language="en" fo:country="US" fo:font-weight="bold" officeooo:rsid="194d4b86" style:font-weight-asian="bold" style:font-weight-complex="bold"/>
    </style:style>
    <style:style style:name="T1360" style:family="text">
      <style:text-properties fo:language="en" fo:country="US" officeooo:rsid="151629d8"/>
    </style:style>
    <style:style style:name="T1361" style:family="text">
      <style:text-properties fo:language="en" fo:country="US" officeooo:rsid="13872e4e"/>
    </style:style>
    <style:style style:name="T1362" style:family="text">
      <style:text-properties fo:language="en" fo:country="US" officeooo:rsid="194d4b86"/>
    </style:style>
    <style:style style:name="T1363" style:family="text">
      <style:text-properties fo:language="en" fo:country="US" officeooo:rsid="15a3528b"/>
    </style:style>
    <style:style style:name="T1364" style:family="text">
      <style:text-properties fo:language="en" fo:country="US" officeooo:rsid="162de2b6"/>
    </style:style>
    <style:style style:name="T1365" style:family="text">
      <style:text-properties fo:language="en" fo:country="US" officeooo:rsid="17c0fb27"/>
    </style:style>
    <style:style style:name="T1366" style:family="text">
      <style:text-properties fo:language="en" fo:country="US" officeooo:rsid="1639d954"/>
    </style:style>
    <style:style style:name="T1367" style:family="text">
      <style:text-properties fo:language="en" fo:country="US" officeooo:rsid="168fb3fa"/>
    </style:style>
    <style:style style:name="T1368" style:family="text">
      <style:text-properties fo:language="en" fo:country="US" officeooo:rsid="162e1f86"/>
    </style:style>
    <style:style style:name="T1369" style:family="text">
      <style:text-properties style:text-outline="false" style:text-line-through-style="none" style:text-line-through-type="none" fo:text-shadow="none" officeooo:rsid="154ed428" style:font-size-asian="9pt" style:text-overline-style="none" style:text-overline-color="font-color"/>
    </style:style>
    <style:style style:name="T1370" style:family="text">
      <style:text-properties style:text-outline="false" style:text-line-through-style="none" style:text-line-through-type="none" fo:text-shadow="none" officeooo:rsid="15da16b5" style:font-size-asian="9pt" style:text-overline-style="none" style:text-overline-color="font-color"/>
    </style:style>
    <style:style style:name="T1371" style:family="text">
      <style:text-properties style:text-outline="false" style:text-line-through-style="none" style:text-line-through-type="none" fo:language="de" fo:country="DE" fo:font-style="italic" fo:text-shadow="none" officeooo:rsid="154ed428" style:font-size-asian="9pt" style:font-style-asian="italic" style:font-style-complex="italic" style:text-overline-style="none" style:text-overline-color="font-color"/>
    </style:style>
    <style:style style:name="T1372" style:family="text">
      <style:text-properties style:text-outline="false" style:text-line-through-style="none" style:text-line-through-type="none" fo:text-shadow="none" officeooo:rsid="16026715" style:font-size-asian="9pt" style:text-overline-style="none" style:text-overline-color="font-color"/>
    </style:style>
    <style:style style:name="T1373" style:family="text">
      <style:text-properties style:text-outline="false" style:text-line-through-style="none" style:text-line-through-type="none" fo:text-shadow="none" officeooo:rsid="1816168f" style:font-size-asian="9pt" style:text-overline-style="none" style:text-overline-color="font-color"/>
    </style:style>
    <style:style style:name="T1374" style:family="text">
      <style:text-properties style:text-outline="false" style:text-line-through-style="none" style:text-line-through-type="none" fo:text-shadow="none" officeooo:rsid="18169d8d" style:font-size-asian="9pt" style:text-overline-style="none" style:text-overline-color="font-color"/>
    </style:style>
    <style:style style:name="T1375" style:family="text">
      <style:text-properties style:text-outline="false" style:text-line-through-style="none" style:text-line-through-type="none" fo:language="en" fo:country="US" fo:text-shadow="none" fo:font-weight="bold" officeooo:rsid="194d4b86" style:font-weight-asian="bold" style:font-weight-complex="bold" style:text-overline-style="none" style:text-overline-color="font-color"/>
    </style:style>
    <style:style style:name="T1376" style:family="text">
      <style:text-properties style:text-outline="false" style:text-line-through-style="none" style:text-line-through-type="none" fo:language="en" fo:country="US" fo:text-shadow="none" officeooo:rsid="194d4b86" style:text-overline-style="none" style:text-overline-color="font-color"/>
    </style:style>
    <style:style style:name="T1377" style:family="text">
      <style:text-properties fo:color="#000000" loext:opacity="100%" style:text-outline="false" style:text-line-through-style="none" style:text-line-through-type="none" fo:text-shadow="none" officeooo:rsid="181858aa" style:font-size-asian="9pt" style:text-overline-style="none" style:text-overline-color="font-color"/>
    </style:style>
    <style:style style:name="T1378" style:family="text">
      <style:text-properties fo:color="#000000" loext:opacity="100%" style:text-outline="false" style:text-line-through-style="none" style:text-line-through-type="none" fo:text-shadow="none" officeooo:rsid="1904520a" style:font-size-asian="9pt" style:text-overline-style="none" style:text-overline-color="font-color"/>
    </style:style>
    <style:style style:name="T1379" style:family="text">
      <style:text-properties fo:color="#000000" loext:opacity="100%" style:text-outline="false" style:text-line-through-style="none" style:text-line-through-type="none" fo:text-shadow="none" officeooo:rsid="186e1964" style:font-size-asian="9pt" style:text-overline-style="none" style:text-overline-color="font-color"/>
    </style:style>
    <style:style style:name="T1380" style:family="text">
      <style:text-properties fo:color="#000000" loext:opacity="100%" style:text-outline="false" style:text-line-through-style="none" style:text-line-through-type="none" fo:text-shadow="none" officeooo:rsid="181e906f" style:font-size-asian="9pt" style:text-overline-style="none" style:text-overline-color="font-color"/>
    </style:style>
    <style:style style:name="T1381" style:family="text">
      <style:text-properties style:text-outline="false" style:text-line-through-style="none" style:text-line-through-type="none" fo:language="en" fo:country="US" fo:text-shadow="none" fo:font-weight="bold" officeooo:rsid="194da615" style:font-weight-asian="bold" style:font-weight-complex="bold" style:text-overline-style="none" style:text-overline-color="font-color"/>
    </style:style>
    <style:style style:name="T1382" style:family="text">
      <style:text-properties style:text-outline="false" style:text-line-through-style="none" style:text-line-through-type="none" fo:text-shadow="none" officeooo:rsid="19313e59" style:font-size-asian="9pt" style:text-overline-style="none" style:text-overline-color="font-color"/>
    </style:style>
    <style:style style:name="T1383" style:family="text">
      <style:text-properties style:text-outline="false" style:text-line-through-style="none" style:text-line-through-type="none" fo:text-shadow="none" officeooo:rsid="193152d5" style:font-size-asian="9pt" style:text-overline-style="none" style:text-overline-color="font-color"/>
    </style:style>
    <style:style style:name="T1384" style:family="text">
      <style:text-properties style:text-outline="false" style:text-line-through-style="none" style:text-line-through-type="none" fo:text-shadow="none" officeooo:rsid="194b8009" style:font-size-asian="9pt" style:text-overline-style="none" style:text-overline-color="font-color"/>
    </style:style>
    <style:style style:name="T1385" style:family="text">
      <style:text-properties style:text-outline="false" style:text-line-through-style="none" style:text-line-through-type="none" fo:text-shadow="none" officeooo:rsid="19321991" style:font-size-asian="9pt" style:text-overline-style="none" style:text-overline-color="font-color"/>
    </style:style>
    <style:style style:name="T1386" style:family="text">
      <style:text-properties style:text-outline="false" style:text-line-through-style="none" style:text-line-through-type="none" fo:font-style="italic" fo:text-shadow="none" officeooo:rsid="193152d5" style:font-size-asian="9pt" style:font-style-asian="italic" style:font-style-complex="italic" style:text-overline-style="none" style:text-overline-color="font-color"/>
    </style:style>
    <style:style style:name="T1387" style:family="text">
      <style:text-properties fo:color="#000000" loext:opacity="100%" style:text-underline-style="solid" style:text-underline-width="auto" style:text-underline-color="font-color" fo:font-weight="bold" officeooo:rsid="030b9b06" style:font-weight-asian="bold" style:font-weight-complex="bold"/>
    </style:style>
    <style:style style:name="T1388" style:family="text">
      <style:text-properties fo:color="#000000" loext:opacity="100%" style:text-underline-style="solid" style:text-underline-width="auto" style:text-underline-color="font-color" fo:font-weight="bold" officeooo:rsid="08f635c6" style:font-weight-asian="bold" style:font-weight-complex="bold"/>
    </style:style>
    <style:style style:name="T1389" style:family="text">
      <style:text-properties fo:color="#000000" loext:opacity="100%" fo:font-style="italic" style:text-underline-style="solid" style:text-underline-width="auto" style:text-underline-color="font-color" officeooo:rsid="0516e980" style:font-style-asian="italic" style:font-style-complex="italic"/>
    </style:style>
    <style:style style:name="T1390" style:family="text">
      <style:text-properties fo:color="#000000" loext:opacity="100%" fo:language="en" fo:country="US" fo:font-style="italic" style:text-underline-style="solid" style:text-underline-width="auto" style:text-underline-color="font-color" officeooo:rsid="15c6a248" style:font-style-asian="italic" style:font-style-complex="italic"/>
    </style:style>
    <style:style style:name="T1391" style:family="text">
      <style:text-properties fo:color="#000000" loext:opacity="100%" fo:language="en" fo:country="US" style:text-underline-style="none" officeooo:rsid="15c6a248"/>
    </style:style>
    <style:style style:name="T1392" style:family="text">
      <style:text-properties officeooo:rsid="15e137da"/>
    </style:style>
    <style:style style:name="T1393" style:family="text">
      <style:text-properties officeooo:rsid="161ec0bb"/>
    </style:style>
    <style:style style:name="T1394" style:family="text">
      <style:text-properties officeooo:rsid="16bad595"/>
    </style:style>
    <style:style style:name="T1395" style:family="text">
      <style:text-properties officeooo:rsid="181f72d4"/>
    </style:style>
    <style:style style:name="T1396" style:family="text">
      <style:text-properties officeooo:rsid="15c788ef"/>
    </style:style>
    <style:style style:name="T1397" style:family="text">
      <style:text-properties fo:font-weight="bold" officeooo:rsid="165dcdf7" style:font-weight-asian="bold" style:font-weight-complex="bold"/>
    </style:style>
    <style:style style:name="T1398" style:family="text">
      <style:text-properties officeooo:rsid="165f1f2d"/>
    </style:style>
    <style:style style:name="T1399" style:family="text">
      <style:text-properties fo:font-style="italic" officeooo:rsid="15c788ef" style:font-style-asian="italic" style:font-style-complex="italic"/>
    </style:style>
    <style:style style:name="T1400" style:family="text">
      <style:text-properties officeooo:rsid="15c86360"/>
    </style:style>
    <style:style style:name="T1401" style:family="text">
      <style:text-properties officeooo:rsid="165dcdf7"/>
    </style:style>
    <style:style style:name="T1402" style:family="text">
      <style:text-properties officeooo:rsid="165ec90f"/>
    </style:style>
    <style:style style:name="T1403" style:family="text">
      <style:text-properties fo:font-style="italic" officeooo:rsid="165dcdf7" style:font-style-asian="italic" style:font-style-complex="italic"/>
    </style:style>
    <style:style style:name="T1404" style:family="text">
      <style:text-properties officeooo:rsid="160648de"/>
    </style:style>
    <style:style style:name="T1405" style:family="text">
      <style:text-properties officeooo:rsid="1638239d"/>
    </style:style>
    <style:style style:name="T1406" style:family="text">
      <style:text-properties officeooo:rsid="17c1f17e"/>
    </style:style>
    <style:style style:name="T1407" style:family="text">
      <style:text-properties officeooo:rsid="169027b1"/>
    </style:style>
    <style:style style:name="T1408" style:family="text">
      <style:text-properties fo:font-weight="bold" officeooo:rsid="169027b1" style:font-weight-asian="bold" style:font-weight-complex="bold"/>
    </style:style>
    <style:style style:name="T1409" style:family="text">
      <style:text-properties officeooo:rsid="195dfe04"/>
    </style:style>
    <style:style style:name="T1410" style:family="text">
      <style:text-properties officeooo:rsid="1960bee9"/>
    </style:style>
    <style:style style:name="T1411" style:family="text">
      <style:text-properties fo:color="#000000" loext:opacity="100%" officeooo:rsid="186fdd83"/>
    </style:style>
    <style:style style:name="T1412" style:family="text">
      <style:text-properties fo:color="#000000" loext:opacity="100%" officeooo:rsid="1870a01b"/>
    </style:style>
    <style:style style:name="T1413" style:family="text">
      <style:text-properties fo:color="#000000" loext:opacity="100%" officeooo:rsid="18b81f54"/>
    </style:style>
    <style:style style:name="T1414" style:family="text">
      <style:text-properties fo:color="#000000" loext:opacity="100%" officeooo:rsid="18de0f37"/>
    </style:style>
    <style:style style:name="T1415" style:family="text">
      <style:text-properties fo:color="#000000" loext:opacity="100%" fo:font-style="italic" officeooo:rsid="186fdd83" style:font-style-asian="italic" style:font-style-complex="italic"/>
    </style:style>
    <style:style style:name="T1416" style:family="text">
      <style:text-properties fo:color="#000000" loext:opacity="100%" officeooo:rsid="19141877"/>
    </style:style>
    <style:style style:name="T1417" style:family="text">
      <style:text-properties fo:color="#000000" loext:opacity="100%" fo:font-weight="bold" officeooo:rsid="186f815e" style:font-weight-asian="bold" style:font-weight-complex="bold"/>
    </style:style>
    <style:style style:name="T1418" style:family="text">
      <style:text-properties fo:color="#000000" loext:opacity="100%" officeooo:rsid="186f815e"/>
    </style:style>
    <style:style style:name="T1419" style:family="text">
      <style:text-properties fo:color="#000000" loext:opacity="100%" officeooo:rsid="186f9116"/>
    </style:style>
    <style:style style:name="T1420" style:family="text">
      <style:text-properties officeooo:rsid="18719b64"/>
    </style:style>
    <style:style style:name="T1421" style:family="text">
      <style:text-properties officeooo:rsid="186fdd83"/>
    </style:style>
    <style:style style:name="T1422" style:family="text">
      <style:text-properties officeooo:rsid="18de0f37"/>
    </style:style>
    <style:style style:name="T1423" style:family="text">
      <style:text-properties fo:color="#000000" loext:opacity="100%" style:text-underline-style="solid" style:text-underline-width="auto" style:text-underline-color="font-color" officeooo:rsid="0516e980"/>
    </style:style>
    <style:style style:name="T1424" style:family="text">
      <style:text-properties fo:color="#000000" loext:opacity="100%" fo:font-style="italic" style:text-underline-style="solid" style:text-underline-width="auto" style:text-underline-color="font-color" officeooo:rsid="08f635c6" style:font-style-asian="italic" style:font-style-complex="italic"/>
    </style:style>
    <style:style style:name="T1425" style:family="text">
      <style:text-properties fo:color="#000000" loext:opacity="100%" fo:font-style="italic" style:text-underline-style="solid" style:text-underline-width="auto" style:text-underline-color="font-color" officeooo:rsid="0383c23c" style:font-style-asian="italic" style:font-style-complex="italic"/>
    </style:style>
    <style:style style:name="T1426" style:family="text">
      <style:text-properties fo:color="#000000" loext:opacity="100%" style:text-underline-style="solid" style:text-underline-width="auto" style:text-underline-color="font-color" officeooo:rsid="08f635c6"/>
    </style:style>
    <style:style style:name="T1427" style:family="text">
      <style:text-properties fo:color="#000000" loext:opacity="100%" style:text-underline-style="solid" style:text-underline-width="auto" style:text-underline-color="font-color" officeooo:rsid="17c35d13"/>
    </style:style>
    <style:style style:name="T1428" style:family="text">
      <style:text-properties fo:color="#000000" loext:opacity="100%" fo:language="en" fo:country="US" style:text-underline-style="solid" style:text-underline-width="auto" style:text-underline-color="font-color" officeooo:rsid="17c35d13"/>
    </style:style>
    <style:style style:name="T1429" style:family="text">
      <style:text-properties fo:color="#000000" loext:opacity="100%" fo:font-style="italic" style:text-underline-style="solid" style:text-underline-width="auto" style:text-underline-color="font-color" officeooo:rsid="17c35d13" style:font-style-asian="italic" style:font-style-complex="italic"/>
    </style:style>
    <style:style style:name="T1430" style:family="text">
      <style:text-properties fo:color="#000000" loext:opacity="100%" style:text-underline-style="none"/>
    </style:style>
    <style:style style:name="T1431" style:family="text">
      <style:text-properties officeooo:rsid="13796dda"/>
    </style:style>
    <style:style style:name="T1432" style:family="text">
      <style:text-properties officeooo:rsid="1389836f"/>
    </style:style>
    <style:style style:name="T1433" style:family="text">
      <style:text-properties officeooo:rsid="148b8e7a"/>
    </style:style>
    <style:style style:name="T1434" style:family="text">
      <style:text-properties officeooo:rsid="138af89f"/>
    </style:style>
    <style:style style:name="T1435" style:family="text">
      <style:text-properties officeooo:rsid="13d1dc9d"/>
    </style:style>
    <style:style style:name="T1436" style:family="text">
      <style:text-properties officeooo:rsid="1379d2c3"/>
    </style:style>
    <style:style style:name="T1437" style:family="text">
      <style:text-properties officeooo:rsid="138a5a54"/>
    </style:style>
    <style:style style:name="T1438" style:family="text">
      <style:text-properties officeooo:rsid="13d3cf4e"/>
    </style:style>
    <style:style style:name="T1439" style:family="text">
      <style:text-properties fo:language="fr" fo:country="FR" fo:font-style="italic" officeooo:rsid="13d3cf4e" style:font-style-asian="italic" style:font-style-complex="italic"/>
    </style:style>
    <style:style style:name="T1440" style:family="text">
      <style:text-properties officeooo:rsid="14bb9f87"/>
    </style:style>
    <style:style style:name="T1441" style:family="text">
      <style:text-properties fo:color="#ff0000" loext:opacity="100%" officeooo:rsid="14bb9f87"/>
    </style:style>
    <style:style style:name="T1442" style:family="text">
      <style:text-properties officeooo:rsid="19354ddc"/>
    </style:style>
    <style:style style:name="T1443" style:family="text">
      <style:text-properties officeooo:rsid="151b2e80"/>
    </style:style>
    <style:style style:name="T1444" style:family="text">
      <style:text-properties officeooo:rsid="161f0fd9"/>
    </style:style>
    <style:style style:name="T1445" style:family="text">
      <style:text-properties style:text-position="super 58%" officeooo:rsid="161f0fd9"/>
    </style:style>
    <style:style style:name="T1446" style:family="text">
      <style:text-properties fo:color="#000000" loext:opacity="100%" officeooo:rsid="189ee9ea"/>
    </style:style>
    <style:style style:name="T1447" style:family="text">
      <style:text-properties fo:color="#000000" loext:opacity="100%" officeooo:rsid="1898ef40"/>
    </style:style>
    <style:style style:name="T1448" style:family="text">
      <style:text-properties fo:color="#000000" loext:opacity="100%" fo:language="fr" fo:country="FR" fo:font-style="italic" officeooo:rsid="161f0fd9" style:font-style-asian="italic" style:font-style-complex="italic"/>
    </style:style>
    <style:style style:name="T1449" style:family="text">
      <style:text-properties fo:color="#000000" loext:opacity="100%" officeooo:rsid="161f0fd9"/>
    </style:style>
    <style:style style:name="T1450" style:family="text">
      <style:text-properties fo:color="#000000" loext:opacity="100%" fo:language="fr" fo:country="FR" officeooo:rsid="161f0fd9"/>
    </style:style>
    <style:style style:name="T1451" style:family="text">
      <style:text-properties officeooo:rsid="189832ef"/>
    </style:style>
    <style:style style:name="T1452" style:family="text">
      <style:text-properties fo:font-style="italic" officeooo:rsid="189832ef" style:font-style-asian="italic" style:font-style-complex="italic"/>
    </style:style>
    <style:style style:name="T1453" style:family="text">
      <style:text-properties fo:language="en" fo:country="US" officeooo:rsid="189832ef"/>
    </style:style>
    <style:style style:name="T1454" style:family="text">
      <style:text-properties fo:language="en" fo:country="US" officeooo:rsid="1898ef40"/>
    </style:style>
    <style:style style:name="T1455" style:family="text">
      <style:text-properties fo:language="en" fo:country="US" fo:font-style="italic" officeooo:rsid="1898ef40" style:font-style-asian="italic" style:font-style-complex="italic"/>
    </style:style>
    <style:style style:name="T1456" style:family="text">
      <style:text-properties fo:language="en" fo:country="US" officeooo:rsid="1912b424"/>
    </style:style>
    <style:style style:name="T1457" style:family="text">
      <style:text-properties fo:color="#ff0000" loext:opacity="100%" fo:language="en" fo:country="US" officeooo:rsid="189832ef"/>
    </style:style>
    <style:style style:name="T1458" style:family="text">
      <style:text-properties fo:color="#ff0000" loext:opacity="100%" fo:language="en" fo:country="US" fo:font-style="italic" officeooo:rsid="189832ef" style:font-style-asian="italic" style:font-style-complex="italic"/>
    </style:style>
    <style:style style:name="T1459" style:family="text">
      <style:text-properties fo:color="#ff0000" loext:opacity="100%" fo:language="en" fo:country="US" officeooo:rsid="1912b424"/>
    </style:style>
    <style:style style:name="T1460" style:family="text">
      <style:text-properties officeooo:rsid="1898ef40"/>
    </style:style>
    <style:style style:name="T1461" style:family="text">
      <style:text-properties officeooo:rsid="189ca98f"/>
    </style:style>
    <style:style style:name="T1462" style:family="text">
      <style:text-properties fo:language="fr" fo:country="FR" officeooo:rsid="161f0fd9"/>
    </style:style>
    <style:style style:name="T1463" style:family="text">
      <style:text-properties fo:language="fr" fo:country="FR" officeooo:rsid="161f59db"/>
    </style:style>
    <style:style style:name="T1464" style:family="text">
      <style:text-properties fo:language="fr" fo:country="FR" officeooo:rsid="19575906"/>
    </style:style>
    <style:style style:name="T1465" style:family="text">
      <style:text-properties officeooo:rsid="161f59db"/>
    </style:style>
    <style:style style:name="T1466" style:family="text">
      <style:text-properties officeooo:rsid="195812e6"/>
    </style:style>
    <style:style style:name="T1467" style:family="text">
      <style:text-properties officeooo:rsid="1956519b"/>
    </style:style>
    <style:style style:name="T1468" style:family="text">
      <style:text-properties officeooo:rsid="19575906"/>
    </style:style>
    <style:style style:name="T1469" style:family="text">
      <style:text-properties officeooo:rsid="189ee9ea"/>
    </style:style>
    <style:style style:name="T1470" style:family="text">
      <style:text-properties officeooo:rsid="1800460f"/>
    </style:style>
    <style:style style:name="T1471" style:family="text">
      <style:text-properties officeooo:rsid="1899a399"/>
    </style:style>
    <style:style style:name="T1472" style:family="text">
      <style:text-properties officeooo:rsid="1949f595"/>
    </style:style>
    <style:style style:name="T1473" style:family="text">
      <style:text-properties officeooo:rsid="189b1961"/>
    </style:style>
    <style:style style:name="T1474" style:family="text">
      <style:text-properties officeooo:rsid="189cf799"/>
    </style:style>
    <style:style style:name="T1475" style:family="text">
      <style:text-properties fo:language="en" fo:country="US" officeooo:rsid="17feff39"/>
    </style:style>
    <style:style style:name="T1476" style:family="text">
      <style:text-properties officeooo:rsid="18e151bb"/>
    </style:style>
    <style:style style:name="T1477" style:family="text">
      <style:text-properties officeooo:rsid="18eae404"/>
    </style:style>
    <style:style style:name="T1478" style:family="text">
      <style:text-properties officeooo:rsid="18e3a227"/>
    </style:style>
    <style:style style:name="T1479" style:family="text">
      <style:text-properties officeooo:rsid="18e2710c"/>
    </style:style>
    <style:style style:name="T1480" style:family="text">
      <style:text-properties fo:font-style="italic" officeooo:rsid="18e3a227" style:font-style-asian="italic" style:font-style-complex="italic"/>
    </style:style>
    <style:style style:name="T1481" style:family="text">
      <style:text-properties fo:font-style="italic" officeooo:rsid="18e50204" style:font-style-asian="italic" style:font-style-complex="italic"/>
    </style:style>
    <style:style style:name="T1482" style:family="text">
      <style:text-properties officeooo:rsid="18e96568"/>
    </style:style>
    <style:style style:name="T1483" style:family="text">
      <style:text-properties officeooo:rsid="18e50204"/>
    </style:style>
    <style:style style:name="T1484" style:family="text">
      <style:text-properties officeooo:rsid="18e5a968"/>
    </style:style>
    <style:style style:name="T1485" style:family="text">
      <style:text-properties fo:font-style="italic" officeooo:rsid="18e151bb" style:font-style-asian="italic" style:font-style-complex="italic"/>
    </style:style>
    <style:style style:name="T1486" style:family="text">
      <style:text-properties officeooo:rsid="18e8c113"/>
    </style:style>
    <style:style style:name="T1487" style:family="text">
      <style:text-properties officeooo:rsid="18e75855"/>
    </style:style>
    <style:style style:name="T1488" style:family="text">
      <style:text-properties officeooo:rsid="18ece0b8"/>
    </style:style>
    <style:style style:name="T1489" style:family="text">
      <style:text-properties officeooo:rsid="19366d80"/>
    </style:style>
    <style:style style:name="T1490" style:family="text">
      <style:text-properties officeooo:rsid="190e9175"/>
    </style:style>
    <style:style style:name="T1491" style:family="text">
      <style:text-properties officeooo:rsid="190b2ffd"/>
    </style:style>
    <style:style style:name="T1492" style:family="text">
      <style:text-properties style:text-underline-style="solid" style:text-underline-width="auto" style:text-underline-color="font-color" fo:font-weight="bold" officeooo:rsid="062fb215" style:font-weight-asian="bold" style:font-weight-complex="bold"/>
    </style:style>
    <style:style style:name="T1493" style:family="text">
      <style:text-properties style:text-underline-style="solid" style:text-underline-width="auto" style:text-underline-color="font-color" officeooo:rsid="02174db3"/>
    </style:style>
    <style:style style:name="T1494" style:family="text">
      <style:text-properties style:text-underline-style="solid" style:text-underline-width="auto" style:text-underline-color="font-color" officeooo:rsid="0662bf6b"/>
    </style:style>
    <style:style style:name="T1495" style:family="text">
      <style:text-properties style:text-line-through-style="solid" style:text-line-through-type="single" style:text-underline-style="solid" style:text-underline-width="auto" style:text-underline-color="font-color" officeooo:rsid="0662bf6b"/>
    </style:style>
    <style:style style:name="T1496" style:family="text">
      <style:text-properties style:text-underline-style="solid" style:text-underline-width="auto" style:text-underline-color="font-color" officeooo:rsid="0b0570c7"/>
    </style:style>
    <style:style style:name="T1497" style:family="text">
      <style:text-properties officeooo:rsid="02174db3"/>
    </style:style>
    <style:style style:name="T1498" style:family="text">
      <style:text-properties officeooo:rsid="151c502e"/>
    </style:style>
    <style:style style:name="T1499" style:family="text">
      <style:text-properties officeooo:rsid="14bcb1fc"/>
    </style:style>
    <style:style style:name="T1500" style:family="text">
      <style:text-properties officeooo:rsid="14bd75d9"/>
    </style:style>
    <style:style style:name="T1501" style:family="text">
      <style:text-properties officeooo:rsid="151b53d1"/>
    </style:style>
    <style:style style:name="T1502" style:family="text">
      <style:text-properties officeooo:rsid="155adf76"/>
    </style:style>
    <style:style style:name="T1503" style:family="text">
      <style:text-properties officeooo:rsid="151ec176"/>
    </style:style>
    <style:style style:name="T1504" style:family="text">
      <style:text-properties officeooo:rsid="15551b9b"/>
    </style:style>
    <style:style style:name="T1505" style:family="text">
      <style:text-properties fo:color="#000000" loext:opacity="100%" fo:font-size="6.40000009536743pt" fo:font-weight="normal" officeooo:rsid="05985db9" style:font-size-asian="6.40000009536743pt" style:font-weight-asian="normal" style:font-size-complex="6.40000009536743pt" style:font-weight-complex="normal"/>
    </style:style>
    <style:style style:name="T1506" style:family="text">
      <style:text-properties fo:color="#000000" loext:opacity="100%" officeooo:rsid="15562a44"/>
    </style:style>
    <style:style style:name="T1507" style:family="text">
      <style:text-properties officeooo:rsid="15562a44"/>
    </style:style>
    <style:style style:name="T1508" style:family="text">
      <style:text-properties fo:color="#000000" loext:opacity="100%" officeooo:rsid="17de7284"/>
    </style:style>
    <style:style style:name="T1509" style:family="text">
      <style:text-properties fo:color="#000000" loext:opacity="100%" officeooo:rsid="17d68a38"/>
    </style:style>
    <style:style style:name="T1510" style:family="text">
      <style:text-properties fo:color="#000000" loext:opacity="100%" officeooo:rsid="17e38f1f"/>
    </style:style>
    <style:style style:name="T1511" style:family="text">
      <style:text-properties fo:color="#000000" loext:opacity="100%" officeooo:rsid="17dfc51c"/>
    </style:style>
    <style:style style:name="T1512" style:family="text">
      <style:text-properties fo:color="#000000" loext:opacity="100%" officeooo:rsid="17dfeb08"/>
    </style:style>
    <style:style style:name="T1513" style:family="text">
      <style:text-properties fo:color="#000000" loext:opacity="100%" officeooo:rsid="18b95a09"/>
    </style:style>
    <style:style style:name="T1514" style:family="text">
      <style:text-properties fo:color="#000000" loext:opacity="100%" officeooo:rsid="17e5c5d1"/>
    </style:style>
    <style:style style:name="T1515" style:family="text">
      <style:text-properties fo:color="#000000" loext:opacity="100%" officeooo:rsid="17e558d5"/>
    </style:style>
    <style:style style:name="T1516" style:family="text">
      <style:text-properties fo:color="#000000" loext:opacity="100%" officeooo:rsid="17e6ccfd"/>
    </style:style>
    <style:style style:name="T1517" style:family="text">
      <style:text-properties officeooo:rsid="17e283fe"/>
    </style:style>
    <style:style style:name="T1518" style:family="text">
      <style:text-properties fo:color="#000000" loext:opacity="100%" officeooo:rsid="17d6de2e"/>
    </style:style>
    <style:style style:name="T1519" style:family="text">
      <style:text-properties fo:color="#000000" loext:opacity="100%" officeooo:rsid="17e283fe"/>
    </style:style>
    <style:style style:name="T1520" style:family="text">
      <style:text-properties fo:font-weight="bold" officeooo:rsid="08f635c6" style:font-weight-asian="bold" style:font-weight-complex="bold"/>
    </style:style>
    <style:style style:name="T1521" style:family="text">
      <style:text-properties fo:font-weight="bold" officeooo:rsid="062fb215" style:font-weight-asian="bold" style:font-weight-complex="bold"/>
    </style:style>
    <style:style style:name="T1522" style:family="text">
      <style:text-properties officeooo:rsid="1631832e"/>
    </style:style>
    <style:style style:name="T1523" style:family="text">
      <style:text-properties style:text-line-through-style="none" style:text-line-through-type="none" style:font-name="Liberation Serif" fo:language="en" fo:country="US" officeooo:rsid="15d003ee"/>
    </style:style>
    <style:style style:name="T1524" style:family="text">
      <style:text-properties style:text-line-through-style="none" style:text-line-through-type="none" style:font-name="Liberation Serif" fo:language="en" fo:country="US" officeooo:rsid="163426da"/>
    </style:style>
    <style:style style:name="T1525" style:family="text">
      <style:text-properties style:text-line-through-style="none" style:text-line-through-type="none" style:font-name="Liberation Serif" fo:language="en" fo:country="US" officeooo:rsid="1631832e"/>
    </style:style>
    <style:style style:name="T1526" style:family="text">
      <style:text-properties officeooo:rsid="0cfa6f0a"/>
    </style:style>
    <style:style style:name="T1527" style:family="text">
      <style:text-properties officeooo:rsid="1307cd90"/>
    </style:style>
    <style:style style:name="T1528" style:family="text">
      <style:text-properties officeooo:rsid="1363cdba"/>
    </style:style>
    <style:style style:name="T1529" style:family="text">
      <style:text-properties officeooo:rsid="1369809a"/>
    </style:style>
    <style:style style:name="T1530" style:family="text">
      <style:text-properties officeooo:rsid="14aef0b4"/>
    </style:style>
    <style:style style:name="T1531" style:family="text">
      <style:text-properties fo:color="#ff0000" loext:opacity="100%" officeooo:rsid="1362f1f9"/>
    </style:style>
    <style:style style:name="T1532" style:family="text">
      <style:text-properties fo:color="#ff0000" loext:opacity="100%" officeooo:rsid="1363cdba"/>
    </style:style>
    <style:style style:name="T1533" style:family="text">
      <style:text-properties officeooo:rsid="13439216"/>
    </style:style>
    <style:style style:name="T1534" style:family="text">
      <style:text-properties officeooo:rsid="16708a12"/>
    </style:style>
    <style:style style:name="T1535" style:family="text">
      <style:text-properties officeooo:rsid="13089509"/>
    </style:style>
    <style:style style:name="T1536" style:family="text">
      <style:text-properties fo:color="#ff0000" loext:opacity="100%" officeooo:rsid="16708a12"/>
    </style:style>
    <style:style style:name="T1537" style:family="text">
      <style:text-properties officeooo:rsid="13670053"/>
    </style:style>
    <style:style style:name="T1538" style:family="text">
      <style:text-properties officeooo:rsid="1383caba"/>
    </style:style>
    <style:style style:name="T1539" style:family="text">
      <style:text-properties fo:font-style="italic" officeooo:rsid="1383caba" style:font-style-asian="italic" style:font-style-complex="italic"/>
    </style:style>
    <style:style style:name="T1540" style:family="text">
      <style:text-properties officeooo:rsid="1594052a"/>
    </style:style>
    <style:style style:name="T1541" style:family="text">
      <style:text-properties officeooo:rsid="1381f83c"/>
    </style:style>
    <style:style style:name="T1542" style:family="text">
      <style:text-properties officeooo:rsid="14ab2ed8"/>
    </style:style>
    <style:style style:name="T1543" style:family="text">
      <style:text-properties officeooo:rsid="163426da"/>
    </style:style>
    <style:style style:name="T1544" style:family="text">
      <style:text-properties officeooo:rsid="13cbd627"/>
    </style:style>
    <style:style style:name="T1545" style:family="text">
      <style:text-properties officeooo:rsid="14b0e6c1"/>
    </style:style>
    <style:style style:name="T1546" style:family="text">
      <style:text-properties officeooo:rsid="17e6d053"/>
    </style:style>
    <style:style style:name="T1547" style:family="text">
      <style:text-properties officeooo:rsid="13c98840"/>
    </style:style>
    <style:style style:name="T1548" style:family="text">
      <style:text-properties officeooo:rsid="13ca2a4f"/>
    </style:style>
    <style:style style:name="T1549" style:family="text">
      <style:text-properties officeooo:rsid="13cd76f5"/>
    </style:style>
    <style:style style:name="T1550" style:family="text">
      <style:text-properties officeooo:rsid="15952f95"/>
    </style:style>
    <style:style style:name="T1551" style:family="text">
      <style:text-properties officeooo:rsid="1595de8c"/>
    </style:style>
    <style:style style:name="T1552" style:family="text">
      <style:text-properties officeooo:rsid="13816bfe"/>
    </style:style>
    <style:style style:name="T1553" style:family="text">
      <style:text-properties fo:font-style="italic" fo:font-weight="normal" officeooo:rsid="00312065" style:font-style-asian="italic" style:font-weight-asian="normal" style:font-style-complex="italic" style:font-weight-complex="normal"/>
    </style:style>
    <style:style style:name="T1554" style:family="text">
      <style:text-properties fo:font-style="italic" fo:font-weight="normal" officeooo:rsid="16db4f4c" style:font-style-asian="italic" style:font-weight-asian="normal" style:font-style-complex="italic" style:font-weight-complex="normal"/>
    </style:style>
    <style:style style:name="T1555" style:family="text">
      <style:text-properties officeooo:rsid="15d29ec6"/>
    </style:style>
    <style:style style:name="T1556" style:family="text">
      <style:text-properties fo:font-weight="bold" officeooo:rsid="15d19d40" style:font-weight-asian="bold" style:font-weight-complex="bold"/>
    </style:style>
    <style:style style:name="T1557" style:family="text">
      <style:text-properties officeooo:rsid="15d19d40"/>
    </style:style>
    <style:style style:name="T1558" style:family="text">
      <style:text-properties officeooo:rsid="15d19c04"/>
    </style:style>
    <style:style style:name="T1559" style:family="text">
      <style:text-properties officeooo:rsid="15f1aa03"/>
    </style:style>
    <style:style style:name="T1560" style:family="text">
      <style:text-properties fo:language="de" fo:country="DE" fo:font-style="italic" officeooo:rsid="15d19c04" style:font-style-asian="italic" style:font-style-complex="italic"/>
    </style:style>
    <style:style style:name="T1561" style:family="text">
      <style:text-properties fo:language="de" fo:country="DE" officeooo:rsid="15d19c04"/>
    </style:style>
    <style:style style:name="T1562" style:family="text">
      <style:text-properties fo:language="de" fo:country="DE" officeooo:rsid="16d86692"/>
    </style:style>
    <style:style style:name="T1563" style:family="text">
      <style:text-properties fo:language="de" fo:country="DE" officeooo:rsid="1631832e"/>
    </style:style>
    <style:style style:name="T1564" style:family="text">
      <style:text-properties fo:font-weight="bold" officeooo:rsid="15d29ec6" style:font-weight-asian="bold" style:font-weight-complex="bold"/>
    </style:style>
    <style:style style:name="T1565" style:family="text">
      <style:text-properties fo:font-weight="normal" officeooo:rsid="15d19d40" style:font-weight-asian="normal" style:font-weight-complex="normal"/>
    </style:style>
    <style:style style:name="T1566" style:family="text">
      <style:text-properties fo:font-weight="normal" officeooo:rsid="17e6d053" style:font-weight-asian="normal" style:font-weight-complex="normal"/>
    </style:style>
    <style:style style:name="T1567" style:family="text">
      <style:text-properties fo:font-weight="normal" officeooo:rsid="15d29ec6" style:font-weight-asian="normal" style:font-weight-complex="normal"/>
    </style:style>
    <style:style style:name="T1568" style:family="text">
      <style:text-properties fo:language="sq" fo:country="AL" fo:font-style="italic" fo:font-weight="normal" officeooo:rsid="15d29ec6" style:font-style-asian="italic" style:font-weight-asian="normal" style:font-style-complex="italic" style:font-weight-complex="normal"/>
    </style:style>
    <style:style style:name="T1569" style:family="text">
      <style:text-properties fo:font-weight="normal" officeooo:rsid="15d19c04" style:font-weight-asian="normal" style:font-weight-complex="normal"/>
    </style:style>
    <style:style style:name="T1570" style:family="text">
      <style:text-properties fo:font-weight="bold" officeooo:rsid="15d45e2d" style:font-weight-asian="bold" style:font-weight-complex="bold"/>
    </style:style>
    <style:style style:name="T1571" style:family="text">
      <style:text-properties fo:font-weight="normal" officeooo:rsid="1631832e" style:font-weight-asian="normal" style:font-weight-complex="normal"/>
    </style:style>
    <style:style style:name="T1572" style:family="text">
      <style:text-properties fo:font-weight="bold" officeooo:rsid="1631832e" style:font-weight-asian="bold" style:font-weight-complex="bold"/>
    </style:style>
    <style:style style:name="T1573" style:family="text">
      <style:text-properties fo:language="fr" fo:country="FR" fo:font-style="italic" fo:font-weight="normal" officeooo:rsid="15d19d40" style:font-style-asian="italic" style:font-weight-asian="normal" style:font-style-complex="italic" style:font-weight-complex="normal"/>
    </style:style>
    <style:style style:name="T1574" style:family="text">
      <style:text-properties fo:language="fr" fo:country="FR" fo:font-style="italic" fo:font-weight="normal" officeooo:rsid="15d45e2d" style:font-style-asian="italic" style:font-weight-asian="normal" style:font-style-complex="italic" style:font-weight-complex="normal"/>
    </style:style>
    <style:style style:name="T1575" style:family="text">
      <style:text-properties fo:language="de" fo:country="DE" fo:font-style="italic" fo:font-weight="normal" officeooo:rsid="15d45e2d" style:font-style-asian="italic" style:font-weight-asian="normal" style:font-style-complex="italic" style:font-weight-complex="normal"/>
    </style:style>
    <style:style style:name="T1576" style:family="text">
      <style:text-properties fo:font-weight="normal" officeooo:rsid="15d45e2d" style:font-weight-asian="normal" style:font-weight-complex="normal"/>
    </style:style>
    <style:style style:name="T1577" style:family="text">
      <style:text-properties fo:font-weight="normal" officeooo:rsid="15d4e5c1" style:font-weight-asian="normal" style:font-weight-complex="normal"/>
    </style:style>
    <style:style style:name="T1578" style:family="text">
      <style:text-properties fo:font-weight="normal" officeooo:rsid="1902b4f0" style:font-weight-asian="normal" style:font-weight-complex="normal"/>
    </style:style>
    <style:style style:name="T1579" style:family="text">
      <style:text-properties fo:font-style="italic" fo:font-weight="normal" officeooo:rsid="15d4e5c1" style:font-style-asian="italic" style:font-weight-asian="normal" style:font-style-complex="italic" style:font-weight-complex="normal"/>
    </style:style>
    <style:style style:name="T1580" style:family="text">
      <style:text-properties fo:font-weight="normal" officeooo:rsid="15f1bf7d" style:font-weight-asian="normal" style:font-weight-complex="normal"/>
    </style:style>
    <style:style style:name="T1581" style:family="text">
      <style:text-properties fo:font-weight="bold" officeooo:rsid="1637889e" style:font-weight-asian="bold" style:font-weight-complex="bold"/>
    </style:style>
    <style:style style:name="T1582" style:family="text">
      <style:text-properties fo:font-weight="normal" officeooo:rsid="1637889e" style:font-weight-asian="normal" style:font-weight-complex="normal"/>
    </style:style>
    <style:style style:name="T1583" style:family="text">
      <style:text-properties fo:font-weight="normal" officeooo:rsid="15489e91" style:font-weight-asian="normal" style:font-weight-complex="normal"/>
    </style:style>
    <style:style style:name="T1584" style:family="text">
      <style:text-properties fo:font-weight="normal" officeooo:rsid="18308d31" style:font-weight-asian="normal" style:font-weight-complex="normal"/>
    </style:style>
    <style:style style:name="T1585" style:family="text">
      <style:text-properties fo:color="#ff8000" loext:opacity="100%" fo:font-weight="normal" officeooo:rsid="15f1bf7d" style:font-weight-asian="normal" style:font-weight-complex="normal"/>
    </style:style>
    <style:style style:name="T1586" style:family="text">
      <style:text-properties fo:color="#ff8000" loext:opacity="100%" fo:font-weight="bold" officeooo:rsid="1637889e" style:font-weight-asian="bold" style:font-weight-complex="bold"/>
    </style:style>
    <style:style style:name="T1587" style:family="text">
      <style:text-properties fo:color="#ff8000" loext:opacity="100%" fo:font-weight="bold" officeooo:rsid="16d625c7" style:font-weight-asian="bold" style:font-weight-complex="bold"/>
    </style:style>
    <style:style style:name="T1588" style:family="text">
      <style:text-properties fo:color="#ff8000" loext:opacity="100%" fo:font-weight="normal" officeooo:rsid="1637889e" style:font-weight-asian="normal" style:font-weight-complex="normal"/>
    </style:style>
    <style:style style:name="T1589" style:family="text">
      <style:text-properties fo:color="#ff8000" loext:opacity="100%" fo:font-weight="normal" officeooo:rsid="16d625c7" style:font-weight-asian="normal" style:font-weight-complex="normal"/>
    </style:style>
    <style:style style:name="T1590" style:family="text">
      <style:text-properties fo:color="#ff8000" loext:opacity="100%" fo:font-weight="normal" officeooo:rsid="16db924e" style:font-weight-asian="normal" style:font-weight-complex="normal"/>
    </style:style>
    <style:style style:name="T1591" style:family="text">
      <style:text-properties fo:font-weight="bold" officeooo:rsid="16db5ffd" style:font-weight-asian="bold" style:font-weight-complex="bold"/>
    </style:style>
    <style:style style:name="T1592" style:family="text">
      <style:text-properties fo:font-weight="normal" officeooo:rsid="16db5ffd" style:font-weight-asian="normal" style:font-weight-complex="normal"/>
    </style:style>
    <style:style style:name="T1593" style:family="text">
      <style:text-properties fo:font-weight="normal" officeooo:rsid="17c43426" style:font-weight-asian="normal" style:font-weight-complex="normal"/>
    </style:style>
    <style:style style:name="T1594" style:family="text">
      <style:text-properties fo:font-weight="bold" officeooo:rsid="1786a9a4" style:font-weight-asian="bold" style:font-weight-complex="bold"/>
    </style:style>
    <style:style style:name="T1595" style:family="text">
      <style:text-properties fo:font-weight="normal" officeooo:rsid="1786a9a4" style:font-weight-asian="normal" style:font-weight-complex="normal"/>
    </style:style>
    <style:style style:name="T1596" style:family="text">
      <style:text-properties fo:language="la" fo:country="VA" fo:font-weight="normal" officeooo:rsid="13415d9a" style:font-weight-asian="normal" style:font-weight-complex="normal"/>
    </style:style>
    <style:style style:name="T1597" style:family="text">
      <style:text-properties fo:language="la" fo:country="VA" fo:font-weight="normal" officeooo:rsid="182ee9ad" style:font-weight-asian="normal" style:font-weight-complex="normal"/>
    </style:style>
    <style:style style:name="T1598" style:family="text">
      <style:text-properties fo:language="la" fo:country="VA" fo:font-style="italic" fo:font-weight="normal" officeooo:rsid="13415d9a" style:font-style-asian="italic" style:font-weight-asian="normal" style:font-style-complex="italic" style:font-weight-complex="normal"/>
    </style:style>
    <style:style style:name="T1599" style:family="text">
      <style:text-properties fo:font-weight="bold" officeooo:rsid="1796f7f7" style:font-weight-asian="bold" style:font-weight-complex="bold"/>
    </style:style>
    <style:style style:name="T1600" style:family="text">
      <style:text-properties fo:font-weight="normal" officeooo:rsid="1796f7f7" style:font-weight-asian="normal" style:font-weight-complex="normal"/>
    </style:style>
    <style:style style:name="T1601" style:family="text">
      <style:text-properties fo:font-weight="normal" officeooo:rsid="182ee9ad" style:font-weight-asian="normal" style:font-weight-complex="normal"/>
    </style:style>
    <style:style style:name="T1602" style:family="text">
      <style:text-properties fo:font-weight="normal" officeooo:rsid="17991326" style:font-weight-asian="normal" style:font-weight-complex="normal"/>
    </style:style>
    <style:style style:name="T1603" style:family="text">
      <style:text-properties fo:font-weight="normal" officeooo:rsid="1798bb6b" style:font-weight-asian="normal" style:font-weight-complex="normal"/>
    </style:style>
    <style:style style:name="T1604" style:family="text">
      <style:text-properties fo:font-weight="bold" officeooo:rsid="1805d1c4" style:font-weight-asian="bold" style:font-weight-complex="bold"/>
    </style:style>
    <style:style style:name="T1605" style:family="text">
      <style:text-properties fo:font-weight="normal" officeooo:rsid="180791b3" style:font-weight-asian="normal" style:font-weight-complex="normal"/>
    </style:style>
    <style:style style:name="T1606" style:family="text">
      <style:text-properties fo:font-weight="normal" officeooo:rsid="1805d1c4" style:font-weight-asian="normal" style:font-weight-complex="normal"/>
    </style:style>
    <style:style style:name="T1607" style:family="text">
      <style:text-properties fo:font-weight="normal" officeooo:rsid="18062349" style:font-weight-asian="normal" style:font-weight-complex="normal"/>
    </style:style>
    <style:style style:name="T1608" style:family="text">
      <style:text-properties fo:font-weight="normal" officeooo:rsid="1805d205" style:font-weight-asian="normal" style:font-weight-complex="normal"/>
    </style:style>
    <style:style style:name="T1609" style:family="text">
      <style:text-properties fo:font-weight="bold" officeooo:rsid="194665b8" style:font-weight-asian="bold" style:font-weight-complex="bold"/>
    </style:style>
    <style:style style:name="T1610" style:family="text">
      <style:text-properties fo:font-weight="normal" officeooo:rsid="194665b8" style:font-weight-asian="normal" style:font-weight-complex="normal"/>
    </style:style>
    <style:style style:name="T1611" style:family="text">
      <style:text-properties officeooo:rsid="18dffe2e"/>
    </style:style>
    <style:style style:name="T1612" style:family="text">
      <style:text-properties officeooo:rsid="18efaea7"/>
    </style:style>
    <style:style style:name="T1613" style:family="text">
      <style:text-properties fo:font-style="italic" officeooo:rsid="19012ca8" style:font-style-asian="italic" style:font-style-complex="italic"/>
    </style:style>
    <style:style style:name="T1614" style:family="text">
      <style:text-properties officeooo:rsid="19012ca8"/>
    </style:style>
    <style:style style:name="T1615" style:family="text">
      <style:text-properties officeooo:rsid="18db055a"/>
    </style:style>
    <style:style style:name="T1616" style:family="text">
      <style:text-properties officeooo:rsid="18fff763"/>
    </style:style>
    <style:style style:name="T1617" style:family="text">
      <style:text-properties officeooo:rsid="194bca39"/>
    </style:style>
    <style:style style:name="T1618" style:family="text">
      <style:text-properties officeooo:rsid="193bc045"/>
    </style:style>
    <style:style style:name="T1619" style:family="text">
      <style:text-properties officeooo:rsid="18f0aec2"/>
    </style:style>
    <style:style style:name="T1620" style:family="text">
      <style:text-properties officeooo:rsid="1944f996"/>
    </style:style>
    <style:style style:name="T1621" style:family="text">
      <style:text-properties officeooo:rsid="18fc6026"/>
    </style:style>
    <style:style style:name="T1622" style:family="text">
      <style:text-properties officeooo:rsid="1943ca3f"/>
    </style:style>
    <style:style style:name="T1623" style:family="text">
      <style:text-properties officeooo:rsid="19478b0f"/>
    </style:style>
    <style:style style:name="T1624" style:family="text">
      <style:text-properties officeooo:rsid="18f0266a"/>
    </style:style>
    <style:style style:name="T1625" style:family="text">
      <style:text-properties officeooo:rsid="18f1e235"/>
    </style:style>
    <style:style style:name="T1626" style:family="text">
      <style:text-properties officeooo:rsid="18fd0958"/>
    </style:style>
    <style:style style:name="T1627" style:family="text">
      <style:text-properties officeooo:rsid="18f31d38"/>
    </style:style>
    <style:style style:name="T1628" style:family="text">
      <style:text-properties officeooo:rsid="191744b2"/>
    </style:style>
    <style:style style:name="T1629" style:family="text">
      <style:text-properties officeooo:rsid="19482ee7"/>
    </style:style>
    <style:style style:name="T1630" style:family="text">
      <style:text-properties officeooo:rsid="193ca639"/>
    </style:style>
    <style:style style:name="T1631" style:family="text">
      <style:text-properties officeooo:rsid="19389f88"/>
    </style:style>
    <style:style style:name="T1632" style:family="text">
      <style:text-properties officeooo:rsid="19182866"/>
    </style:style>
    <style:style style:name="T1633" style:family="text">
      <style:text-properties officeooo:rsid="193fe51d"/>
    </style:style>
    <style:style style:name="T1634" style:family="text">
      <style:text-properties officeooo:rsid="194028ab"/>
    </style:style>
    <style:style style:name="T1635" style:family="text">
      <style:text-properties officeooo:rsid="193f7417"/>
    </style:style>
    <style:style style:name="T1636" style:family="text">
      <style:text-properties fo:language="de" fo:country="DE" fo:font-style="italic" officeooo:rsid="19389f88" style:font-style-asian="italic" style:font-style-complex="italic"/>
    </style:style>
    <style:style style:name="T1637" style:family="text">
      <style:text-properties fo:font-style="italic" officeooo:rsid="19389f88" style:font-style-asian="italic" style:font-style-complex="italic"/>
    </style:style>
    <style:style style:name="T1638" style:family="text">
      <style:text-properties officeooo:rsid="193e79ea"/>
    </style:style>
    <style:style style:name="T1639" style:family="text">
      <style:text-properties officeooo:rsid="195cd550"/>
    </style:style>
    <style:style style:name="T1640" style:family="text">
      <style:text-properties officeooo:rsid="19462671"/>
    </style:style>
    <style:style style:name="T1641" style:family="text">
      <style:text-properties officeooo:rsid="182c0c58"/>
    </style:style>
    <style:style style:name="T1642" style:family="text">
      <style:text-properties officeooo:rsid="182ee9ad"/>
    </style:style>
    <style:style style:name="T1643" style:family="text">
      <style:text-properties officeooo:rsid="187cefc9"/>
    </style:style>
    <style:style style:name="T1644" style:family="text">
      <style:text-properties officeooo:rsid="182d0043"/>
    </style:style>
    <style:style style:name="T1645" style:family="text">
      <style:text-properties officeooo:rsid="182b890e"/>
    </style:style>
    <style:style style:name="T1646" style:family="text">
      <style:text-properties fo:color="#000000" loext:opacity="100%" officeooo:rsid="068c25fa"/>
    </style:style>
    <style:style style:name="T1647" style:family="text">
      <style:text-properties fo:color="#000000" loext:opacity="100%" officeooo:rsid="055d3dbf"/>
    </style:style>
    <style:style style:name="T1648" style:family="text">
      <style:text-properties fo:color="#000000" loext:opacity="100%" fo:font-style="italic" officeooo:rsid="06a838d9" style:font-style-asian="italic" style:font-style-complex="italic"/>
    </style:style>
    <style:style style:name="T1649" style:family="text">
      <style:text-properties fo:color="#000000" loext:opacity="100%" fo:font-style="italic" officeooo:rsid="099e270e" style:font-style-asian="italic" style:font-style-complex="italic"/>
    </style:style>
    <style:style style:name="T1650" style:family="text">
      <style:text-properties fo:color="#000000" loext:opacity="100%" fo:font-style="italic" officeooo:rsid="15e7e29f" style:font-style-asian="italic" style:font-style-complex="italic"/>
    </style:style>
    <style:style style:name="T1651" style:family="text">
      <style:text-properties fo:color="#000000" loext:opacity="100%" officeooo:rsid="06a838d9"/>
    </style:style>
    <style:style style:name="T1652" style:family="text">
      <style:text-properties fo:font-weight="normal" officeooo:rsid="18dd4b03" style:font-weight-asian="normal" style:font-weight-complex="normal"/>
    </style:style>
    <style:style style:name="T1653" style:family="text">
      <style:text-properties fo:font-weight="normal" style:font-weight-asian="normal" style:font-weight-complex="normal"/>
    </style:style>
    <style:style style:name="T1654" style:family="text">
      <style:text-properties fo:font-weight="normal" officeooo:rsid="18f6b5e9" style:font-weight-asian="normal" style:font-weight-complex="normal"/>
    </style:style>
    <style:style style:name="T1655" style:family="text">
      <style:text-properties fo:font-weight="normal" officeooo:rsid="18f8a469" style:font-weight-asian="normal" style:font-weight-complex="normal"/>
    </style:style>
    <style:style style:name="T1656" style:family="text">
      <style:text-properties style:text-underline-style="solid" style:text-underline-width="auto" style:text-underline-color="font-color" fo:font-weight="normal" officeooo:rsid="18dd4b03" style:font-weight-asian="normal" style:font-weight-complex="normal"/>
    </style:style>
    <style:style style:name="T1657" style:family="text">
      <style:text-properties fo:font-weight="normal" officeooo:rsid="18e072a7" style:font-weight-asian="normal" style:font-weight-complex="normal"/>
    </style:style>
    <style:style style:name="T1658" style:family="text">
      <style:text-properties fo:font-weight="normal" officeooo:rsid="1873d391" style:font-weight-asian="normal" style:font-weight-complex="normal"/>
    </style:style>
    <style:style style:name="T1659" style:family="text">
      <style:text-properties fo:font-weight="normal" officeooo:rsid="18f7f748" style:font-weight-asian="normal" style:font-weight-complex="normal"/>
    </style:style>
    <style:style style:name="T1660" style:family="text">
      <style:text-properties fo:color="#000000" loext:opacity="100%" fo:font-size="9pt" fo:font-style="normal" style:text-underline-style="none" officeooo:rsid="01d501d7" style:font-size-asian="7.84999990463257pt" style:font-style-asian="normal" style:font-size-complex="9pt" style:font-style-complex="normal"/>
    </style:style>
    <style:style style:name="T1661" style:family="text">
      <style:text-properties fo:color="#000000" loext:opacity="100%" fo:font-size="9pt" fo:font-style="normal" style:text-underline-style="none" officeooo:rsid="01fa9c4d" style:font-size-asian="7.84999990463257pt" style:font-style-asian="normal" style:font-size-complex="9pt" style:font-style-complex="normal"/>
    </style:style>
    <style:style style:name="T1662" style:family="text">
      <style:text-properties fo:color="#000000" loext:opacity="100%" fo:font-size="9pt" fo:font-style="normal" style:text-underline-style="none" officeooo:rsid="00127088" style:font-size-asian="7.84999990463257pt" style:font-style-asian="normal" style:font-size-complex="9pt" style:font-style-complex="normal"/>
    </style:style>
    <style:style style:name="T1663" style:family="text">
      <style:text-properties fo:color="#000000" loext:opacity="100%" fo:font-size="9pt" fo:language="de" fo:country="DE" fo:font-style="italic" style:text-underline-style="none" fo:font-weight="normal" officeooo:rsid="0c46d8a4" style:font-size-asian="9pt" style:font-style-asian="italic" style:font-weight-asian="normal" style:font-size-complex="9pt" style:font-style-complex="italic" style:font-weight-complex="normal"/>
    </style:style>
    <style:style style:name="T1664" style:family="text">
      <style:text-properties fo:color="#000000" loext:opacity="100%" fo:font-size="9pt" fo:language="de" fo:country="DE" fo:font-style="italic" style:text-underline-style="none" fo:font-weight="normal" officeooo:rsid="0c7ce523" style:font-size-asian="9pt" style:font-style-asian="italic" style:font-weight-asian="normal" style:font-size-complex="9pt" style:font-style-complex="italic" style:font-weight-complex="normal"/>
    </style:style>
    <style:style style:name="T1665" style:family="text">
      <style:text-properties fo:color="#000000" loext:opacity="100%" fo:font-size="9pt" fo:language="de" fo:country="DE" fo:font-style="italic" style:text-underline-style="none" fo:font-weight="normal" officeooo:rsid="0c4b3cef" style:font-size-asian="9pt" style:font-style-asian="italic" style:font-weight-asian="normal" style:font-size-complex="9pt" style:font-style-complex="italic" style:font-weight-complex="normal"/>
    </style:style>
    <style:style style:name="T1666" style:family="text">
      <style:text-properties fo:color="#000000" loext:opacity="100%" fo:font-size="9pt" fo:language="de" fo:country="DE" fo:font-style="normal" style:text-underline-style="none" fo:font-weight="normal" officeooo:rsid="011a399f" style:font-size-asian="9pt" style:font-style-asian="normal" style:font-weight-asian="normal" style:font-size-complex="9pt" style:font-style-complex="normal" style:font-weight-complex="normal"/>
    </style:style>
    <style:style style:name="T1667" style:family="text">
      <style:text-properties fo:color="#000000" loext:opacity="100%" fo:font-size="9pt" fo:font-style="normal" style:text-underline-style="none" officeooo:rsid="09ee1eb9" style:font-size-asian="7.84999990463257pt" style:font-style-asian="normal" style:font-size-complex="9pt" style:font-style-complex="normal"/>
    </style:style>
    <style:style style:name="T1668" style:family="text">
      <style:text-properties fo:color="#000000" loext:opacity="100%" fo:font-size="9pt" fo:font-style="normal" style:text-underline-style="none" officeooo:rsid="00133db0" style:font-size-asian="7.84999990463257pt" style:font-style-asian="normal" style:font-size-complex="9pt" style:font-style-complex="normal"/>
    </style:style>
    <style:style style:name="T1669" style:family="text">
      <style:text-properties officeooo:rsid="07daaa9f"/>
    </style:style>
    <style:style style:name="T1670" style:family="text">
      <style:text-properties officeooo:rsid="02054e0a"/>
    </style:style>
    <style:style style:name="T1671" style:family="text">
      <style:text-properties officeooo:rsid="1a0b0db7"/>
    </style:style>
    <style:style style:name="T1672" style:family="text">
      <style:text-properties fo:font-style="italic" officeooo:rsid="121681df" style:font-style-asian="italic" style:font-style-complex="italic"/>
    </style:style>
    <style:style style:name="fr1" style:family="graphic" style:parent-style-name="Frame">
      <style:graphic-properties fo:margin-left="0in" fo:margin-right="0in" fo:margin-top="0in" fo:margin-bottom="0in" style:run-through="foreground" style:wrap="none" style:vertical-pos="from-top" style:vertical-rel="paragraph" style:horizontal-pos="left" style:horizontal-rel="paragraph" fo:padding="0in" fo:border="none"/>
    </style:style>
    <style:style style:name="fr2" style:family="graphic" style:parent-style-name="Graphics">
      <style:graphic-properties fo:margin-left="0in" fo:margin-right="0in" fo:margin-top="0in" fo:margin-bottom="0in" style:run-through="foreground" style:wrap="none" style:vertical-pos="top" style:vertical-rel="paragraph-content" style:horizontal-pos="center" style:horizontal-rel="paragraph-content" fo:padding="0in" fo:border="none" style:shadow="none" draw:shadow-opacity="100%" style:mirror="none" fo:clip="rect(0in, 0in, 0in, 0in)" draw:luminance="0%" draw:contrast="0%" draw:red="0%" draw:green="0%" draw:blue="0%" draw:gamma="100%" draw:color-inversion="false" draw:image-opacity="100%" draw:color-mode="standard" loext:rel-width-rel="paragraph"/>
    </style:style>
    <style:style style:name="fr3" style:family="graphic" style:parent-style-name="Frame">
      <style:graphic-properties fo:margin-left="0in" fo:margin-right="0in" fo:margin-top="0in" fo:margin-bottom="0in" style:wrap="dynamic" style:number-wrapped-paragraphs="no-limit" style:vertical-pos="from-top" style:vertical-rel="paragraph" style:horizontal-pos="from-left" style:horizontal-rel="paragraph" fo:padding="0in" fo:border="none"/>
    </style:style>
    <style:style style:name="fr4" style:family="graphic" style:parent-style-name="Frame">
      <style:graphic-properties fo:margin-left="0in" fo:margin-right="0in" fo:margin-top="0in" fo:margin-bottom="0in" style:wrap="dynamic" style:number-wrapped-paragraphs="no-limit" style:vertical-pos="from-top" style:vertical-rel="paragraph" style:horizontal-pos="left" style:horizontal-rel="paragraph" fo:padding="0in" fo:border="none"/>
    </style:style>
    <style:style style:name="fr5" style:family="graphic" style:parent-style-name="Graphics">
      <style:graphic-properties fo:margin-left="0in" fo:margin-right="0in" fo:margin-top="0in" fo:margin-bottom="0in" style:run-through="foreground" style:wrap="none" style:vertical-pos="top" style:vertical-rel="paragraph-content" style:horizontal-pos="right" style:horizontal-rel="paragraph-content" fo:padding="0in" fo:border="none" style:shadow="none" draw:shadow-opacity="100%" style:mirror="none" fo:clip="rect(0in, 0in, 0in, 0in)" draw:luminance="0%" draw:contrast="0%" draw:red="0%" draw:green="0%" draw:blue="0%" draw:gamma="100%" draw:color-inversion="false" draw:image-opacity="100%" draw:color-mode="standard" loext:rel-width-rel="paragraph"/>
    </style:style>
    <style:style style:name="fr6" style:family="graphic" style:parent-style-name="Frame">
      <style:graphic-properties fo:margin-left="0in" fo:margin-right="0in" fo:margin-top="0in" fo:margin-bottom="0in" style:wrap="dynamic" style:number-wrapped-paragraphs="no-limit" style:vertical-pos="top" style:vertical-rel="paragraph" style:horizontal-pos="center" style:horizontal-rel="paragraph" fo:padding="0in" fo:border="none"/>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0.589in" fo:text-indent="-0.25in" fo:margin-left="0.589in"/>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839in" fo:text-indent="-0.25in" fo:margin-left="0.839in"/>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089in" fo:text-indent="-0.25in" fo:margin-left="1.089in"/>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339in" fo:text-indent="-0.25in" fo:margin-left="1.339in"/>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89in" fo:text-indent="-0.25in" fo:margin-left="1.589in"/>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839in" fo:text-indent="-0.25in" fo:margin-left="1.839in"/>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089in" fo:text-indent="-0.25in" fo:margin-left="2.089in"/>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339in" fo:text-indent="-0.25in" fo:margin-left="2.339in"/>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89in" fo:text-indent="-0.25in" fo:margin-left="2.589in"/>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839in" fo:text-indent="-0.25in" fo:margin-left="2.839in"/>
        </style:list-level-properties>
        <style:text-properties fo:font-family="OpenSymbol"/>
      </text:list-level-style-bullet>
    </text:list-style>
    <text:list-style style:name="L2">
      <text:list-level-style-number text:level="1" text:style-name="Numbering_20_Symbols"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3">
      <text:list-level-style-number text:level="1" text:style-name="Numbering_20_Symbols"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0.5311in" fo:text-indent="-0.25in" fo:margin-left="0.5311in"/>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811in" fo:text-indent="-0.25in" fo:margin-left="0.7811in"/>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0311in" fo:text-indent="-0.25in" fo:margin-left="1.0311in"/>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811in" fo:text-indent="-0.25in" fo:margin-left="1.2811in"/>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311in" fo:text-indent="-0.25in" fo:margin-left="1.5311in"/>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811in" fo:text-indent="-0.25in" fo:margin-left="1.7811in"/>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0311in" fo:text-indent="-0.25in" fo:margin-left="2.0311in"/>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811in" fo:text-indent="-0.25in" fo:margin-left="2.2811in"/>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311in" fo:text-indent="-0.25in" fo:margin-left="2.5311in"/>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811in" fo:text-indent="-0.25in" fo:margin-left="2.7811in"/>
        </style:list-level-properties>
        <style:text-properties fo:font-family="OpenSymbol"/>
      </text:list-level-style-bullet>
    </text:list-style>
    <text:list-style style:name="L5">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6">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fo:font-family="OpenSymbol"/>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Home, Sweet Home:</text:p>
      <text:p text:style-name="P2"><text:span text:style-name="T1">Dispatch</text:span><text:span text:style-name="T2">es from the Manchurian Candidate Factory </text:span><text:span text:style-name="T3">#</text:span><text:span text:style-name="T4">4</text:span><text:span text:style-name="T5">3</text:span></text:p>
      <text:p text:style-name="P3"><text:span text:style-name="T6">A K</text:span>aleidoscope of <text:span text:style-name="T6">N</text:span>ausea, <text:span text:style-name="T6">H</text:span>orror, and <text:span text:style-name="T6">M</text:span>alarkey</text:p>
      <text:p text:style-name="P4"/>
      <text:p text:style-name="P5"><text:span text:style-name="T7">To j</text:span><text:span text:style-name="T8">oin list: berg.hawki</text:span><text:span text:style-name="T9">ns@protonmail.com </text:span><text:span text:style-name="T8">| </text:span><text:span text:style-name="T10">Site</text:span><text:span text:style-name="T11">: BergendahlHawkins.com</text:span></text:p>
      <text:p text:style-name="P6"><text:span text:style-name="T12">To d</text:span><text:span text:style-name="T13">onate </text:span><text:span text:style-name="T14">through</text:span><text:span text:style-name="T13"> PayPal</text:span><text:span text:style-name="T15">: Berg.as.in.Nuremberg.Hawkins@proton.me</text:span></text:p>
      <text:p text:style-name="P7">20260406 Home, Sweet Home 4<text:span text:style-name="T16">3</text:span>_v0<text:span text:style-name="T17">5</text:span></text:p>
      <text:p text:style-name="P8"><text:span text:style-name="T18">Κύριε</text:span><text:span text:style-name="T19">, </text:span><text:span text:style-name="T18">ἐλέησον.</text:span><text:span text:style-name="T19"> </text:span><text:span text:style-name="T20">(Lord, have mercy.)</text:span></text:p>
      <text:p text:style-name="P9"/>
      <text:p text:style-name="P9">Midway?</text:p>
      <text:list text:style-name="L1">
        <text:list-item>
          <text:p text:style-name="P10">Initially heading the wrong way, it took an act of insubordination verging on mutiny by one of the squadron leaders, Waldron by name, for some to head in what turned out to be the correct direction.</text:p>
        </text:list-item>
        <text:list-item>
          <text:p text:style-name="P10">The planes his squadron flew had been obsolete since 1939.</text:p>
        </text:list-item>
        <text:list-item>
          <text:p text:style-name="P10">There was no fighter escort to be had.</text:p>
        </text:list-item>
        <text:list-item>
          <text:p text:style-name="P10">As was the quaint custom for torpedo planes, they went in low and slow, please.</text:p>
        </text:list-item>
        <text:list-item>
          <text:p text:style-name="P10">A-and the fact that their torpedoes were generally known to be NFG doesn’t seem to have overly troubled them, neither.</text:p>
        </text:list-item>
        <text:list-item>
          <text:p text:style-name="P10">I give you: Torpedo 8 &lt;insert demented cackle&gt;.</text:p>
        </text:list-item>
      </text:list>
      <text:p text:style-name="P11"/>
      <text:p text:style-name="P12"><text:span text:style-name="T21">« M’étant mêlé d’écrire, j’ai été puni de mon impudence ;<text:tab/><text:tab/><text:tab/><text:tab/><text:tab/><text:tab/></text:span><text:span text:style-name="T22">Having gotten mixed up in writing, I’ve been punished for my impudence;</text:span></text:p>
      <text:p text:style-name="P13">Rebelle au modes, j’ai offense la mentalité de mon époque.<text:tab/><text:tab/><text:tab/><text:tab/><text:tab/><text:tab/><text:span text:style-name="T22">Unfashionable, I’ve offended the mentality of my era.</text:span></text:p>
      <text:p text:style-name="P13">Les calomnies accumulées peuvent bien avoir raison de ma carcasse ;<text:tab/><text:tab/><text:tab/><text:tab/><text:tab/><text:span text:style-name="T22">The accumulated calumnies could very well do in my carcass.</text:span></text:p>
      <text:p text:style-name="P13">Tout inutile qu’elle soit, ma voix n’en survivra pas moins dans ces pages. »<text:tab/><text:tab/><text:tab/><text:tab/><text:tab/><text:span text:style-name="T23">U</text:span><text:span text:style-name="T22">seless as it may be, my voice will n</text:span><text:span text:style-name="T24">evertheless</text:span><text:span text:style-name="T22"> survive in these pages.</text:span></text:p>
      <text:p text:style-name="P13"><text:tab/>Traduction du poème autographe de Lu Xun (1933)<text:tab/><text:tab/><text:tab/><text:tab/><text:tab/><text:tab/><text:tab/><text:span text:style-name="T25">(</text:span><text:span text:style-name="T26">My) T</text:span><text:span text:style-name="T27">ranslation of </text:span><text:span text:style-name="T28">Lu Xun’s </text:span><text:span text:style-name="T27">autograph poem (1933)</text:span></text:p>
      <text:p text:style-name="P11"/>
      <text:p text:style-name="P14"><text:span text:style-name="T29">My </text:span>own opinion (borrowing from Richard Wolin) regarding the stuff I write: “Anecdotally rich but analytically impoverished.” <text:span text:style-name="T30">i.e., the view from the trenches</text:span><text:tab/><text:tab/><text:span text:style-name="T31">Start </text:span><text:span text:style-name="T32">D</text:span><text:span text:style-name="T33">ate</text:span><text:span text:style-name="T34">: </text:span><text:span text:style-name="T35">0</text:span><text:span text:style-name="T36">6</text:span><text:span text:style-name="T37">-</text:span><text:span text:style-name="T35">08</text:span><text:span text:style-name="T37">-</text:span><text:span text:style-name="T35">25</text:span><text:span text:style-name="T34">, </text:span><text:span text:style-name="T38">email</text:span><text:span text:style-name="T31"> Date</text:span><text:span text:style-name="T39">: </text:span><text:span text:style-name="T40">0?-??-26</text:span></text:p>
      <text:p text:style-name="P15"/>
      <text:p text:style-name="P16"><text:span text:style-name="T32">Distribution</text:span><text:span text:style-name="T41">:</text:span> Book group, Ad<text:span text:style-name="T42">d</text:span>ams <text:span text:style-name="T42">[sic] </text:span>Blvd./Cochran Ave. and Environs, <text:span text:style-name="T43">FBI &amp; Justice Dept.(by snail mail)</text:span>, <text:span text:style-name="T44">Human Rights Watch, LAPD, Landlord, Others</text:span>.</text:p>
      <text:p text:style-name="P17"/>
      <text:p text:style-name="P18"><text:span text:style-name="T32">Purpose</text:span><text:span text:style-name="T41">: </text:span>To Ridicule Few. To Amuse Many. To <text:span text:style-name="T45">Inform</text:span> <text:span text:style-name="T46">Startle </text:span>All.<text:tab/><text:tab/> <text:s/><text:span text:style-name="T47">A reminder: because of frequent computer malfunctions, when I notice an egregious “printer’s devil,” I’ll </text:span><text:span text:style-name="T48">bold</text:span><text:span text:style-name="T47"> it, add</text:span><text:span text:style-name="T49">ing</text:span><text:span text:style-name="T47"> [</text:span><text:span text:style-name="T50">sic</text:span><text:span text:style-name="T47">]. That’ll bitch it.</text:span></text:p>
      <text:p text:style-name="P17"/>
      <text:p text:style-name="P19">This <text:span text:style-name="T51">newsletter</text:span><text:span text:style-name="T52"> is</text:span> in the <text:span text:style-name="T53">p</text:span>ublic <text:span text:style-name="T53">d</text:span>omain, <text:span text:style-name="T54">a</text:span>nybody is welcome to republish and reuse, including in translation. <text:span text:style-name="T55">Bergendahl/Berg (as in Nuremberg) Hawkins, Los Angeles, West Addams [</text:span><text:span text:style-name="T56">sic</text:span><text:span text:style-name="T57">] District, USA, 202</text:span><text:span text:style-name="T54">6</text:span></text:p>
      <text:p text:style-name="P20"/>
      <text:p text:style-name="P21">“That night his father told his story. He spoke calmly and quietly. What he described could only be spoken about quietly; it could never be conveyed by tears or screams.”<text:tab/><text:tab/> <text:s text:c="6"/>― <text:span text:style-name="T58">Life and Fate</text:span>, Grossman</text:p>
      <text:p text:style-name="P22"/>
      <text:p text:style-name="P23">“<text:span text:style-name="T59">Goodness had nothing to do with it.”<text:tab/><text:tab/><text:tab/><text:tab/><text:tab/><text:tab/><text:tab/><text:tab/><text:tab/><text:tab/><text:tab/><text:tab/><text:tab/> <text:s text:c="8"/>― Mae West</text:span></text:p>
      <text:p text:style-name="P24"/>
      <text:p text:style-name="P25"><text:span text:style-name="T60">“Grazie alla selezione che eseguo, questo spazio è libero dai vari provocatori e malintenzionati.”</text:span><text:span text:style-name="T59"><text:tab/><text:tab/><text:tab/><text:tab/><text:tab/><text:tab/> <text:s text:c="4"/>― </text:span><text:span text:style-name="T60">Nicolai Lilin</text:span><text:span text:style-name="T59">, from his YouTube channel</text:span></text:p>
      <text:p text:style-name="P26"/>
      <text:p text:style-name="P27">W<text:span text:style-name="T61">hat w</text:span>e<text:span text:style-name="T62"> have: O</text:span>pacity at the top, transparency at the bottom. <text:span text:style-name="T63">I’d prefer</text:span> <text:span text:style-name="T64">a</text:span><text:span text:style-name="T61"> r</text:span>ebu<text:span text:style-name="T65">t</text:span>table <text:span text:style-name="T65">presumption of transparency at the top and </text:span><text:span text:style-name="T64">a </text:span><text:span text:style-name="T65">rebuttable presumption of opacity at the bottom.<text:tab/><text:tab/> <text:s text:c="7"/>― Greenwald, paraphrased</text:span></text:p>
      <text:p text:style-name="P28"/>
      <text:p text:style-name="P29">“… <text:span text:style-name="T66">silence is the ultimate consent</text:span><text:span text:style-name="T67">.”<text:tab/><text:tab/><text:tab/><text:tab/><text:tab/><text:tab/><text:tab/><text:tab/><text:tab/><text:tab/><text:tab/> <text:s text:c="20"/>― </text:span><text:span text:style-name="T66">Tim Cook, CEO, Apple, 2017</text:span></text:p>
      <text:p text:style-name="P30"/>
      <text:p text:style-name="P31"><text:span text:style-name="T59">”Liberal democracy appears to represent, above all, a diffusion of power.”<text:tab/><text:tab/><text:tab/><text:tab/><text:tab/><text:tab/><text:tab/><text:tab/><text:tab/> <text:s text:c="8"/></text:span><text:span text:style-name="T67">― </text:span><text:span text:style-name="T59">Williams, 2006, preface</text:span></text:p>
      <text:p text:style-name="P32"/>
      <text:p text:style-name="P33">On this third planet from the sun among the signs of bestiality a clear conscience is number one.<text:tab/><text:tab/><text:tab/><text:tab/><text:tab/><text:tab/><text:tab/><text:tab/> <text:s text:c="12"/><text:span text:style-name="T67">―</text:span> <text:span text:style-name="T68">Wisława</text:span><text:span text:style-name="T58"> Szymborska</text:span></text:p>
      <text:p text:style-name="P32"/>
      <text:p text:style-name="P33"><text:span text:style-name="T69">«  </text:span><text:span text:style-name="T70">Ne</text:span><text:span text:style-name="T71"> </text:span><text:span text:style-name="T70">cessons pas </text:span><text:span text:style-name="T71">de relire </text:span><text:span text:style-name="T72">[</text:span><text:span text:style-name="T71">‘</text:span><text:span text:style-name="T72">]</text:span><text:span text:style-name="T73">Ombres chinoises,</text:span><text:span text:style-name="T72">[</text:span><text:span text:style-name="T73">’</text:span><text:span text:style-name="T72">]</text:span><text:span text:style-name="T73"> pour constater qu’au siècle du mensonge, parfois la vérité relève la tête et éclate de rire. »</text:span><text:tab/><text:tab/><text:tab/><text:tab/> <text:s text:c="13"/><text:span text:style-name="T67">―</text:span> <text:span text:style-name="T74">Jean-Franç</text:span><text:span text:style-name="T75">o</text:span><text:span text:style-name="T74">is Revel</text:span></text:p>
      <text:p text:style-name="P34"/>
      <text:p text:style-name="P35"><text:span text:style-name="T76">“</text:span><text:span text:style-name="T77">¡Cálmate, mulata!</text:span><text:span text:style-name="T78">” </text:span><text:span text:style-name="T79">(Words I’ve taken to heart)</text:span><text:span text:style-name="T80"><text:tab/><text:tab/><text:tab/><text:tab/><text:tab/><text:tab/><text:tab/><text:tab/><text:tab/> <text:s text:c="5"/>― </text:span><text:span text:style-name="T81">Heard on the street (at the so-called Advance Market)</text:span></text:p>
      <text:p text:style-name="P34"/>
      <text:p text:style-name="P36">Le maoïsme exerce, d'ailleurs une fascination toute particulière sur un certain type d'âmes cléricales <text:span text:style-name="T82">―</text:span> celles qui ont des nostalgies totalitaires et qui, regrettant inconsciemment la disparition de l'Inquisition et des zouaves pontificaux, retrouvent dans la Chine maoïste l'incarnation d'un songe moyenâgeux ou la Vérité institutio<text:span text:style-name="T83">n</text:span>nalisée dispose a nouveau d'un robuste bras séculier pour imposer le dogme, étouffer l'hérésie et extirper l'immoralité.<text:tab/><text:tab/><text:tab/><text:tab/><text:tab/><text:tab/><text:tab/><text:tab/><text:tab/><text:tab/><text:tab/><text:tab/><text:tab/> <text:s text:c="4"/><text:span text:style-name="T84"><text:s/></text:span><text:span text:style-name="T82">― </text:span>Simon Leys, Essais sur la Chine, p 263.</text:p>
      <text:p text:style-name="P37"/>
      <text:p text:style-name="P38"><text:span text:style-name="T85">“The communist party is essentially a secret society. In both its methods and mentality, it presents a t</text:span><text:span text:style-name="T82">r</text:span><text:span text:style-name="T85">oubling resemblance with the mafia. It fears the light of day; to grow and develop itself, it needs darkness; it lives on intrigue and lies; it imposes its rule through blackmail, conspiracy and terror.”</text:span><text:tab/><text:tab/><text:tab/><text:tab/><text:tab/><text:tab/> <text:s text:c="18"/><text:span text:style-name="T82">― </text:span>Simon Leys, Essais sur la Chine, p <text:span text:style-name="T86">789</text:span> <text:span text:style-name="T87">(Translation mine).</text:span></text:p>
      <text:p text:style-name="P39"/>
      <text:p text:style-name="P40">“Systems are like pancakes, you have to throw away a few before they get any good.”<text:tab/><text:tab/><text:tab/><text:tab/><text:tab/><text:tab/><text:tab/><text:tab/> <text:s text:c="9"/><text:span text:style-name="T67">― </text:span>Carver A<text:span text:style-name="T88">ndress</text:span> Meade</text:p>
      <text:p text:style-name="P41"/>
      <text:p text:style-name="P42">“<text:span text:style-name="T89">Your</text:span> precious notes may get you killed.”<text:tab/><text:tab/><text:tab/><text:tab/><text:tab/><text:tab/><text:span text:style-name="T67"><text:tab/><text:tab/> <text:s text:c="11"/>― </text:span><text:span text:style-name="T90">Irene Hawkins, </text:span><text:span text:style-name="T89">1995, Florence, Italy (personal communication)</text:span></text:p>
      <text:p text:style-name="P43"/>
      <text:p text:style-name="P44"><text:span text:style-name="T91">« </text:span><text:span text:style-name="T92">Car la vérité, par sa nature même, est laide, sauvage et cruelle ; elle jette le trouble, elle fait peur, et elle tue. »<text:tab/><text:tab/><text:tab/><text:tab/><text:tab/> <text:s text:c="10"/></text:span><text:span text:style-name="T93">Simon </text:span><text:span text:style-name="T94">Leys</text:span><text:span text:style-name="T95">, </text:span><text:span text:style-name="T92">Essais sur la Chine</text:span><text:span text:style-name="T95">, p805).</text:span></text:p>
      <text:p text:style-name="P45"/>
      <text:p text:style-name="P46"><text:span text:style-name="T96">« </text:span><text:span text:style-name="T97">Que cet écrivailleur écrive ailleurs. </text:span><text:span text:style-name="T98">Non, mais !</text:span><text:span text:style-name="T96">»</text:span></text:p>
      <text:p text:style-name="P24"/>
      <text:p text:style-name="P47">I <text:span text:style-name="T62">always </text:span>knew I could become like you; I was <text:span text:style-name="T99">once </text:span>afraid I might.</text:p>
      <text:p text:style-name="P48"/>
      <text:p text:style-name="P49">Never trust a smart Black! <text:span text:style-name="T100">I say this without the slightest hesitation</text:span> (Folks, you heard it here first).</text:p>
      <text:p text:style-name="P50"/>
      <text:p text:style-name="P51"><text:span text:style-name="T101">¡</text:span><text:span text:style-name="T102">Aguantar</text:span><text:span text:style-name="T101"> con humor!</text:span></text:p>
      <text:p text:style-name="P52"/>
      <text:p text:style-name="P53">As I’m nothing if not a reasonable man, ever willing to be <text:span text:style-name="T103">helpful</text:span>, a suggestion for my neighbors: In order that, come <text:span text:style-name="T104">Ragnarök</text:span>, y’all get<text:span text:style-name="T105">s</text:span> y’all’s stories straight, I encourage you to keep diaries. Helps immensely.</text:p>
      <text:p text:style-name="P41"/>
      <text:p text:style-name="P54"><text:span text:style-name="T106">Ein feste Burg ist unser </text:span><text:span text:style-name="T107">G</text:span><text:span text:style-name="T106">ott. </text:span><text:span text:style-name="T108">― </text:span><text:span text:style-name="T109">Bach</text:span><text:span text:style-name="T106">/Ein feste Burg ist unser Berg./Ein feste Burg ist unser Spott.</text:span></text:p>
      <text:p text:style-name="P55"/>
      <text:p text:style-name="P56">That a (Black or considered such) no-talent like me <text:span text:style-name="T110">can even be</text:span> thought worth <text:span text:style-name="T110">bothering with</text:span> by the US Government suggests an unhealthy, maybe even delusional, state of mind among These Princes Who Govern Us™. <text:span text:style-name="T110">And so I say: “B</text:span>ollocks!”</text:p>
      <text:p text:style-name="P57"/>
      <text:p text:style-name="P56"><text:span text:style-name="T111">M</text:span>y family’<text:span text:style-name="T112">s trajectory</text:span>, <text:span text:style-name="T113">summarized</text:span>: From <text:span text:style-name="T114">formal</text:span> to <text:span text:style-name="T114">informal </text:span>slavery in <text:span text:style-name="T113">three</text:span> generations.<text:tab/><text:tab/><text:tab/><text:tab/><text:tab/><text:tab/><text:tab/> <text:s text:c="19"/><text:span text:style-name="T115">― </text:span><text:span text:style-name="T116">Berg “</text:span><text:span text:style-name="T117">Kampfmuzhik</text:span><text:span text:style-name="T116">” Hawkins</text:span></text:p>
      <text:p text:style-name="P58"/>
      <text:p text:style-name="P59"><text:span text:style-name="T118">(</text:span><text:span text:style-name="T119">0</text:span><text:span text:style-name="T118">)</text:span><text:span text:style-name="T120"> </text:span><text:span text:style-name="T121">Some Pressing Questions,</text:span><text:span text:style-name="T122"> </text:span><text:span text:style-name="T123">i.e., </text:span><text:span text:style-name="T124">Is y</text:span><text:span text:style-name="T123">et another burning would come to dance, inane</text:span><text:span text:style-name="T125">:</text:span></text:p>
      <text:p text:style-name="P60"/>
      <text:list text:style-name="L2">
        <text:list-item>
          <text:p text:style-name="P61">E<text:span text:style-name="T126">ll</text:span>sberg</text:p>
        </text:list-item>
        <text:list-item>
          <text:p text:style-name="P61">Tully</text:p>
        </text:list-item>
        <text:list-item>
          <text:p text:style-name="P62">ellsberg older daughter</text:p>
        </text:list-item>
        <text:list-item>
          <text:p text:style-name="P63">Pablo Riviere</text:p>
        </text:list-item>
        <text:list-item>
          <text:p text:style-name="P61">Ruth Brodie</text:p>
        </text:list-item>
        <text:list-item>
          <text:p text:style-name="P61">Beth Wolfson’s cautions, <text:span text:style-name="T127">she </text:span>ginger<text:span text:style-name="T127">l</text:span>y probe<text:span text:style-name="T127">d,</text:span> while riding bike at beac<text:span text:style-name="T128">h</text:span></text:p>
        </text:list-item>
      </text:list>
      <text:p text:style-name="P64"/>
      <text:p text:style-name="P64">Timeline:</text:p>
      <text:list text:style-name="L3">
        <text:list-item>
          <text:p text:style-name="P65"><text:soft-page-break/>Xentel</text:p>
        </text:list-item>
        <text:list-item>
          <text:p text:style-name="P65">Ellsberg</text:p>
        </text:list-item>
        <text:list-item>
          <text:p text:style-name="P66">pickup to airport from xentel</text:p>
        </text:list-item>
        <text:list-item>
          <text:p text:style-name="P65">Pablo</text:p>
        </text:list-item>
        <text:list-item>
          <text:p text:style-name="P65">...</text:p>
        </text:list-item>
      </text:list>
      <text:p text:style-name="P67"><text:span text:style-name="T129">Is there anything to </text:span><text:span text:style-name="T130">all </text:span><text:span text:style-name="T129">this? Or am I , once again being delusional?</text:span> <text:span text:style-name="T131">« </text:span><text:span text:style-name="T132">Après </text:span><text:span text:style-name="T133">avoir réfléchi <text:s/></text:span><text:span text:style-name="T134">ce</text:span><text:span text:style-name="T132"> séjour a Mesita Rd., j’</text:span><text:span text:style-name="T131">arrive a n’en plus savoir a quel sein </text:span><text:span text:style-name="T132">m</text:span><text:span text:style-name="T131">e vouer. »</text:span></text:p>
      <text:p text:style-name="P67"/>
      <text:p text:style-name="P68">How long ha<text:span text:style-name="T135">s all</text:span> this been going on? evidence: landlord’s family? 2) father?</text:p>
      <text:p text:style-name="P68"/>
      <text:p text:style-name="P69"><text:span text:style-name="T136">(1)</text:span><text:span text:style-name="T137"> </text:span><text:span text:style-name="T138">Tales of the </text:span><text:span text:style-name="T139">Schwartzkommando </text:span><text:span text:style-name="T140">(Credit</text:span><text:span text:style-name="T138"> </text:span><text:span text:style-name="T140">Pynchon’</text:span><text:span text:style-name="T141">s </text:span><text:span text:style-name="T142">Gravity’s Rainbow</text:span><text:span text:style-name="T140">), </text:span><text:span text:style-name="T143">where,</text:span><text:span text:style-name="T140"> </text:span><text:span text:style-name="T144">as </text:span><text:span text:style-name="T145">so </text:span><text:span text:style-name="T144">often happens</text:span><text:span text:style-name="T146">,</text:span><text:span text:style-name="T147"> </text:span><text:span text:style-name="T140">Life</text:span><text:span text:style-name="T138"> imitates </text:span><text:span text:style-name="T140">A</text:span><text:span text:style-name="T138">rt.</text:span></text:p>
      <text:p text:style-name="P69"><text:span text:style-name="T148">Although, I can add that the reality caricatured by the word is bleaker than that found in the book. There, Black Africans formed an elite and mythical SS unit charged with firing V2 rockets. In the “really existing reality,” I try to evoke, it is as though Black people were tasked with guarding the inmates of Dora, the concentration camp where these rockets were actually built. I add that, for me, the word SS now stands for “Sad Sack.”</text:span><text:span text:style-name="T149">:</text:span></text:p>
      <text:p text:style-name="P70"><text:span text:style-name="T150"/></text:p>
      <text:p text:style-name="P71"><text:span text:style-name="T151">A new section in which I’</text:span><text:span text:style-name="T152">ll</text:span><text:span text:style-name="T151"> </text:span><text:span text:style-name="T153">demonstrate</text:span><text:span text:style-name="T151"> </text:span><text:span text:style-name="T154">by means of</text:span><text:span text:style-name="T155"> specific examples,</text:span><text:span text:style-name="T151"> the truth of the</text:span><text:span text:style-name="T156"> notion that </text:span><text:span text:style-name="T155">a</text:span><text:span text:style-name="T156">mateurs use physical violence, </text:span><text:span text:style-name="T157">whereas</text:span><text:span text:style-name="T156"> professionals exp</text:span><text:span text:style-name="T158">l</text:span><text:span text:style-name="T156">oit existing social tensions. </text:span><text:span text:style-name="T159">Here</text:span> I’<text:span text:style-name="T160">ll</text:span> list what I perceive to be <text:span text:style-name="T161">Aktion</text:span><text:span text:style-name="T162">en</text:span> carried out <text:span text:style-name="T163">exclusively </text:span>by <text:span text:style-name="T164">E</text:span>lements of the Negro Persuasion™. <text:span text:style-name="T153">Furthermore, </text:span><text:span text:style-name="T165">I believe </text:span><text:span text:style-name="T160">these acts </text:span><text:span text:style-name="T166">to be</text:span><text:span text:style-name="T165"> </text:span><text:span text:style-name="T167">State-sponsored</text:span><text:span text:style-name="T168">.</text:span><text:span text:style-name="T169"> </text:span>Apologies for the font; <text:span text:style-name="T170">it seems </text:span>everything <text:span text:style-name="T167">I write</text:span>, down to <text:span text:style-name="T171">th</text:span><text:span text:style-name="T172">at</text:span> font, is controversial. <text:span text:style-name="T173">A-and, are we having fun yet?</text:span><text:span text:style-name="T174">, in my case, </text:span><text:span text:style-name="T175">t</text:span><text:span text:style-name="T174">hough , as a confirmed Russophile, I believe I’ve by now earned the sobriquet </text:span><text:span text:style-name="T176">Уданик Пятилетки </text:span><text:span text:style-name="T177">(</text:span><text:span text:style-name="T178">U</text:span><text:span text:style-name="T179">darnik </text:span><text:span text:style-name="T180">P</text:span><text:span text:style-name="T179">yatiletkiy, </text:span><text:span text:style-name="T177">Striker for the Five Year Plan). Little old me </text:span><text:span text:style-name="T181">become</text:span><text:span text:style-name="T177"> a Stakhanovite. Imagine! </text:span><text:span text:style-name="T181">Long ago, the label</text:span><text:span text:style-name="T182"> </text:span><text:span text:style-name="T183">was </text:span><text:span text:style-name="T182">bestowed on me by fellow schizophrenic, comrade in arms, </text:span><text:span text:style-name="T184">and </text:span><text:span text:style-name="T182">fellow-traveller, that apparently </text:span><text:span text:style-name="T185">not</text:span><text:span text:style-name="T182"> irrepressible </text:span><text:span text:style-name="T186">gadabout,</text:span><text:span text:style-name="T182"> </text:span><text:span text:style-name="T187">Elmira Izmailova.</text:span><text:span text:style-name="T188"> </text:span><text:span text:style-name="T189">I have the actual badge to prove it </text:span><text:span text:style-name="T190">(see </text:span><text:span text:style-name="T191">Figure ?</text:span><text:span text:style-name="T190">), </text:span><text:span text:style-name="T192">too</text:span><text:span text:style-name="T189">.</text:span></text:p>
      <text:p text:style-name="P72"/>
      <text:p text:style-name="P73"><text:span text:style-name="T193">(2)</text:span><text:span text:style-name="T194"> </text:span><text:span text:style-name="T195">The </text:span><text:span text:style-name="T196">Ca’canny</text:span><text:span text:style-name="T195"> Family</text:span><text:span text:style-name="T197">™, </text:span><text:span text:style-name="T198">that double-barreled bunch </text:span><text:span text:style-name="T199">of State-sponsored Nudniks™</text:span><text:span text:style-name="T198">,</text:span><text:span text:style-name="T195"> </text:span><text:span text:style-name="T200">whose</text:span><text:span text:style-name="T201"> </text:span><text:span text:style-name="T200">MO and </text:span><text:span text:style-name="T201">psychology </text:span><text:span text:style-name="T199">I</text:span><text:span text:style-name="T200"> call </text:span><text:span text:style-name="T202">passive-aggressive mischief-making</text:span><text:span text:style-name="T195">:</text:span></text:p>
      <text:p text:style-name="P74"/>
      <text:p text:style-name="P75">Whether home, running errands, or out for my walks, I <text:span text:style-name="T203">sometimes </text:span>hear the word “Leave” <text:span text:style-name="T204">or ‘Go”</text:span> softly whispered by <text:span text:style-name="T204">people</text:span> nearby. Th<text:span text:style-name="T203">is</text:span> even happens with bike riders. <text:span text:style-name="T205">I first noticed t</text:span>his <text:span text:style-name="T206">unsettling </text:span>phenomenon with <text:span text:style-name="T207">neighbor Gadiel </text:span>Velasquez’ daughters, <text:span text:style-name="T203">the</text:span> te<text:span text:style-name="T203">e</text:span>nage girls I’ve nicknamed “Three <text:span text:style-name="T208">B</text:span>land Mice.”</text:p>
      <text:p text:style-name="P74"/>
      <text:p text:style-name="P76"><text:span text:style-name="T129">Who? A question first posed, years ago, by the Tiny Terror™, Tyson’s son.</text:span> Prescient, for <text:span text:style-name="T129">I, too, now find myself asking the same thing.</text:span> As in: just who are the faction(s) backing me? The League of All-around Good Guys™, I hope….</text:p>
      <text:p text:style-name="P77"/>
      <text:p text:style-name="P78"><text:span text:style-name="T136">(2)</text:span><text:span text:style-name="T209"> </text:span><text:span text:style-name="T194">Tales of Tylenol </text:span><text:span text:style-name="T210">(</text:span><text:span text:style-name="T211">my evil twin, Tylenol Hawkins, that is</text:span><text:span text:style-name="T210">)</text:span><text:span text:style-name="T212"> </text:span><text:span text:style-name="T213">or </text:span><text:span text:style-name="T214">T</text:span><text:span text:style-name="T213">he </text:span><text:span text:style-name="T215">Kompromat</text:span><text:span text:style-name="T213"> Korner, </text:span><text:span text:style-name="T216">for I </text:span><text:span text:style-name="T217">say</text:span><text:span text:style-name="T218">:</text:span></text:p>
      <text:p text:style-name="P79"><text:span text:style-name="T217">“</text:span><text:span text:style-name="T219">Money</text:span><text:span text:style-name="T220"> </text:span><text:span text:style-name="T221">Kompromat</text:span><text:span text:style-name="T217"> is like muck, not good (for </text:span><text:span text:style-name="T222">Tylenol</text:span><text:span text:style-name="T217">) except it be spread”</text:span><text:span text:style-name="T223">:</text:span></text:p>
      <text:p text:style-name="P80"/>
      <text:p text:style-name="P81">I confess to, over the years, having consistently demonstrated a (lamentable, it must be said) <text:span text:style-name="T224">pattern of</text:span> airing out my <text:span text:style-name="T225">dirty </text:span>laundry in public <text:span text:style-name="T226">(see Figure ?)</text:span>.</text:p>
      <text:p text:style-name="P80"/>
      <text:p text:style-name="P82"><text:span text:style-name="T71">M</text:span><text:span text:style-name="T227">oi et m</text:span><text:span text:style-name="T71">es querelles de boustifaille</text:span>…. &lt;TELL&gt;</text:p>
      <text:p text:style-name="P80"/>
      <text:p text:style-name="P83"><text:span text:style-name="T193">(</text:span><text:span text:style-name="T228">3</text:span><text:span text:style-name="T193">)</text:span><text:span text:style-name="T194"> </text:span><text:span text:style-name="T229">Plumbing the Depths, </text:span><text:span text:style-name="T230">(</text:span><text:span text:style-name="T231">Pukka</text:span><text:span text:style-name="T230">) </text:span><text:span text:style-name="T232">Wanker </text:span><text:span text:style-name="T233">(No doubt due to the </text:span><text:span text:style-name="T234">abysmal rate of</text:span><text:span text:style-name="T233"> reproductive success characteristic of </text:span><text:span text:style-name="T235">we</text:span><text:span text:style-name="T233"> paranoid schizophrenics) </text:span><text:span text:style-name="T232">that I Am</text:span><text:span text:style-name="T236">:</text:span></text:p>
      <text:p text:style-name="P84"/>
      <text:p text:style-name="P85"><text:span text:style-name="T237">About f</text:span><text:span text:style-name="T129">ellow student “Arno X,” another anecdote </text:span><text:span text:style-name="T238">(witnesses </text:span><text:span text:style-name="T239">were </text:span><text:span text:style-name="T238">present)</text:span><text:span text:style-name="T129">. </text:span><text:span text:style-name="T240">At </text:span><text:span text:style-name="T241">an</text:span><text:span text:style-name="T240"> apartment I shared with two Caltech students, s</text:span><text:span text:style-name="T129">itting next to me, he, </text:span><text:span text:style-name="T242">in an unsolicited remark </text:span><text:span text:style-name="T240">(approximate</text:span><text:span text:style-name="T243">ly accurate </text:span><text:span text:style-name="T244">―</text:span><text:span text:style-name="T243"> this was over forty years ago</text:span><text:span text:style-name="T240">)</text:span><text:span text:style-name="T242"> </text:span><text:span text:style-name="T240">once said</text:span><text:span text:style-name="T129">: “… </text:span><text:span text:style-name="T240">I’m so big, I’d</text:span><text:span text:style-name="T129"> give you hemorrhoids.” </text:span><text:span text:style-name="T240">Upon such meat has this, our Caesar, fed </text:span><text:span text:style-name="T245">(Credit Shakespeare, adapted </text:span><text:span text:style-name="T246">by Friedenberg</text:span><text:span text:style-name="T245">). </text:span><text:span text:style-name="T246">Gentle Reader™, th</text:span><text:span text:style-name="T247">e</text:span><text:span text:style-name="T243"> anecdote </text:span><text:span text:style-name="T246">may </text:span><text:span text:style-name="T243">suggest that, all in all, Arno and Caltech were perhaps not a good fit. Mebbe no better a fit than </text:span><text:span text:style-name="T241">with </text:span><text:span text:style-name="T248">me, </text:span><text:span text:style-name="T249">en l’occurrenc</text:span><text:span text:style-name="T248">e..</text:span><text:span text:style-name="T243">. Ah, the vagaries of affirmative action. </text:span><text:span text:style-name="T250">A-and are we having fun yet?</text:span></text:p>
      <text:p text:style-name="P86"/>
      <text:p text:style-name="P87"><text:span text:style-name="T225">Further (</text:span><text:span text:style-name="T251">more </text:span><text:span text:style-name="T225">recent) s</text:span>currilous <text:span text:style-name="T252">incidents or </text:span>allegations <text:span text:style-name="T253">of a sexual nature </text:span><text:span text:style-name="T254">by</text:span>:</text:p>
      <text:p text:style-name="P88"><text:span text:style-name="T255">(1)</text:span><text:span text:style-name="T129"> Tyson </text:span><text:span text:style-name="T256">the Corn-fed Golem w</text:span><text:span text:style-name="T257">ith</text:span><text:span text:style-name="T256"> the On/Off Switch™</text:span><text:span text:style-name="T129">. </text:span><text:span text:style-name="T255">(2)</text:span><text:span text:style-name="T129"> The Tiny Terror™, </text:span><text:span text:style-name="T258">Tyson’s son</text:span><text:span text:style-name="T129">. </text:span><text:span text:style-name="T259">(3)</text:span><text:span text:style-name="T260"> Mrs ‘Bell™, a former neighbor. </text:span><text:span text:style-name="T261">(4)</text:span><text:span text:style-name="T262"> Two Spanish-speaking construction workers, apparently witnesses to an attack by Tyson on the sidewalk, yards from my bungalow. According to Officer Shelburne, they claimed to have seen an altercation </text:span><text:span text:style-name="T263">between Tyson and me </text:span><text:span text:style-name="T262">in which the word “pedophile” was used. This after I’d pr</text:span><text:span text:style-name="T264">e</text:span><text:span text:style-name="T262">viously asked them, in front o</text:span><text:span text:style-name="T264">f</text:span><text:span text:style-name="T262"> a resident of </text:span><text:span text:style-name="T264">2642 </text:span><text:span text:style-name="T265">S </text:span><text:span text:style-name="T262">Cochran </text:span><text:span text:style-name="T263">Ave</text:span><text:span text:style-name="T262">, </text:span><text:span text:style-name="T264">whether they’d seen anything – to which they’d replied in the negative.</text:span></text:p>
      <text:p text:style-name="P87"><text:span text:style-name="T266">A </text:span><text:span text:style-name="T267">list </text:span><text:span text:style-name="T266">of their </text:span><text:span text:style-name="T268">a</text:span><text:span text:style-name="T253">ccusations</text:span>:are</text:p>
      <text:p text:style-name="P88"><text:span text:style-name="T255">(</text:span><text:span text:style-name="T269">1</text:span><text:span text:style-name="T270">)</text:span> <text:span text:style-name="T271">Many years ago, as I was on the lawn outside, I remember the date </text:span><text:span text:style-name="T272">clearly,</text:span><text:span text:style-name="T271"> working on a system for </text:span><text:span text:style-name="T273">delivery to </text:span><text:span text:style-name="T271">Greg William, a solar customer </text:span><text:span text:style-name="T273">setting up an encampment for the homeless in Whittier. While I assembled the solar system, visiting police inspected the site and ordered it, including my solar system (pics available), removed</text:span><text:span text:style-name="T271">. Tyson</text:span><text:span text:style-name="T274"> use</text:span><text:span text:style-name="T271">d</text:span><text:span text:style-name="T274"> the word “pedophile” </text:span><text:span text:style-name="T271">as he stood nearby</text:span><text:span text:style-name="T274">. </text:span><text:span text:style-name="T270">(</text:span><text:span text:style-name="T275">2</text:span><text:span text:style-name="T270">)</text:span> <text:span text:style-name="T271">Last year, in 2025, u</text:span><text:span text:style-name="T276">se of </text:span><text:span text:style-name="T268">the </text:span><text:span text:style-name="T277">same </text:span><text:span text:style-name="T268">word by </text:span><text:span text:style-name="T278">Tyson’s</text:span><text:span text:style-name="T274"> son </text:span><text:span text:style-name="T278">to </text:span>to a security guard at <text:span text:style-name="T271">the </text:span>R-Ranch Market, <text:span text:style-name="T271">again</text:span><text:span text:style-name="T278"> </text:span><text:span text:style-name="T274">within earshot of me. </text:span><text:span text:style-name="T255">(</text:span><text:span text:style-name="T269">3</text:span><text:span text:style-name="T255">)</text:span><text:span text:style-name="T129"> </text:span><text:span text:style-name="T279">That same day, he </text:span><text:span text:style-name="T280">also </text:span><text:span text:style-name="T279">asked</text:span><text:span text:style-name="T281"> a man at a construction site for advice on what to do if someone were bothering him. </text:span><text:span text:style-name="T282">This as he follow</text:span><text:span text:style-name="T280">ed</text:span><text:span text:style-name="T282"> me, occasionally shouting </text:span><text:span text:style-name="T283">things</text:span><text:span text:style-name="T282">.</text:span><text:span text:style-name="T268"> </text:span><text:span text:style-name="T284">(</text:span><text:span text:style-name="T275">4</text:span><text:span text:style-name="T284">)</text:span><text:span text:style-name="T268"> </text:span><text:span text:style-name="T285">The use of the word “pedop</text:span><text:span text:style-name="T266">h</text:span><text:span text:style-name="T285">ile” by LAPD officer Shelburne when he reported having spoken to the </text:span><text:span text:style-name="T277">two</text:span><text:span text:style-name="T285"> construction workers </text:span><text:span text:style-name="T277">mentioned above</text:span><text:span text:style-name="T285">. </text:span><text:span text:style-name="T286">(</text:span><text:span text:style-name="T275">5</text:span><text:span text:style-name="T286">)</text:span><text:span text:style-name="T285"> </text:span><text:span text:style-name="T274">A comment by former neighbor Saint </text:span><text:span text:style-name="T268">B</text:span><text:span text:style-name="T274">ernard™ in which he, during a police visit occasioned by Mrs ‘Bell™ </text:span><text:span text:style-name="T287">in which he spoke to the officers</text:span><text:span text:style-name="T274">, sa</text:span><text:span text:style-name="T287">id</text:span><text:span text:style-name="T274">: “I’ve also heard other things about him.” </text:span><text:span text:style-name="T270">(</text:span><text:span text:style-name="T275">6</text:span><text:span text:style-name="T270">)</text:span> <text:span text:style-name="T274">A</text:span><text:span text:style-name="T288">n a</text:span><text:span text:style-name="T274">llegation made by Tyson to LAPD officer Shelburne(?) </text:span><text:span text:style-name="T289">that</text:span><text:span text:style-name="T274"> I’</text:span><text:span text:style-name="T289">d</text:span><text:span text:style-name="T274"> looked at his daughter’s behind. </text:span><text:span text:style-name="T290">(</text:span><text:span text:style-name="T269">7</text:span><text:span text:style-name="T290">)</text:span><text:span text:style-name="T256"> </text:span><text:span text:style-name="T291">According to </text:span><text:span text:style-name="T292">LAPD </text:span><text:span text:style-name="T291">Officer Shelburne, </text:span><text:span text:style-name="T129">Tyson </text:span><text:span text:style-name="T293">also </text:span><text:span text:style-name="T291">accused me of writing</text:span><text:span text:style-name="T256"> about his daughter’s breasts. </text:span><text:span text:style-name="T259">(</text:span><text:span text:style-name="T269">8</text:span><text:span text:style-name="T259">)</text:span><text:span text:style-name="T260"> </text:span><text:span text:style-name="T291">To </text:span><text:span text:style-name="T293">an </text:span><text:span text:style-name="T291">LAPD </text:span><text:span text:style-name="T293">Officer she’d summoned</text:span><text:span text:style-name="T291">, </text:span><text:span text:style-name="T260">Mrs ‘Bell™ </text:span><text:span text:style-name="T291">accused me </text:span><text:span text:style-name="T260">of</text:span><text:span text:style-name="T294"> </text:span><text:span text:style-name="T260">being a </text:span><text:span text:style-name="T295">p</text:span><text:span text:style-name="T260">eeping </text:span><text:span text:style-name="T295">t</text:span><text:span text:style-name="T260">om.</text:span></text:p>
      <text:p text:style-name="P89">Conclusion:</text:p>
      <text:p text:style-name="P90"><text:span text:style-name="T296">(1)</text:span><text:span text:style-name="T297"> </text:span><text:span text:style-name="T298">Perhaps Tyson could provide a</text:span><text:span text:style-name="T299">n</text:span><text:span text:style-name="T298"> explanation for his and his son’s </text:span><text:span text:style-name="T300">use of the word “pedophile” </text:span><text:span text:style-name="T301">in </text:span><text:span text:style-name="T302">comments made</text:span><text:span text:style-name="T300"> </text:span><text:span text:style-name="T302">years apart.</text:span><text:span text:style-name="T298"> </text:span><text:span text:style-name="T296">(2)</text:span><text:span text:style-name="T297"> </text:span><text:span text:style-name="T298">As for Mrs ‘Bell™’</text:span><text:span text:style-name="T303">s ever</text:span><text:span text:style-name="T298"> </text:span><text:span text:style-name="T300">being in a position to </text:span><text:span text:style-name="T304">explain her behavior </text:span><text:span text:style-name="T301">or accusations</text:span><text:span text:style-name="T298">, I despair… </text:span><text:span text:style-name="T296">(3)</text:span><text:span text:style-name="T297"> </text:span><text:span text:style-name="T305">NB: at least one of </text:span><text:span text:style-name="T306">Tyson’s</text:span><text:span text:style-name="T305"> </text:span><text:span text:style-name="T306">charges</text:span><text:span text:style-name="T305"> can be definitively be put to rest by searching the 500+ pages I’ve </text:span><text:span text:style-name="T307">had</text:span><text:span text:style-name="T308"> online </text:span><text:span text:style-name="T307">for many years</text:span><text:span text:style-name="T305">. </text:span><text:span text:style-name="T306">I</text:span><text:span text:style-name="T305">f shown to be false, </text:span><text:span text:style-name="T309">th</text:span><text:span text:style-name="T310">e fact</text:span><text:span text:style-name="T305"> would cast doubt on </text:span><text:span text:style-name="T311">anything</text:span><text:span text:style-name="T305"> </text:span><text:span text:style-name="T312">out of</text:span><text:span text:style-name="T305"> that family. </text:span><text:span text:style-name="T313">(4)</text:span><text:span text:style-name="T309"> </text:span><text:span text:style-name="T314">There should be a </text:span><text:span text:style-name="T315">formal, </text:span><text:span text:style-name="T316">verbal </text:span><text:span text:style-name="T314">confrontation </text:span><text:span text:style-name="T317">under the aegis of the legal system. </text:span><text:span text:style-name="T315">W</text:span><text:span text:style-name="T317">ith the following people put under oath</text:span><text:span text:style-name="T318">: </text:span><text:span text:style-name="T319">(a)</text:span><text:span text:style-name="T318"> </text:span><text:span text:style-name="T320">T</text:span><text:span text:style-name="T318">he neighbor, witness to statements by </text:span><text:span text:style-name="T319">(b)</text:span><text:span text:style-name="T320"> </text:span><text:span text:style-name="T321">Two c</text:span><text:span text:style-name="T318">on</text:span><text:span text:style-name="T322">s</text:span><text:span text:style-name="T318">truction workers. </text:span><text:span text:style-name="T323">(c)</text:span><text:span text:style-name="T324"> </text:span><text:span text:style-name="T318">LAPD officer She</text:span><text:span text:style-name="T325">l</text:span><text:span text:style-name="T318">burne. </text:span><text:span text:style-name="T323">(d)</text:span><text:span text:style-name="T324"> </text:span><text:span text:style-name="T326">Tyson. </text:span><text:span text:style-name="T327">(e)</text:span><text:span text:style-name="T326"> </text:span><text:span text:style-name="T324">Me. </text:span><text:span text:style-name="T328">The confrontation</text:span><text:span text:style-name="T251"> should be </text:span><text:span text:style-name="T310">o</text:span><text:span text:style-name="T329">n the subject of</text:span><text:span text:style-name="T318"> whether the </text:span><text:span text:style-name="T330">two</text:span><text:span text:style-name="T318"> s</text:span><text:span text:style-name="T331">aw</text:span><text:span text:style-name="T318"> Tyson attack me </text:span><text:span text:style-name="T331">and whether I said anything throughout</text:span><text:span text:style-name="T309">. </text:span><text:span text:style-name="T332">(5)</text:span><text:span text:style-name="T318"> </text:span><text:span text:style-name="T333">Are</text:span><text:span text:style-name="T322"> </text:span><text:span text:style-name="T334">any</text:span><text:span text:style-name="T322"> of these accusations </text:span><text:span text:style-name="T335">documented </text:span><text:span text:style-name="T336">in police files</text:span><text:span text:style-name="T322">? </text:span><text:span text:style-name="T251">i.e., w</text:span><text:span text:style-name="T337">here’s yr data?</text:span><text:span text:style-name="T309"> </text:span><text:span text:style-name="T332">(</text:span><text:span text:style-name="T338">6</text:span><text:span text:style-name="T332">)</text:span><text:span text:style-name="T318"> A</text:span><text:span text:style-name="T305"> liar is not </text:span><text:span text:style-name="T339">to be </text:span><text:span text:style-name="T305">believed even when </text:span><text:span text:style-name="T318">he </text:span><text:span text:style-name="T305">speak</text:span><text:span text:style-name="T318">s</text:span><text:span text:style-name="T305"> the truth.</text:span></text:p>
      <text:p text:style-name="P91">From this, It is reasonable to conclude that Tyson’s masters (criminal elements of the US Gov.) are pulicity-shy.</text:p>
      <text:p text:style-name="P91"/>
      <text:p text:style-name="P92"><text:span text:style-name="T193">(</text:span><text:span text:style-name="T340">4</text:span><text:span text:style-name="T193">)</text:span><text:span text:style-name="T341"> </text:span><text:span text:style-name="T342">Les Potins de la Commère</text:span><text:span text:style-name="T343"> </text:span><text:span text:style-name="T344">(Inspired by </text:span><text:span text:style-name="T345">S</text:span><text:span text:style-name="T346">ixties</text:span><text:span text:style-name="T344"> </text:span><text:span text:style-name="T347">Showbiz </text:span><text:span text:style-name="T344">Gossip Column</text:span><text:span text:style-name="T345">ist,</text:span><text:span text:style-name="T344"> </text:span><text:span text:style-name="T348">Carmen Tessier</text:span><text:span text:style-name="T344">; an Occasional Look at what I Entertain Myself With)</text:span><text:span text:style-name="T349">:</text:span></text:p>
      <text:p text:style-name="P93"><text:soft-page-break/><text:span text:style-name="T350"/></text:p>
      <text:list text:style-name="L4">
        <text:list-item>
          <text:p text:style-name="P94">From Ozzy Osborne’s Black Sabbath,<text:span text:style-name="T78"> </text:span><text:span text:style-name="T351">in </text:span><text:span text:style-name="T352">the </text:span><text:span text:style-name="T78">album</text:span> Paranoid,<text:span text:style-name="T78"> </text:span><text:span text:style-name="T351">listen to</text:span><text:span text:style-name="T352"> </text:span><text:span text:style-name="T78">the </text:span><text:span text:style-name="T353">track</text:span> War Pigs.</text:p>
        </text:list-item>
        <text:list-item>
          <text:p text:style-name="P94">A-and now,<text:span text:style-name="T78"> do send in the </text:span>Beach Boys,<text:span text:style-name="T78"> </text:span><text:span text:style-name="T354">won’t you? </text:span><text:span text:style-name="T78">By which I mean, o</text:span><text:span text:style-name="T355">f</text:span><text:span text:style-name="T78"> course, </text:span><text:span text:style-name="T356">the song</text:span> Barbara Ann.</text:p>
        </text:list-item>
        <text:list-item>
          <text:p text:style-name="P95"><text:span text:style-name="T357">That </text:span><text:span text:style-name="T58">Gopnik hardbass</text:span> <text:span text:style-name="T358">music</text:span><text:span text:style-name="T357">al</text:span><text:span text:style-name="T358"> genre;</text:span> <text:span text:style-name="T359">featuring </text:span><text:span text:style-name="T358">guys</text:span> scarier-<text:span text:style-name="T357">looking</text:span> even than the <text:span text:style-name="T58">Die Antwoord</text:span> duo.</text:p>
        </text:list-item>
        <text:list-item>
          <text:p text:style-name="P96"><text:span text:style-name="T58">The King’s Choice</text:span>, <text:span text:style-name="T360">a </text:span>Norwegian film about the opening <text:span text:style-name="T361">days of</text:span><text:span text:style-name="T362"> </text:span>WWII, <text:span text:style-name="T363">in</text:span> <text:span text:style-name="T364">Drøbak</text:span> Sound. I’ve watched it twice. Uplifting. <text:span text:style-name="T365">To me, </text:span><text:span text:style-name="T303">King</text:span> <text:span text:style-name="T58">Haakon VII</text:span> <text:span text:style-name="T361">was, </text:span>along w<text:span text:style-name="T361">ith</text:span> <text:span text:style-name="T366">d</text:span>e <text:span text:style-name="T69">Gaulle,</text:span> the last great European. Honorable mention: Schmidt, Brandt, Monet, McMillan, <text:span text:style-name="T367">Mendès-France</text:span><text:span text:style-name="T360">, </text:span>Thatcher (not <text:span text:style-name="T368">among </text:span>my <text:span text:style-name="T369">favorite</text:span><text:span text:style-name="T368">s</text:span><text:span text:style-name="T369">,</text:span> <text:span text:style-name="T370">though</text:span>), <text:span text:style-name="T371">and </text:span><text:span text:style-name="T361">Attlee</text:span> (<text:span text:style-name="T71">qui, </text:span><text:span text:style-name="T372">comme nous autres Américains </text:span><text:span text:style-name="T227">d’aujourd’hui</text:span><text:span text:style-name="T372">, </text:span><text:span text:style-name="T71">n’a pas su prendre son virage</text:span>, <text:span text:style-name="T373">poor fellow</text:span><text:span text:style-name="T303">)</text:span><text:span text:style-name="T373">. A</text:span>t least <text:span text:style-name="T374">Clem’s</text:span> hands were, <text:span text:style-name="T375">mostly,</text:span> “<text:span text:style-name="T375">Ajax”-</text:span>clean). <text:span text:style-name="T374">Though, </text:span><text:span text:style-name="T375">on account of th</text:span><text:span text:style-name="T374">at</text:span><text:span text:style-name="T375"> very same “Operation Ajax,” </text:span><text:span text:style-name="T374">I do</text:span><text:span text:style-name="T375"> </text:span><text:span text:style-name="T376">not</text:span><text:span text:style-name="T375"> </text:span><text:span text:style-name="T377">includ</text:span><text:span text:style-name="T374">e</text:span><text:span text:style-name="T377"> </text:span><text:span text:style-name="T375">Churchill </text:span><text:span text:style-name="T378">in my list </text:span><text:span text:style-name="T374">as, mentioning the pressing sum of forty billion dollars in year</text:span><text:span text:style-name="T378">ly</text:span><text:span text:style-name="T374"> revenue </text:span><text:span text:style-name="T378">lost</text:span><text:span text:style-name="T374">, he </text:span><text:span text:style-name="T379">once </text:span><text:span text:style-name="T374">pressed the Americans most intently </text:span><text:span text:style-name="T380">for </text:span><text:span text:style-name="T381">something</text:span><text:span text:style-name="T380"> now called “regime change</text:span>.” The contrast w<text:span text:style-name="T382">ith</text:span> <text:span text:style-name="T383">what’s on offer </text:span><text:span text:style-name="T382">nowadays in Europe’s</text:span><text:span text:style-name="T370"> </text:span>political scene is stark. Think <text:span text:style-name="T58">Haakon VII</text:span>-types vs. what we <text:span text:style-name="T370">now </text:span>seem to have ― <text:span text:style-name="T370">almost uniformly</text:span> ― <text:span text:style-name="T384">q</text:span>uislings <text:span text:style-name="T385">or worse</text:span>. Such a shift, and in such a short time, <text:span text:style-name="T386">too</text:span>. Weird. <text:span text:style-name="T387">I </text:span><text:span text:style-name="T358">must</text:span><text:span text:style-name="T387"> end this now; enough insult for one day.</text:span></text:p>
        </text:list-item>
        <text:list-item>
          <text:p text:style-name="P97">Zamyatin, <text:span text:style-name="T388">Lem</text:span>, Ellul, Lu, Hašek, Dostoevsky, <text:span text:style-name="T389">Čapek</text:span>, <text:span text:style-name="T390">Kadaré</text:span>, <text:span text:style-name="T391">Lewis</text:span><text:span text:style-name="T392">, </text:span><text:span text:style-name="T393">Kafka</text:span><text:span text:style-name="T394">, </text:span><text:span text:style-name="T395">Feffer</text:span><text:span text:style-name="T396">, Shteyngart, </text:span><text:span text:style-name="T397">Orwell</text:span><text:span text:style-name="T398">,</text:span><text:span text:style-name="T397"> </text:span><text:span text:style-name="T399">Huxley</text:span><text:span text:style-name="T400">:</text:span><text:span text:style-name="T391"> </text:span><text:span text:style-name="T401">They </text:span><text:span text:style-name="T402">all </text:span><text:span text:style-name="T403">foresaw, </text:span><text:span text:style-name="T404">announced, </text:span><text:span text:style-name="T401">noted, </text:span><text:span text:style-name="T405">or</text:span><text:span text:style-name="T401"> </text:span><text:span text:style-name="T406">deplored;</text:span><text:span text:style-name="T401"> </text:span><text:span text:style-name="T407">with </text:span><text:span text:style-name="T408">some </text:span><text:span text:style-name="T406">even</text:span><text:span text:style-name="T409"> mock</text:span><text:span text:style-name="T407">ing</text:span><text:span text:style-name="T408">,</text:span><text:span text:style-name="T401"> </text:span><text:span text:style-name="T402">the </text:span><text:span text:style-name="T404">20</text:span><text:span text:style-name="T410">th</text:span><text:span text:style-name="T404"> Century </text:span><text:span text:style-name="T402">arrival of</text:span><text:span text:style-name="T411"> </text:span><text:span text:style-name="T391">“</text:span><text:span text:style-name="T412">That Hideous Strength.</text:span><text:span text:style-name="T391">”</text:span></text:p>
        </text:list-item>
        <text:list-item>
          <text:p text:style-name="P98">Sarah Paine on Dwarkesh Patel’s YouTube channel on the deficiencies of Bushido, a doctrine/philosophy <text:span text:style-name="T413">developed in peacetime </text:span><text:span text:style-name="T414">though</text:span><text:span text:style-name="T328"> used </text:span><text:span text:style-name="T413">as</text:span> <text:span text:style-name="T413">military doctrine </text:span>i<text:span text:style-name="T413">n</text:span> WWII: https://www.youtube.com/watch?v=Znk5QINe01A, “Why Japan lost WWII (lecture &amp; interview).”</text:p>
        </text:list-item>
        <text:list-item>
          <text:p text:style-name="P99">Read <text:span text:style-name="T58">Wei Jingsheng’s</text:span> <text:span text:style-name="T58">Fifth Modernization https://www.weijingsheng.org/doc/en/THE%20FIFTH%20MODERNIZATION.html,</text:span> sulfurous words posted on Peking’s “Democracy Wall” <text:span text:style-name="T415">o</text:span>n <text:span text:style-name="T415">December 5, </text:span>197<text:span text:style-name="T415">8</text:span>. An act for which he paid dearly. <text:span text:style-name="T416">A</text:span> former electrician, <text:span text:style-name="T416">l</text:span><text:span text:style-name="T417">ike </text:span><text:span text:style-name="T418">Lech </text:span><text:span text:style-name="T419">Wałęsa</text:span><text:span text:style-name="T417">, h</text:span>e was born in <text:span text:style-name="T420">1950</text:span><text:span text:style-name="T421">.</text:span></text:p>
        </text:list-item>
      </text:list>
      <text:p text:style-name="P100"/>
      <text:p text:style-name="P101"><text:span text:style-name="T193">(</text:span><text:span text:style-name="T340">5</text:span><text:span text:style-name="T193">)</text:span><text:span text:style-name="T194"> </text:span><text:span text:style-name="T422">T</text:span><text:span text:style-name="T423">o </text:span><text:span text:style-name="T424">my L</text:span><text:span text:style-name="T423">andlord, </text:span><text:span text:style-name="T425">AFJ Investments’ </text:span><text:span text:style-name="T426">Tiffany Anderson</text:span><text:span text:style-name="T427">-</text:span><text:span text:style-name="T428">Ca’canny </text:span><text:span text:style-name="T426">aka “Our Lady of the Perpetual Inspections™.”</text:span><text:span text:style-name="T423"> </text:span><text:span text:style-name="T429">One in a</text:span><text:span text:style-name="T430">n Occasional Series</text:span><text:span text:style-name="T431">:</text:span></text:p>
      <text:p text:style-name="P102"/>
      <text:p text:style-name="P103"><text:span text:style-name="T432">Incidents</text:span> best characterized by the <text:span text:style-name="T433">catty titles</text:span>: “A Tempest in a <text:span text:style-name="T45">Teapot</text:span> Chamberpot.” <text:span text:style-name="T433">or</text:span><text:span text:style-name="T434"> </text:span><text:span text:style-name="T435">« </text:span><text:span text:style-name="T434">l’État  </text:span><text:span text:style-name="T436">et ses </text:span><text:span text:style-name="T437">J</text:span><text:span text:style-name="T434">eux de </text:span><text:span text:style-name="T437">P</text:span><text:span text:style-name="T434">asse-passe».</text:span><text:span text:style-name="T438"> </text:span><text:span text:style-name="T439">Take your pick.</text:span></text:p>
      <text:p text:style-name="P104"><text:span text:style-name="T270">(1)</text:span> Filed case #SO316129 on 11/5/2025 for required online payment, harassment. <text:span text:style-name="T270">(2)</text:span> Case closed without my being informed. I received notice on 12/15/26. Reason: I failed to reply to the request <text:span text:style-name="T440">for additional information</text:span>. <text:span text:style-name="T270">(3)</text:span> On 1/6/2026, filed case #SO318226 for required online payment, harassment. An attempt to save money by paying rent by check was stymied when the landlord ordered all rent to be paid at the portal. I'm forced to pay this way, incurring extra charges. The problem was fixed after the City ruled in my favor. <text:span text:style-name="T270">(4)</text:span> Another case opened, case #976924, regarding a leaking roof. <text:span text:style-name="T270">(</text:span><text:span text:style-name="T441">5</text:span><text:span text:style-name="T270">)</text:span> <text:span text:style-name="T442">Case #976924 closed by LAHD without repairs having been made.</text:span><text:span text:style-name="T443"> </text:span><text:span text:style-name="T444">(</text:span><text:span text:style-name="T445">6</text:span><text:span text:style-name="T444">)</text:span><text:span text:style-name="T446"> In reply to questions posed over the phone, Alfredo Balandra of alfredo.balandra@lacity.org was referred to me by a</text:span><text:span text:style-name="T447">n</text:span><text:span text:style-name="T446"> LAHD employee named Joseph </text:span><text:span text:style-name="T447">(last unknown) in Code Enforcement </text:span><text:span text:style-name="T448">who called about my complaint</text:span><text:span text:style-name="T447">. </text:span><text:span text:style-name="T449">(</text:span><text:span text:style-name="T445">7</text:span><text:span text:style-name="T449">)</text:span><text:span text:style-name="T447"> In reply to my email of February 23, Mr Balandra replied</text:span><text:span text:style-name="T446"> </text:span><text:span text:style-name="T447">on February 25 with questions about the relevant(?) case number (included in my email), the comment that he was the wrong person to ask </text:span><text:span text:style-name="T450">(he advised I contact the RSO)</text:span><text:span text:style-name="T447">, and that I’m not to attempt to make repairs on my own. </text:span><text:span text:style-name="T451">(</text:span><text:span text:style-name="T452">8</text:span><text:span text:style-name="T451">)</text:span><text:span text:style-name="T453"> A </text:span><text:span text:style-name="T454">further</text:span><text:span text:style-name="T453"> email, sent on April 7, </text:span><text:span text:style-name="T455">still </text:span><text:span text:style-name="T453">resulted in no reply from Mr. Balandra </text:span><text:span text:style-name="T455">to my question of whether I’m allowed to put a tarp over the leaking roof</text:span><text:span text:style-name="T453">.</text:span><text:span text:style-name="T446"> </text:span><text:span text:style-name="T443">(</text:span><text:span text:style-name="T456">9</text:span><text:span text:style-name="T443">)</text:span><text:span text:style-name="T457"> </text:span><text:span text:style-name="T458">At the start of February, I begin paying rent in person, by check. </text:span><text:span text:style-name="T459">(</text:span><text:span text:style-name="T460">10</text:span><text:span text:style-name="T459">)</text:span><text:span text:style-name="T458"> </text:span><text:span text:style-name="T461">That month, and </text:span><text:span text:style-name="T462">later</text:span><text:span text:style-name="T461">, </text:span><text:span text:style-name="T463">I’m </text:span><text:span text:style-name="T461">u</text:span>nable to <text:span text:style-name="T464">enter </text:span><text:span text:style-name="T465">the </text:span><text:span text:style-name="T464">AFJ office and </text:span>pay rent in person promptly. I'm forced to wait on the sidewalk, outside <text:span text:style-name="T466">AFJ Investments</text:span>, for the secretary <text:span text:style-name="T466">or owner</text:span> to come downstairs to let me in, <text:span text:style-name="T465">usually</text:span> after some time. <text:span text:style-name="T270">(</text:span><text:span text:style-name="T460">11</text:span><text:span text:style-name="T270">)</text:span> <text:span text:style-name="T467">I find a r</text:span>ent check <text:span text:style-name="T467">is</text:span> not cashed for <text:span text:style-name="T467">a</text:span> month. <text:span text:style-name="T270">(</text:span><text:span text:style-name="T460">12</text:span><text:span text:style-name="T270">)</text:span> On the following month's check <text:span text:style-name="T468">handover in</text:span> person, I must wait 2 hours outside the office before the owner drives up. The secretary was possibly there all along, as, after a few messages had been left, the answering machine was turned off. Furthermore, I always send an email on the same day, ahead of my visit, during office hours. <text:span text:style-name="T270">(</text:span><text:span text:style-name="T460">13</text:span><text:span text:style-name="T270">) </text:span>On 5/2/26, my attempt to find Saturday office hours was unsuccessful when AFJ Investments did not reply to the email. I <text:span text:style-name="T468">went</text:span> anyway, and <text:span text:style-name="T468">found</text:span> the office <text:span text:style-name="T468">to be</text:span> either closed or the secretary <text:span text:style-name="T468">not</text:span> answer<text:span text:style-name="T468">ing</text:span>. <text:span text:style-name="T270">(</text:span><text:span text:style-name="T460">14</text:span><text:span text:style-name="T270">)</text:span> On the following Monday, my attempt to deliver the check leads to my confusion when Ms Tiffany Anderson, landlord and owner of AFJ Investments, answers the intercom and buzzes me in. <text:span text:style-name="T469">Entering, </text:span>I find the office is closed. The secretary soon appears, and I hand over the May check. <text:span text:style-name="T270">(</text:span><text:span text:style-name="T470">1</text:span><text:span text:style-name="T471">5</text:span><text:span text:style-name="T270">)</text:span> March and April checks are eventually cashed simultaneously. <text:span text:style-name="T270">(</text:span><text:span text:style-name="T472">1</text:span><text:span text:style-name="T473">6</text:span><text:span text:style-name="T270">)</text:span> <text:span text:style-name="T474">On 4-22-26, a</text:span>n inspection by LAHD Inspector Boyd is <text:span text:style-name="T474">carried out</text:span>. <text:span text:style-name="T270">(1</text:span><text:span text:style-name="T475">7</text:span><text:span text:style-name="T270">)</text:span> Door replacement (previous door damaged by roof leak) is botched by AFJ workers, leaving me unable to close or open the front door properly. <text:span text:style-name="T270">(1</text:span><text:span text:style-name="T476">3</text:span><text:span text:style-name="T270">)</text:span> No notification of inspector’s findings received <text:span text:style-name="T477">by me</text:span>. <text:span text:style-name="T270">(1</text:span><text:span text:style-name="T478">8</text:span><text:span text:style-name="T270">)</text:span> <text:span text:style-name="T479">During a work visit, an </text:span>AFJ employee has me move items in the bungalow for him to access the attic for inspection, I comply. <text:span text:style-name="T270">(</text:span><text:span text:style-name="T480">1</text:span><text:span text:style-name="T481">9</text:span><text:span text:style-name="T270">)</text:span> No roof repairs are made <text:span text:style-name="T477">that I’m aware of</text:span>. <text:span text:style-name="T270">(</text:span><text:span text:style-name="T481">20</text:span><text:span text:style-name="T270">)</text:span> During another visit, an AFJ employee tries to have me sign a document to the effect that repairs <text:span text:style-name="T482">had been</text:span> made, <text:span text:style-name="T482">I refuse</text:span>. <text:span text:style-name="T270">(</text:span><text:span text:style-name="T483">21</text:span><text:span text:style-name="T270">)</text:span> As of 5/15/2026, still no roof repairs made. <text:span text:style-name="T270">(</text:span><text:span text:style-name="T484">22</text:span><text:span text:style-name="T270">)</text:span> <text:span text:style-name="T485">On 4-22-26, a</text:span><text:span text:style-name="T486"> n</text:span>otice of reinspection <text:span text:style-name="T487">regarding case #976924 </text:span><text:span text:style-name="T486">is </text:span>taped to my bungalow, <text:span text:style-name="T485">it is dated March 24, 2026</text:span>. <text:span text:style-name="T270">(</text:span><text:span text:style-name="T484">23</text:span><text:span text:style-name="T270">)</text:span> On May 5, 2026: Reinspection by Boyd, the man who initially found 4 violations. Smoke detectors are still missing (I'd removed them last year when both began going off at random during the night <text:span text:style-name="T488">―</text:span> as I explained to landlord and Inspector Boyd). <text:span text:style-name="T270">(</text:span><text:span text:style-name="T476">2</text:span><text:span text:style-name="T489">4</text:span><text:span text:style-name="T270">)</text:span> <text:span text:style-name="T490">During reinspection, l</text:span>andlord Anderson asks if anything else is outstanding. Without answering, I refer her to the City notice taped outside my door. <text:span text:style-name="T270">(</text:span><text:span text:style-name="T491">2</text:span><text:span text:style-name="T489">5</text:span><text:span text:style-name="T270">)</text:span> After the visit, Inspector Boyd does not inform me of his findings, not even verbally. He waits on the sidewalk, outside, and confers with the landlord. That afternoon, the landlord's workers replaced the smoke detectors. <text:span text:style-name="T486">Present w</text:span>ith the handyman, <text:span text:style-name="T492">was</text:span> the AFJ secretary(?) from earlier office visits, in which I waited 2 hours downstairs before I could pay rent. <text:span text:style-name="T270">(</text:span><text:span text:style-name="T493">2</text:span><text:span text:style-name="T494">6</text:span><text:span text:style-name="T270">)</text:span> A notice of a General Manager's Hearing is posted on the bungalow across from mine. No letter or call informs me of the subject of the hearing. <text:span text:style-name="T270">(</text:span><text:span text:style-name="T495">2</text:span><text:span text:style-name="T494">7</text:span><text:span text:style-name="T270">)</text:span> Not having read the notice before it is removed, I begin to worry. <text:span text:style-name="T270">(</text:span><text:span text:style-name="T496">2</text:span><text:span text:style-name="T494">8</text:span><text:span text:style-name="T270">)</text:span> On 5-14-26, I tried to find the reason for this hearing, searching the internet unsuccessfully. <text:span text:style-name="T270">(2</text:span><text:span text:style-name="T497">9</text:span><text:span text:style-name="T270">)</text:span> On 5-14-26, I tried to file another complaint with LAHD for my leaking roof, but the website or my browser failed during 2 attempts. <text:span text:style-name="T270">(</text:span><text:span text:style-name="T498">30</text:span><text:span text:style-name="T270">)</text:span> On 5-14-26, a call to 2 people at the housing department resulted in a return call on the same day. <text:span text:style-name="T270">(</text:span><text:span text:style-name="T498">31</text:span><text:span text:style-name="T270">)</text:span> I get <text:span text:style-name="T499">what</text:span> Blanca Contreras, from <text:span text:style-name="T500">a City </text:span>hearing hotline(?), <text:span text:style-name="T499">says is </text:span>a courtesy call. This seems to resolve the issue. But I’m still unable to get a clear idea of the status of my leaking roof complaint. I'm also unable to get a clear idea of the nature of the General Manager Hearing though I do get a hearing date. Ms Contreras is <text:span text:style-name="T501">also </text:span>unsure <text:span text:style-name="T501">of</text:span> the case number, but does give me one. <text:span text:style-name="T270">(</text:span><text:span text:style-name="T498">32</text:span><text:span text:style-name="T270">)</text:span> An email from LAHD, received <text:span text:style-name="T502">the next day, 5</text:span>/15/26, confirms the case # she gave (case #948203). <text:span text:style-name="T270">(</text:span><text:span text:style-name="T503">33</text:span><text:span text:style-name="T270">)</text:span> Though I <text:span text:style-name="T504">was</text:span> unable to get info<text:span text:style-name="T504">rmation</text:span> on my leaking roof <text:span text:style-name="T504">complaint </text:span>from her. According to her, “the case is possibly too new to be in the system.” <text:span text:style-name="T505">A-and are we having fun, yet?</text:span></text:p>
      <text:p text:style-name="P105">(A Copy of this <text:span text:style-name="T506">section</text:span> being sent to City for inclusion in <text:span text:style-name="T507">a </text:span>G<text:span text:style-name="T507">eneral </text:span>M<text:span text:style-name="T507">anager’s</text:span> Hearing set for May 26, 2026)</text:p>
      <text:p text:style-name="P106"/>
      <text:p text:style-name="P107"><text:span text:style-name="T508">(</text:span>5-18-26<text:span text:style-name="T508">)</text:span> @ 13:39 I invite anyone mentioned in the 33 point account listed on 5/15/26 to discuss them with me if there are disagreements. Preferably by email. <text:span text:style-name="T509">(</text:span><text:span text:style-name="T510">Update 5-22-26</text:span><text:span text:style-name="T511">)</text:span><text:span text:style-name="T510">: I will not be attending the hearing </text:span><text:span text:style-name="T509">but have instead asked for a summary of proceedings</text:span><text:span text:style-name="T510">.</text:span></text:p>
      <text:p text:style-name="P107"/>
      <text:p text:style-name="P108">(6-4-26) Having first given email notice of my visit to pay rent <text:span text:style-name="T512">to</text:span>day, I only had to wait a half hour on the sidewalk for yr employee to answer the several voice messages I’<text:span text:style-name="T371">d</text:span> left <text:span text:style-name="T371">before she</text:span> let me in. You are to be congratulated on yr (relative) promptness. <text:span text:style-name="T161">Ausgezeichnet! Prima!</text:span></text:p>
      <text:p text:style-name="P107"/>
      <text:p text:style-name="P109">(7-13-26) @ 21:24 Listening to the The Banshee<text:span text:style-name="T513">™</text:span> (or <text:span text:style-name="T513">one of </text:span>her successor<text:span text:style-name="T513">s</text:span>) a-cursin’ and a’wailin’ <text:span text:style-name="T514">in her apartment </text:span>this last hour, <text:span text:style-name="T515">as</text:span> I sit on my porch, <text:span text:style-name="T516">cattily </text:span>minding me own business, a thought: Ms Anderson-<text:span text:style-name="T58">Ca’canny</text:span>, can you not offer tenants here a supply of Valium? And that, on the House! I implore you. <text:span text:style-name="T517">It’</text:span><text:span text:style-name="T328">s</text:span><text:span text:style-name="T517"> the Christian thing to do, </text:span><text:span text:style-name="T328">s</text:span>imple human fellow-feeling dictates it. <text:span text:style-name="T518">For, nowadays, </text:span><text:span text:style-name="T328">speaking of these poor devils:</text:span><text:span text:style-name="T518"> </text:span><text:span text:style-name="T519">ils ont tous des gueules d’enterrement</text:span><text:span text:style-name="T520">.</text:span></text:p>
      <text:p text:style-name="P110"/>
      <text:p text:style-name="P111">(7-22-26) May I bring to yr attention further <text:span text:style-name="T521">exploits</text:span> of Tyson and Company™?<text:span text:style-name="T522"> </text:span><text:span text:style-name="T523">See the </text:span><text:span text:style-name="T524">following</text:span><text:span text:style-name="T523"> recent entries in my online diary </text:span><text:span text:style-name="T524">at </text:span><text:a xlink:type="simple" xlink:href="http://www.bergendahlhawkins.com/" text:style-name="Internet_20_link" text:visited-style-name="Visited_20_Internet_20_Link"><text:span text:style-name="T524">bergendahlhawkins.com</text:span></text:a><text:span text:style-name="T523">:</text:span></text:p>
      <text:p text:style-name="P112">7-21-26</text:p>
      <text:list text:style-name="L5">
        <text:list-item>
          <text:p text:style-name="P113"><text:soft-page-break/>[Redacted]</text:p>
        </text:list-item>
        <text:list-item>
          <text:p text:style-name="P114">Earlier today, after my morning walk, I setup a trial version of a movable solar system on a cart and 3 stacked milk crates to take pictures of. I intend to ask for City advice on what is and is not allowed at the curb and the lawn within the apartment complex. Back at my steps, disassembling the stack and panel, <text:span text:style-name="T525">while </text:span>moving items into my bungalow, Tyson's son, The Tiny Terror™, walk<text:span text:style-name="T526">ed</text:span> in from the street and said: "... move your [unintelligible] ...," then shouted: "Move!" At the time, I had my back turned. Not saying a word, I complied.</text:p>
        </text:list-item>
        <text:list-item>
          <text:p text:style-name="P115">Later in the day, he, again walking by, muttered nearly incomprehensible things, either to himself or into a cell phone, I'm not sure which as I make a habit of seldom looking at him and never speaking to him. His behavior, a pattern, is somewhat like that of <text:span text:style-name="T526">t</text:span>he Velásquez daughters, the Three Bland Mice™, who sometimes murmur "Leave" or "Go" as they walk by. Only, he's weird and usually nasty in his utterances.</text:p>
        </text:list-item>
      </text:list>
      <text:p text:style-name="P116">7-20-26</text:p>
      <text:list text:style-name="L6">
        <text:list-item>
          <text:p text:style-name="P117">@ 10:11 Went inside after having placed a folding chair outside to rest on after my morning walk. I had had two old, small, Siemens solar panels propped up against railing and hedge since 7AM, <text:span text:style-name="T527">I’m </text:span><text:span text:style-name="T528">us</text:span><text:span text:style-name="T529">ing them</text:span> <text:span text:style-name="T528">to</text:span> power <text:span text:style-name="T530">an</text:span> attic fan. Tyson, accompanied by someone, came out from the back building where he lives. Once in my bungalow, I heard some noise and, when I came out again, one of the panels had been knocked to the ground. There was no damage. Other than Tyson greeting Brother <text:span text:style-name="T531">Cantinflas</text:span> as he strolled down the walkway toward me, nothing was said.</text:p>
        </text:list-item>
        <text:list-item>
          <text:p text:style-name="P118">[Redacted]</text:p>
        </text:list-item>
      </text:list>
      <text:p text:style-name="P111"/>
      <text:p text:style-name="P119">In an effort to secure my stuff from the depredations of that family <text:span text:style-name="T532">and </text:span><text:span text:style-name="T533">their</text:span><text:span text:style-name="T532"> associates</text:span>, I’ve become forced to practice “guerrilla solar.” <text:span text:style-name="T532">I </text:span><text:span text:style-name="T534">must </text:span><text:span text:style-name="T532">n</text:span><text:span text:style-name="T535">o</text:span><text:span text:style-name="T532">w </text:span><text:span text:style-name="T536">tak</text:span><text:span text:style-name="T532">e</text:span><text:span text:style-name="T536"> into account the petty </text:span><text:span text:style-name="T532">(so far)</text:span><text:span text:style-name="T536"> criminality displayed by them </text:span><text:span text:style-name="T537">as I</text:span><text:span text:style-name="T536"> </text:span>design <text:span text:style-name="T535">solar </text:span><text:span text:style-name="T536">hardware and establish practices </text:span><text:span text:style-name="T538">and workarounds</text:span><text:span text:style-name="T536"> </text:span><text:span text:style-name="T538">for</text:span><text:span text:style-name="T536"> my </text:span>off-grid system.<text:span text:style-name="T536"> </text:span><text:span text:style-name="T539">Between the (strenuous and sometimes muscular…) exertions of yr tenants and the lack of response from City/County/State authorities to </text:span><text:span text:style-name="T540">my </text:span><text:span text:style-name="T539">repeated </text:span><text:span text:style-name="T540">pleas for guidance</text:span><text:span text:style-name="T539"> on solar regulations, I feel rather </text:span><text:span text:style-name="T541">coincé</text:span><text:span text:style-name="T539">.</text:span> <text:span text:style-name="T536">Ms Anderson-</text:span><text:span text:style-name="T542">Ca’canny</text:span><text:span text:style-name="T536">, cannot something be done?</text:span></text:p>
      <text:p text:style-name="P110"/>
      <text:p text:style-name="P120"><text:span text:style-name="T193">(</text:span><text:span text:style-name="T340">6</text:span><text:span text:style-name="T193">)</text:span><text:span text:style-name="T194"> </text:span><text:span text:style-name="T543">T</text:span><text:span text:style-name="T544">he Cat </text:span><text:span text:style-name="T543">Walks </text:span><text:span text:style-name="T545">(</text:span><text:span text:style-name="T544">Backward, N</text:span><text:span text:style-name="T546">atch!</text:span><text:span text:style-name="T547">)</text:span><text:span text:style-name="T548">:</text:span></text:p>
      <text:p text:style-name="P121"/>
      <text:p text:style-name="P122">- Woman picks me up as I strolled one night on Colorado blvd in 1972. - Now, Gentle Reader™ I don’t want you to feel I’m abusing yr credulity. Here. - But a second woman on Colorado Blvd.</text:p>
      <text:p text:style-name="P121"/>
      <text:p text:style-name="P123"><text:span text:style-name="T549">(4-28-26) </text:span><text:span text:style-name="T550">A</text:span><text:span text:style-name="T549"> decade ago,</text:span><text:span text:style-name="T129"> </text:span><text:span text:style-name="T550">o</text:span><text:span text:style-name="T129">n </text:span><text:span text:style-name="T551">one of my</text:span><text:span text:style-name="T129"> visit</text:span><text:span text:style-name="T551">s</text:span><text:span text:style-name="T129"> to Florence, Irene, by then with Alberto Zucconi, </text:span><text:span text:style-name="T549">her current partner, spoke of</text:span><text:span text:style-name="T129"> a trip </text:span><text:span text:style-name="T552">they’d made </text:span><text:span text:style-name="T129">to India. </text:span><text:span text:style-name="T553">S</text:span><text:span text:style-name="T549">he </text:span><text:span text:style-name="T554">repeatedly</text:span><text:span text:style-name="T549"> </text:span><text:span text:style-name="T555">mentioned</text:span><text:span text:style-name="T129"> a scientist nicknamed “Rocketman.” I bring this up after watching a YouTube interview mention</text:span><text:span text:style-name="T554">ing</text:span><text:span text:style-name="T129"> </text:span><text:span text:style-name="T556">the </text:span><text:span text:style-name="T129">latest Indian ballistic missile, </text:span><text:span text:style-name="T557">the</text:span><text:span text:style-name="T129"> </text:span><text:span text:style-name="T558">Agni-</text:span><text:span text:style-name="T559">V, </text:span><text:span text:style-name="T560">a</text:span><text:span text:style-name="T129"> rocket w</text:span><text:span text:style-name="T561">i</text:span><text:span text:style-name="T129">th </text:span><text:span text:style-name="T560">a </text:span><text:span text:style-name="T129">range of 5000 to </text:span><text:span text:style-name="T557">8</text:span><text:span text:style-name="T129">000 kilometers. The guest </text:span><text:span text:style-name="T561">being </text:span><text:span text:style-name="T129">interviewed asked r</text:span><text:span text:style-name="T561">h</text:span><text:span text:style-name="T129">etorically wh</text:span><text:span text:style-name="T562">at</text:span><text:span text:style-name="T129"> the </text:span><text:span text:style-name="T563">target </text:span><text:span text:style-name="T564">for a missile of that range </text:span><text:span text:style-name="T563">could </text:span><text:span text:style-name="T129">possibl</text:span><text:span text:style-name="T563">y</text:span><text:span text:style-name="T129"> be. Th</text:span><text:span text:style-name="T560">e subject</text:span><text:span text:style-name="T555"> </text:span><text:span text:style-name="T565">had </text:span><text:span text:style-name="T555">c</text:span><text:span text:style-name="T565">o</text:span><text:span text:style-name="T555">me up</text:span><text:span text:style-name="T560"> </text:span><text:span text:style-name="T561">during</text:span><text:span text:style-name="T129"> a</text:span><text:span text:style-name="T560">n excursion into</text:span><text:span text:style-name="T129"> the </text:span><text:span text:style-name="T556">current </text:span><text:span text:style-name="T129">state of </text:span><text:span text:style-name="T566">US</text:span><text:span text:style-name="T553"> (</text:span><text:span text:style-name="T567">ce beau pays d’Apaches</text:span><text:span text:style-name="T553">) Government</text:span><text:span text:style-name="T566"> </text:span><text:span text:style-name="T568">diplomacy</text:span><text:span text:style-name="T129"> </text:span><text:span text:style-name="T553">gangsterism</text:span><text:span text:style-name="T129">. </text:span><text:span text:style-name="T569">Vu ?</text:span></text:p>
      <text:p text:style-name="P124"/>
      <text:p text:style-name="P125">In 1992, while working at Terminal Data, I received a call at work, possibly <text:s/>from <text:s/>my sister. Strangely, it was a a phone I’d never used, in a room with a window looking out onto the manufacturing area. While we talked, a young woman, Korean-American, came into view on the other side of the window. She danced “ back and forth for a few minutes before, finally, returning to her work and disappearing from view. I remember she was pretty, shapely and as my friend, Reuven Levy had previously said, she <text:span text:style-name="T570">was a math major, worked in assembly, and </text:span>did not date Americans.</text:p>
      <text:p text:style-name="P124"/>
      <text:p text:style-name="P126"><text:span text:style-name="T571">Some p</text:span><text:span text:style-name="T572">ossible p</text:span><text:span text:style-name="T129">arallels </text:span><text:span text:style-name="T573">with a long ago event which marked me</text:span><text:span text:style-name="T129">: </text:span><text:span text:style-name="T255">(1)</text:span><text:span text:style-name="T129"> In </text:span><text:span text:style-name="T572">the </text:span><text:span text:style-name="T129">sixties, </text:span><text:span text:style-name="T572">at dinner, </text:span><text:span text:style-name="T129">Father, </text:span><text:span text:style-name="T572">upset at something I’d done, pulled me away from the table,</text:span><text:span text:style-name="T129"> grabbed me by the feet and turned me upside down </text:span><text:span text:style-name="T571">before</text:span><text:span text:style-name="T129"> shaking </text:span><text:span text:style-name="T571">me</text:span><text:span text:style-name="T572">.</text:span><text:span text:style-name="T574"> N</text:span>o one, <text:span text:style-name="T575">including mother,</text:span> commented; <text:span text:style-name="T575">they</text:span><text:span text:style-name="T576"> </text:span><text:span text:style-name="T574">affected to not</text:span> notice<text:span text:style-name="T129">. </text:span><text:span text:style-name="T255">(2)</text:span><text:span text:style-name="T129"> Here, in </text:span><text:span text:style-name="T572">what I call </text:span><text:span text:style-name="T129">the Addams </text:span><text:span text:style-name="T571">[</text:span><text:span text:style-name="T577">sic</text:span><text:span text:style-name="T571">] </text:span><text:span text:style-name="T129">Family </text:span><text:span text:style-name="T572">neighborhood</text:span><text:span text:style-name="T129">, a similar sit</text:span><text:span text:style-name="T572">uation</text:span><text:span text:style-name="T129"> </text:span><text:span text:style-name="T578">exists</text:span><text:span text:style-name="T129">. Th</text:span><text:span text:style-name="T579">is</text:span><text:span text:style-name="T129"> circus </text:span><text:span text:style-name="T572">has gone </text:span><text:span text:style-name="T129">goes on for years, unabated, and people </text:span><text:span text:style-name="T578">behave</text:span><text:span text:style-name="T129"> like </text:span><text:span text:style-name="T572">everyone</text:span><text:span text:style-name="T129"> at th</text:span><text:span text:style-name="T572">at</text:span><text:span text:style-name="T129"> dinner table. </text:span><text:span text:style-name="T580">I can now r</text:span><text:span text:style-name="T581">efining the </text:span><text:span text:style-name="T582">simile</text:span><text:span text:style-name="T581"> of my being a bull which carries with it its own china shop. </text:span><text:span text:style-name="T578">N</text:span><text:span text:style-name="T576">earby, w</text:span><text:span text:style-name="T583">itnesses</text:span><text:span text:style-name="T584">, mute, hands folded, watch </text:span><text:span text:style-name="T576">the scene without comment</text:span><text:span text:style-name="T584">.</text:span><text:span text:style-name="T581"> </text:span><text:span text:style-name="T571">I see </text:span><text:span text:style-name="T578">this</text:span><text:span text:style-name="T571"> as a</text:span><text:span text:style-name="T581"> sort of conspiracy of silence, </text:span><text:span text:style-name="T585">un secret de polichinelle</text:span><text:span text:style-name="T578">, </text:span><text:span text:style-name="T581">going </text:span><text:span text:style-name="T586">on now for</text:span><text:span text:style-name="T581"> fifty years, </text:span><text:span text:style-name="T587">and</text:span><text:span text:style-name="T581"> </text:span><text:span text:style-name="T587">in</text:span><text:span text:style-name="T588"> increasingly shrill tones</text:span><text:span text:style-name="T581">.</text:span><text:span text:style-name="T584"> </text:span><text:span text:style-name="T589">N</text:span><text:span text:style-name="T590">o </text:span><text:span text:style-name="T589">o</text:span><text:span text:style-name="T590">ne </text:span><text:span text:style-name="T589">has</text:span><text:span text:style-name="T590"> behaved differently than Soviet citizens would have in the depths of the old days.</text:span></text:p>
      <text:p text:style-name="P124"/>
      <text:p text:style-name="P127">In my first college year, I was invited <text:span text:style-name="T591">out </text:span>by friends of Father’s, first to a movie, then to their house. The movie was <text:span text:style-name="T58">Deliverance</text:span> and throughout, I noticed the <text:span text:style-name="T592">wife of one of them</text:span> occasionally studying me. Later, at their house, sitting around chatting, one of the<text:span text:style-name="T592">m, a woman,</text:span> brought up the subject of “the Caucaz man.” Not knowing what to say, I remained silent; I never saw them again.</text:p>
      <text:p text:style-name="P124"/>
      <text:p text:style-name="P128">Esmond Romilly, a curious parallel <text:span text:style-name="T270">(1)</text:span> With wife in the south US in late thirties(?). <text:span text:style-name="T270">(2)</text:span> Father, on train to/from London <text:span text:style-name="T270">(3)</text:span> Me, on plane to Florence in 1995.</text:p>
      <text:p text:style-name="P124"/>
      <text:p text:style-name="P129">Not long after I moved to my current apartment, the Spanish-speaking neighbor with a young family living in the bungalow recently occupied b y Mrs ‘Bell, complained to me that a bike he’d been storing outside, was stolen. An other former tenant, an older Black man in the bungalow currently occupied by Brother Cantinflas, began having his smoke detector going off. When I pointed out to him the need to have it fixed, he replied in a somewhat ill-mannered way. He too, soon moved out. Withj the family, also young, also Spanish-speaking, in the bungalow across from mine, formerly occupied b y Saint <text:s/>bernard, also vacating iot, the path was clear for Baba Outrom and husband allong with the husband’s daughter, son with their fa mi,lies to move in. Full house.</text:p>
      <text:p text:style-name="P124"/>
      <text:p text:style-name="P130"><text:span text:style-name="T593">(</text:span><text:span text:style-name="T594">7</text:span><text:span text:style-name="T593">)</text:span><text:span text:style-name="T595"> </text:span><text:span text:style-name="T596">Running the Public Transit Gauntlet or “</text:span><text:span text:style-name="T597">Prendere</text:span><text:span text:style-name="T598"> in </text:span><text:span text:style-name="T599">G</text:span><text:span text:style-name="T598">iro</text:span><text:span text:style-name="T596">”</text:span><text:span text:style-name="T600">:</text:span></text:p>
      <text:p text:style-name="P131"/>
      <text:p text:style-name="P132"><text:span text:style-name="T601">(7-22-26) Sent the following email to Metro …. As of the time of this writing, no reply. </text:span>Nothing to report…</text:p>
      <text:p text:style-name="P133"/>
      <text:p text:style-name="P134"><text:span text:style-name="T129">What makes this powerful State so afraid of an eccentric </text:span><text:span text:style-name="T602">farfelu</text:span><text:span text:style-name="T129"> that </text:span><text:span text:style-name="T603">it</text:span><text:span text:style-name="T129"> must daily risk further public exposure in repeated attempts to compromise and frustrate me, i.e., denying me practical use of the bus transit system across greater LA?</text:span> I imagine the effort has garnered me a certain exp<text:span text:style-name="T604">o</text:span>sure, <text:span text:style-name="T604">p</text:span>ublicity and notoriety; <text:span text:style-name="T604">a-and that, judging from the widespread misbehavior of transit operators and </text:span><text:span text:style-name="T605">their </text:span><text:span text:style-name="T604">management </text:span><text:span text:style-name="T605">in</text:span><text:span text:style-name="T604"> so many agencies, from here to Tucumcari.</text:span></text:p>
      <text:p text:style-name="P134"/>
      <text:p text:style-name="P135"><text:span text:style-name="T606">(</text:span><text:span text:style-name="T607">8</text:span><text:span text:style-name="T606">)</text:span><text:span text:style-name="T608"> </text:span><text:span text:style-name="T609">Daffynitions</text:span><text:span text:style-name="T610"> </text:span><text:span text:style-name="T611">(</text:span><text:span text:style-name="T612">i.e., </text:span><text:span text:style-name="T611">Section 8 stuff) </text:span><text:span text:style-name="T613">With profuse apologies for the obscurity of it </text:span><text:span text:style-name="T614">all</text:span><text:span text:style-name="T613">. Oh, </text:span><text:span text:style-name="T615">S</text:span><text:span text:style-name="T613">o </text:span><text:span text:style-name="T615">S</text:span><text:span text:style-name="T613">orry</text:span><text:span text:style-name="T616">™</text:span><text:span text:style-name="T617">:</text:span></text:p>
      <text:p text:style-name="P136"/>
      <text:p text:style-name="P137"><text:span text:style-name="T618">“Lakeitel </text:span><text:span text:style-name="T619">d</text:span><text:span text:style-name="T620">ays</text:span><text:span text:style-name="T84">,” </text:span><text:span text:style-name="T621">phrase</text:span><text:span text:style-name="T84">: </text:span><text:span text:style-name="T622">Contain</text:span><text:span text:style-name="T623">s</text:span><text:span text:style-name="T622"> a</text:span><text:span text:style-name="T624"> portmanteau word </text:span><text:span text:style-name="T625">combining the word lackey and Keitel, the name </text:span><text:span text:style-name="T626">of </text:span><text:span text:style-name="T625">a German WWII general </text:span><text:span text:style-name="T627">known for his lickspittle ways, thus the moniker</text:span><text:span text:style-name="T628">. </text:span><text:span text:style-name="T629">T</text:span><text:span text:style-name="T630">he phrase</text:span><text:span text:style-name="T624"> characteriz</text:span><text:span text:style-name="T622">es</text:span><text:span text:style-name="T624"> so much of </text:span><text:span text:style-name="T84">Europe’</text:span><text:span text:style-name="T629">s</text:span><text:span text:style-name="T624"> </text:span><text:span text:style-name="T631">atmosphere and </text:span><text:span text:style-name="T624">leadership nowadays. </text:span><text:span text:style-name="T632">A</text:span><text:span text:style-name="T633"> Europe</text:span><text:span text:style-name="T634"> </text:span><text:span text:style-name="T624">which, </text:span><text:span text:style-name="T635">in less than a century,</text:span><text:span text:style-name="T84"> ha</text:span><text:span text:style-name="T624">s</text:span><text:span text:style-name="T84"> gone from the </text:span><text:span text:style-name="T620">frying pan</text:span><text:span text:style-name="T84"> of “</text:span><text:span text:style-name="T624">K</text:span><text:span text:style-name="T84">eitel </text:span><text:span text:style-name="T620">days” </text:span><text:span text:style-name="T84">to </text:span><text:span text:style-name="T624">what we can now properly call </text:span><text:span text:style-name="T84">the </text:span><text:span text:style-name="T620">fire</text:span><text:span text:style-name="T84"> of “</text:span><text:span text:style-name="T618">Lakeitel</text:span><text:span text:style-name="T636">”</text:span><text:span text:style-name="T624"> </text:span><text:span text:style-name="T635">(</text:span><text:span text:style-name="T624">or, </text:span><text:span text:style-name="T620">to be fair</text:span><text:span text:style-name="T624">, </text:span><text:span text:style-name="T635">should it be </text:span><text:span text:style-name="T624">the reverse? </text:span><text:span text:style-name="T637">– </text:span><text:span text:style-name="T638">Stay tuned.</text:span><text:span text:style-name="T635">)</text:span><text:span text:style-name="T84"> Think </text:span><text:span text:style-name="T618">Mark Rutte’s</text:span><text:span text:style-name="T84"> recent (I write </text:span><text:span text:style-name="T635">this </text:span><text:span text:style-name="T84">on </text:span><text:span text:style-name="T635">Ap</text:span><text:span text:style-name="T84">ril 13, 2026) performance </text:span><text:span text:style-name="T624">at the White House </text:span><text:span text:style-name="T84">or, </text:span><text:span text:style-name="T639">among others, for the field, </text:span><text:span text:style-name="T640">it </text:span><text:span text:style-name="T639">is crowded,</text:span><text:span text:style-name="T84"> </text:span><text:span text:style-name="T641">that</text:span><text:span text:style-name="T624"> of </text:span><text:span text:style-name="T637">–</text:span><text:span text:style-name="T84"> pronounced in the French </text:span><text:span text:style-name="T642">m</text:span><text:span text:style-name="T84">anner </text:span><text:span text:style-name="T637">–</text:span><text:span text:style-name="T84"> </text:span><text:span text:style-name="T643">“</text:span><text:span text:style-name="T644">« la </text:span><text:span text:style-name="T645">Keitel</text:span><text:span text:style-name="T644"> »</text:span><text:span text:style-name="T646">, </text:span><text:span text:style-name="T647">(</text:span><text:span text:style-name="T648">presumably </text:span><text:span text:style-name="T649">to</text:span><text:span text:style-name="T647"> </text:span><text:span text:style-name="T650">Die Leiden des</text:span><text:span text:style-name="T651">) </text:span>Ursula von der Leyen<text:span text:style-name="T634">(</text:span><text:span text:style-name="T646">s</text:span><text:span text:style-name="T634">)</text:span>.</text:p>
      <text:p text:style-name="P136"/>
      <text:p text:style-name="P138"><text:soft-page-break/>Δούλος <text:span text:style-name="T652">(</text:span>Doulos), <text:span text:style-name="T270">n</text:span>: Greek <text:span text:style-name="T653">word </text:span>for slave, French slang <text:span text:style-name="T654">for</text:span> informant; <text:span text:style-name="T652">also the</text:span> <text:span text:style-name="T652">t</text:span>itle of a film, <text:span text:style-name="T655">Le Doulos</text:span><text:span text:style-name="T656">,</text:span> staring <text:span text:style-name="T657">Jean-Paul Belmondo. </text:span><text:span text:style-name="T658">In a </text:span><text:span text:style-name="T659">striking</text:span><text:span text:style-name="T658"> example of unintended irony, </text:span>I once too<text:span text:style-name="T657">k</text:span> friend Katsumasa Kozono <text:span text:style-name="T654">to </text:span><text:span text:style-name="T656">see it </text:span><text:span text:style-name="T652">before his return to the Japans</text:span>. <text:span text:style-name="T660">And I </text:span><text:span text:style-name="T661">ask</text:span><text:span text:style-name="T660">:</text:span> “<text:span text:style-name="T662">Shikata ga nai?”</text:span></text:p>
      <text:p text:style-name="P139"/>
      <text:p text:style-name="P140">“Bergie’s number,” <text:span text:style-name="T270">phrase</text:span>: <text:span text:style-name="T663">Take a person’s level of </text:span><text:span text:style-name="T664">(state-sponsored) </text:span><text:span text:style-name="T663">predatory behavior, divide by his/her level of victimhood and </text:span><text:span text:style-name="T665">you have</text:span><text:span text:style-name="T663"> Bergie’s number. </text:span><text:span text:style-name="T666">A</text:span><text:span text:style-name="T663"> </text:span><text:span text:style-name="T667">value </text:span><text:span text:style-name="T666">which</text:span><text:span text:style-name="T663">, </text:span><text:span text:style-name="T667">when</text:span><text:span text:style-name="T663"> </text:span><text:span text:style-name="T668">a</text:span><text:span text:style-name="T669">pplie</text:span><text:span text:style-name="T670">d</text:span><text:span text:style-name="T669"> to the “walking dead” among us, </text:span><text:span text:style-name="T667">unfortunately </text:span><text:span text:style-name="T663">generally </text:span><text:span text:style-name="T671">tends to </text:span><text:span text:style-name="T647">increase</text:span><text:span text:style-name="T663"> over time. </text:span><text:span text:style-name="T670">The c</text:span><text:span text:style-name="T668">oncept </text:span><text:span text:style-name="T670">is most fruitful.</text:span></text:p>
      <text:p text:style-name="P140"/>
      <text:p text:style-name="P141"><text:span text:style-name="T161">Gleichschaltung</text:span>, <text:span text:style-name="T270">n</text:span>: <text:span text:style-name="T672">T</text:span><text:span text:style-name="T673">he</text:span><text:span text:style-name="T674"> German </text:span><text:span text:style-name="T675">word </text:span><text:span text:style-name="T676">for</text:span><text:span text:style-name="T674"> synchronization. </text:span>Of a <text:span text:style-name="T58">very</text:span> dubious original provenance, the word came to be applied <text:span text:style-name="T677">(see </text:span><text:span text:style-name="T678">eerily prescient </text:span><text:span text:style-name="T677">comment</text:span><text:span text:style-name="T679">s</text:span><text:span text:style-name="T677"> by Dalrymple/Daniels)</text:span> to the European Union. <text:span text:style-name="T677">I’ve </text:span><text:span text:style-name="T672">since</text:span><text:span text:style-name="T676"> </text:span><text:span text:style-name="T677">repurposed </text:span><text:span text:style-name="T680">the shameful </text:span><text:span text:style-name="T659">thing, </text:span><text:span text:style-name="T679">s</text:span><text:span text:style-name="T677">o frequent are the “meets cute” around these parts. </text:span><text:span text:style-name="T681">Us</text:span><text:span text:style-name="T682">age</text:span><text:span text:style-name="T681">: “</text:span><text:span text:style-name="T683">O</text:span><text:span text:style-name="T681">n May 7, </text:span><text:span text:style-name="T679">2026, </text:span><text:span text:style-name="T681">Brother </text:span><text:span text:style-name="T684">Cantinflas</text:span><text:span text:style-name="T681">™, in back-to-back </text:span><text:span text:style-name="T161">Gleichschaltung</text:span><text:span text:style-name="T681"> </text:span><text:span text:style-name="T685">Aktionen</text:span><text:span text:style-name="T681">, walked </text:span><text:span text:style-name="T682">past</text:span><text:span text:style-name="T681"> my bungalow just as I was emerging </text:span><text:span text:style-name="T683">from my front door</text:span><text:span text:style-name="T681">.”</text:span></text:p>
      <text:p text:style-name="P142"/>
      <text:p text:style-name="P143"><text:span text:style-name="T129">Jew, </text:span><text:span text:style-name="T255">n</text:span><text:span text:style-name="T129">: Word </text:span><text:span text:style-name="T686">describing a loosely-defined group (tribes?) known, along with the Heathen Chinee</text:span><text:span text:style-name="T687">™</text:span><text:span text:style-name="T686">, for their all-round excellence </text:span><text:span text:style-name="T688">and, generally speaking, civilized behavior</text:span><text:span text:style-name="T686">. However</text:span><text:span text:style-name="T129">, when followed by an exclamation point, </text:span><text:span text:style-name="T686">an </text:span><text:span text:style-name="T129">expletive. </text:span><text:span text:style-name="T689">For an example of the second, see a previous HSH issue in which I recount a telling incident </text:span><text:span text:style-name="T690">in which a </text:span><text:span text:style-name="T691">fellow(?) </text:span><text:span text:style-name="T690">fellow of the Negro Persuasion</text:span><text:span text:style-name="T692">™</text:span><text:span text:style-name="T690"> whispers the word as he passes </text:span><text:span text:style-name="T686">me </text:span><text:span text:style-name="T690">on the sidewalk</text:span><text:span text:style-name="T689">. For </text:span><text:span text:style-name="T693">an </text:span><text:span text:style-name="T694">example</text:span><text:span text:style-name="T693"> of the first </text:span><text:span text:style-name="T695">a</text:span><text:span text:style-name="T696">-and </text:span><text:span text:style-name="T689">a </text:span><text:span text:style-name="T696">bit of fun</text:span><text:span text:style-name="T689">, s</text:span><text:span text:style-name="T129">ee below.</text:span></text:p>
      <text:p text:style-name="P144"><text:span text:style-name="T129"/></text:p>
      <text:p text:style-name="P145"><text:span text:style-name="T58">Obombino</text:span>, <text:span text:style-name="T270">n</text:span>: A member of that great and mighty tribe of idjits found to have voted for President <text:span text:style-name="T58">Obombo</text:span>. <text:span text:style-name="T697">To qualify for membership in this select </text:span><text:span text:style-name="T698">tribe</text:span>, <text:span text:style-name="T697">one must have voted for </text:span><text:span text:style-name="T699">the blighter;</text:span> <text:span text:style-name="T700">both times</text:span>. Plural: <text:span text:style-name="T701">O</text:span><text:span text:style-name="T58">bombini</text:span>. Usage: “On the Westside of Los Angeles, especially <text:span text:style-name="T702">beyond</text:span> the 405 freeway, many <text:span text:style-name="T701">O</text:span><text:span text:style-name="T58">bombini</text:span> <text:span text:style-name="T702">are to</text:span> be found.” <text:span text:style-name="T703">I trust you, Gentle Reader</text:span><text:span text:style-name="T704">™</text:span><text:span text:style-name="T703">, will let me know </text:span><text:span text:style-name="T705">when</text:span><text:span text:style-name="T703"> I’ve gone too far? &lt;</text:span><text:span text:style-name="T706">insert demented cackle&gt;</text:span></text:p>
      <text:p text:style-name="P146"/>
      <text:p text:style-name="P147"><text:span text:style-name="T707">Hoxhaism</text:span><text:span text:style-name="T708">, </text:span><text:span text:style-name="T709">adj</text:span><text:span text:style-name="T710">:</text:span><text:span text:style-name="T708"> </text:span><text:span text:style-name="T711">A</text:span><text:span text:style-name="T712">lso</text:span><text:span text:style-name="T710"> known as </text:span><text:span text:style-name="T713">Hoxhaist</text:span><text:span text:style-name="T710"> Deviationism </text:span><text:span text:style-name="T714">(</text:span><text:span text:style-name="T715">according to Tito, </text:span><text:span text:style-name="T714">a pernicious doctrine)</text:span><text:span text:style-name="T710">. </text:span><text:span text:style-name="T716">Hoxhaism</text:span><text:span text:style-name="T717"> </text:span><text:span text:style-name="T718">is n</text:span><text:span text:style-name="T717">o</text:span><text:span text:style-name="T719">t to be confused with</text:span><text:span text:style-name="T717"> hoaxism. No, not hoaxism. I. Said. Hoxhaism. </text:span><text:span text:style-name="T720">A</text:span><text:span text:style-name="T719">bout </text:span><text:span text:style-name="T720">h</text:span><text:span text:style-name="T721">oaxism, </text:span><text:span text:style-name="T719">more </text:span><text:span text:style-name="T722">below</text:span><text:span text:style-name="T717">. </text:span><text:span text:style-name="T723">I’ve</text:span> <text:span text:style-name="T724">endure</text:span><text:span text:style-name="T725">d</text:span> the <text:span text:style-name="T726">antics</text:span> of various workmen, <text:span text:style-name="T727">neighbors, fellow tenants, </text:span><text:span text:style-name="T728">librarians,</text:span> <text:span text:style-name="T728">LAPD officers, M</text:span><text:span text:style-name="T729">D</text:span><text:span text:style-name="T728">s, </text:span><text:span text:style-name="T730">Los Angeles </text:span><text:span text:style-name="T728">Housing </text:span>inspectors, <text:span text:style-name="T726">and last but not least,</text:span> <text:span text:style-name="T731">landlord </text:span>AFJ Investments<text:span text:style-name="T728">.</text:span> <text:span text:style-name="T732">T</text:span><text:span text:style-name="T727">ruly, </text:span><text:span text:style-name="T733">when one considers the implication of the</text:span><text:span text:style-name="T698">se </text:span><text:span text:style-name="T734">displays of </text:span><text:span text:style-name="T735">tomfoolery</text:span><text:span text:style-name="T733"> and, </text:span><text:span text:style-name="T726">even, simultaneously at times, </text:span><text:span text:style-name="T727">occasional,</text:span> silent <text:span text:style-name="T727">earnest </text:span>entreaties/<text:span text:style-name="T733">fear, </text:span><text:span text:style-name="T727">is this not, as Tito is reputed to have </text:span><text:span text:style-name="T722">judged</text:span><text:span text:style-name="T698"> </text:span><text:span text:style-name="T736">the </text:span><text:span text:style-name="T722">kind</text:span><text:span text:style-name="T736"> of communism practiced by</text:span><text:span text:style-name="T727"> </text:span><text:span text:style-name="T737">Hoxha’</text:span><text:span text:style-name="T738">s</text:span><text:span text:style-name="T739"> </text:span><text:span text:style-name="T722">People’s Socialist Republic</text:span><text:span text:style-name="T727">, a </text:span><text:span text:style-name="T739">r</text:span><text:span text:style-name="T727">epublic in the “</text:span><text:span text:style-name="T740">b</text:span><text:span text:style-name="T737">ashibazouk</text:span><text:span text:style-name="T727">” </text:span><text:span text:style-name="T741">style</text:span><text:span text:style-name="T727">? </text:span><text:span text:style-name="T735">And so I say to them as are behind these poor souls’ pantomimes: </text:span><text:span text:style-name="T742">«</text:span><text:span text:style-name="T743"> Espèce de bande de bachi-bouzouk des Carpates … de tonnerre de Brest !»</text:span><text:span text:style-name="T735"> </text:span><text:span text:style-name="T744">(French for: “This place is a</text:span><text:span text:style-name="T745">n Oh! So Shabby™ </text:span><text:span text:style-name="T744">train wreck!”) </text:span></text:p>
      <text:p text:style-name="P146"/>
      <text:p text:style-name="P148"><text:span text:style-name="T129">Jakarta, </text:span><text:span text:style-name="T255">n</text:span><text:span text:style-name="T129">: </text:span><text:span text:style-name="T746">A proper name, the c</text:span><text:span text:style-name="T129">apital of Indonesia. Also, as told by Allende’s niece, </text:span><text:span text:style-name="T746">a coded </text:span><text:span text:style-name="T747">threat</text:span><text:span text:style-name="T746">. </text:span><text:span text:style-name="T748">She t</text:span><text:span text:style-name="T749">old</text:span><text:span text:style-name="T748"> of g</text:span><text:span text:style-name="T129">raffiti </text:span><text:span text:style-name="T746">found on </text:span><text:span text:style-name="T129">walls of Santiago, </text:span><text:span text:style-name="T750">capital of Chile,</text:span><text:span text:style-name="T129"> in </text:span><text:span text:style-name="T748">the </text:span><text:span text:style-name="T129">weeks </text:span><text:span text:style-name="T750">and</text:span><text:span text:style-name="T129"> months before </text:span><text:span text:style-name="T746">the </text:span><text:span text:style-name="T129">coup </text:span><text:span text:style-name="T746">which toppled her uncle</text:span><text:span text:style-name="T129">. </text:span><text:span text:style-name="T751">Similarly</text:span><text:span text:style-name="T747">, </text:span><text:span text:style-name="T750">from my personal </text:span><text:span text:style-name="T752">experience </text:span><text:span text:style-name="T753">in this apartment complex, </text:span><text:span text:style-name="T754">example</text:span><text:span text:style-name="T755">s</text:span><text:span text:style-name="T754"> of vague</text:span><text:span text:style-name="T748"> </text:span><text:span text:style-name="T747">threats</text:span><text:span text:style-name="T750">:</text:span><text:span text:style-name="T752"> </text:span><text:span text:style-name="T756">(1)</text:span><text:span text:style-name="T757"> </text:span><text:span text:style-name="T758">G</text:span><text:span text:style-name="T129">raffiti </text:span><text:span text:style-name="T750">sprayed </text:span><text:span text:style-name="T758">on </text:span><text:span text:style-name="T747">the</text:span><text:span text:style-name="T758"> sidewalk outside </text:span><text:span text:style-name="T750">our </text:span><text:span text:style-name="T758">complex</text:span><text:span text:style-name="T129">: “</text:span><text:span text:style-name="T759">E</text:span><text:span text:style-name="T129">at a d*</text:span><text:span text:style-name="T759">c</text:span><text:span text:style-name="T129">k, </text:span><text:span text:style-name="T759">b</text:span><text:span text:style-name="T129">ergie” </text:span><text:span text:style-name="T748">(pic available)</text:span><text:span text:style-name="T129">. </text:span><text:span text:style-name="T760">(2)</text:span><text:span text:style-name="T761"> </text:span><text:span text:style-name="T754">Words of tenant </text:span><text:span text:style-name="T762">Corn-fed Golem </text:span>Tyson<text:span text:style-name="T762">™</text:span>: “Up, Up!” <text:span text:style-name="T763">A phrase repeated for months on end as he walk</text:span><text:span text:style-name="T764">ed</text:span><text:span text:style-name="T763"> by my bungalow.</text:span> <text:span text:style-name="T756">(3)</text:span><text:span text:style-name="T757"> </text:span><text:span text:style-name="T748">Several physical attacks (LAPD police report #s available) by Tyson carried out over the years.</text:span> <text:span text:style-name="T756">(</text:span><text:span text:style-name="T765">4</text:span><text:span text:style-name="T756">)</text:span><text:span text:style-name="T757"> </text:span><text:span text:style-name="T766">His son’s, t</text:span><text:span text:style-name="T759">he </text:span><text:span text:style-name="T129">Tiny </text:span><text:span text:style-name="T759">T</text:span><text:span text:style-name="T129">error™, </text:span><text:span text:style-name="T750">years-long </text:span><text:span text:style-name="T129">campaign of </text:span><text:span text:style-name="T767">petty vandalism, </text:span><text:span text:style-name="T129">weirdness and intimidation. </text:span><text:span text:style-name="T756">(</text:span><text:span text:style-name="T765">5</text:span><text:span text:style-name="T756">)</text:span><text:span text:style-name="T757"> </text:span><text:span text:style-name="T747">Landlord</text:span><text:span text:style-name="T757"> Anderson-</text:span><text:span text:style-name="T768">Ca’canny’</text:span><text:span text:style-name="T769">s </text:span><text:span text:style-name="T770">email</text:span><text:span text:style-name="T750">ed</text:span><text:span text:style-name="T770"> threat</text:span><text:span text:style-name="T757">: “… The police are on their way...” </text:span><text:span text:style-name="T748">This emailed </text:span><text:span text:style-name="T771">a</text:span><text:span text:style-name="T747">fter I refused entry to </text:span><text:span text:style-name="T772">an</text:span><text:span text:style-name="T747"> employee </text:span><text:span text:style-name="T772">of hers</text:span><text:span text:style-name="T747">.</text:span><text:span text:style-name="T129"> </text:span><text:span text:style-name="T756">(</text:span><text:span text:style-name="T765">6</text:span><text:span text:style-name="T756">)</text:span><text:span text:style-name="T757"> </text:span><text:span text:style-name="T773">Mrs ‘Bell </text:span><text:span text:style-name="T774">shout</text:span><text:span text:style-name="T747">ing</text:span><text:span text:style-name="T774"> </text:span><text:span text:style-name="T748">at me from behind </text:span><text:span text:style-name="T774">as I return from an errand, </text:span><text:span text:style-name="T747">buying</text:span><text:span text:style-name="T774"> a color laser printer</text:span><text:span text:style-name="T773">: “You’ll pay for this, you dumb ass!”</text:span><text:span text:style-name="T129"> </text:span><text:span text:style-name="T756">(</text:span><text:span text:style-name="T765">7</text:span><text:span text:style-name="T756">)</text:span><text:span text:style-name="T757"> </text:span><text:span text:style-name="T772">Neighbor </text:span><text:span text:style-name="T775">Tub-thumper’s </text:span><text:span text:style-name="T766">M</text:span><text:span text:style-name="T776">issus</text:span><text:span text:style-name="T777">™</text:span><text:span text:style-name="T775"> </text:span><text:span text:style-name="T778">to me</text:span><text:span text:style-name="T775">: “You’ll have to go in.” </text:span><text:span text:style-name="T779"><text:s/></text:span><text:span text:style-name="T775">Mind, I’m only mentioning the explicit stuff I can point to with confidence.</text:span><text:span text:style-name="T129"> </text:span><text:span text:style-name="T756">(</text:span><text:span text:style-name="T780">8</text:span><text:span text:style-name="T756">)</text:span><text:span text:style-name="T757"> </text:span><text:span text:style-name="T781">As I think I mentioned in my book, </text:span><text:span text:style-name="T782">Richard Evans, </text:span><text:span text:style-name="T781">the son-in-law of </text:span><text:span text:style-name="T783">Lor</text:span><text:span text:style-name="T782">r</text:span><text:span text:style-name="T783">aine Griffith, m</text:span><text:span text:style-name="T781">y </text:span><text:span text:style-name="T783">Mesita Rd., </text:span><text:span text:style-name="T781">Pasadena landlady, once told me </text:span><text:span text:style-name="T782">that while in the Marines, </text:span><text:span text:style-name="T781">he’d lea</text:span><text:span text:style-name="T783">r</text:span><text:span text:style-name="T781">ned the </text:span><text:span text:style-name="T783">I</text:span><text:span text:style-name="T781">ndonesian language well enough, he said, to pass for a native over the phone</text:span><text:span text:style-name="T784">. </text:span><text:span text:style-name="T129">And so I </text:span><text:span text:style-name="T759">again</text:span><text:span text:style-name="T129"> ask, </text:span><text:span text:style-name="T785">perhaps more pertinently this time</text:span><text:span text:style-name="T129">: “Wh</text:span><text:span text:style-name="T772">ere the f</text:span><text:span text:style-name="T786">*k</text:span><text:span text:style-name="T772"> I am</text:span><text:span text:style-name="T129">?” </text:span><text:span text:style-name="T772">(</text:span><text:span text:style-name="T766">Use</text:span><text:span text:style-name="T772"> a pronounced </text:span><text:span text:style-name="T787">plaasjaapie</text:span><text:span text:style-name="T772"> accent)</text:span></text:p>
      <text:p text:style-name="P149"/>
      <text:p text:style-name="P150"><text:span text:style-name="T788">Saudade</text:span><text:span text:style-name="T129">, </text:span><text:span text:style-name="T255">n</text:span><text:span text:style-name="T129">: A </text:span><text:span text:style-name="T789">psychological </text:span><text:span text:style-name="T129">condition </text:span><text:span text:style-name="T790">not </text:span><text:span text:style-name="T791">necessarily </text:span><text:span text:style-name="T790">restricted to </text:span><text:span text:style-name="T792">those of </text:span><text:span text:style-name="T793">a</text:span><text:span text:style-name="T790"> Latin temperament. B</text:span><text:span text:style-name="T129">est described as what one has </text:span><text:span text:style-name="T794">left </text:span><text:span text:style-name="T129">after </text:span><text:span text:style-name="T795">someone </text:span><text:span text:style-name="T796">or </text:span><text:span text:style-name="T792">something</text:span><text:span text:style-name="T795"> held dear</text:span><text:span text:style-name="T129"> has </text:span><text:span text:style-name="T794">gone forever;</text:span><text:span text:style-name="T129"> </text:span><text:span text:style-name="T797">for </text:span><text:span text:style-name="T129">the Portuguese, </text:span><text:span text:style-name="T797">their</text:span><text:span text:style-name="T129"> Empire, </text:span><text:span text:style-name="T792">say</text:span><text:span text:style-name="T129">. For a haunting example </text:span><text:span text:style-name="T794">of the usual </text:span><text:span text:style-name="T790">final </text:span><text:span text:style-name="T794">destination (a quiet backwater of little relevance, perhaps a ghetto or, at the very extreme, Yeltsin’s Russia), </text:span><text:span text:style-name="T129">listen to the song </text:span><text:span text:style-name="T798">M</text:span><text:span text:style-name="T799">alfamé</text:span><text:span text:style-name="T788"> </text:span><text:span text:style-name="T800">Alfama</text:span><text:span text:style-name="T129"> </text:span><text:span text:style-name="T794">(itself a ghetto of Lisbon) </text:span><text:span text:style-name="T129">by the renowned and beautiful Portuguese singer </text:span><text:span text:style-name="T800">Amalia Rodrigues</text:span><text:span text:style-name="T129">.</text:span></text:p>
      <text:p text:style-name="P151"/>
      <text:p text:style-name="P152"><text:span text:style-name="T129">Cattle call, </text:span><text:span text:style-name="T255">phrase</text:span><text:span text:style-name="T129">: Meant as a slighting reference to </text:span><text:span text:style-name="T801">any</text:span><text:span text:style-name="T129"> </text:span><text:span text:style-name="T802">mentality </text:span><text:span text:style-name="T803">prepared to</text:span><text:span text:style-name="T129"> indiscriminately audition </text:span><text:span text:style-name="T804">wholesale</text:span><text:span text:style-name="T803"> numbers of innocents</text:span><text:span text:style-name="T129"> in the hope of finding “talent.” </text:span><text:span text:style-name="T805">The phrase</text:span><text:span text:style-name="T801"> defines</text:span><text:span text:style-name="T129"> </text:span><text:span text:style-name="T805">a</text:span><text:span text:style-name="T129"> phenomenon, </text:span><text:span text:style-name="T806">with end results </text:span><text:span text:style-name="T129">witnessed by me </text:span><text:span text:style-name="T801">countless</text:span><text:span text:style-name="T129"> times, </text:span><text:span text:style-name="T807">in</text:span><text:span text:style-name="T129"> which a random innocent is examine</text:span><text:span text:style-name="T803">d </text:span><text:span text:style-name="T806">then </text:span><text:span text:style-name="T129">waylaid, </text:span><text:span text:style-name="T808">before being</text:span><text:span text:style-name="T809"> induc</text:span><text:span text:style-name="T810">t</text:span><text:span text:style-name="T809">ed </text:span><text:span text:style-name="T810">into</text:span><text:span text:style-name="T129"> </text:span><text:span text:style-name="T810">the </text:span><text:span text:style-name="T808">F</text:span><text:span text:style-name="T810">raternity of </text:span><text:span text:style-name="T811">M</text:span><text:span text:style-name="T129">orlock</text:span><text:span text:style-name="T808">™</text:span><text:span text:style-name="T129">, </text:span><text:span text:style-name="T807">e.g.,</text:span><text:span text:style-name="T129"> </text:span><text:span text:style-name="T806">a </text:span><text:span text:style-name="T129">Colette </text:span><text:span text:style-name="T807">W</text:span><text:span text:style-name="T129">alczak. </text:span><text:span text:style-name="T806">A munchkin</text:span><text:span text:style-name="T129"> w</text:span><text:span text:style-name="T811">ithout</text:span><text:span text:style-name="T129"> disc</text:span><text:span text:style-name="T812">er</text:span><text:span text:style-name="T129">n</text:span><text:span text:style-name="T812">ible</text:span><text:span text:style-name="T129"> political opinion</text:span><text:span text:style-name="T801">s</text:span><text:span text:style-name="T129"> </text:span><text:span text:style-name="T813">and,</text:span><text:span text:style-name="T129"> </text:span><text:span text:style-name="T811">what’s more,</text:span><text:span text:style-name="T129"> a</text:span><text:span text:style-name="T809">n upper-middle-class</text:span><text:span text:style-name="T129"> </text:span><text:span text:style-name="T806">one</text:span><text:span text:style-name="T129"> from deepest, darkest Indiana. </text:span><text:span text:style-name="T814">If the US Gov</text:span><text:span text:style-name="T811">ernment</text:span><text:span text:style-name="T814"> can victimize one such as she, </text:span><text:span text:style-name="T811">is any</text:span><text:span text:style-name="T814">one safe? </text:span><text:span text:style-name="T815">T</text:span><text:span text:style-name="T816">he Russians, </text:span><text:span text:style-name="T817">probably </text:span><text:span text:style-name="T818">similarly afflicted, </text:span><text:span text:style-name="T816">generally more forthright about these things, </text:span><text:span text:style-name="T819">use the phrase</text:span><text:span text:style-name="T816"> “meat storm” (Credit </text:span><text:span text:style-name="T820">the </text:span><text:span text:style-name="T816">Daily Mail).</text:span></text:p>
      <text:p text:style-name="P153"><text:span text:style-name="T814"/></text:p>
      <text:p text:style-name="P154"><text:span text:style-name="T71">Lupanar</text:span>, <text:span text:style-name="T270">n</text:span>: <text:span text:style-name="T821">A word </text:span><text:span text:style-name="T822">previously </text:span><text:span text:style-name="T821">unfamiliar to me </text:span><text:span text:style-name="T823">though i</text:span><text:span text:style-name="T824">t </text:span><text:span text:style-name="T823">be</text:span><text:span text:style-name="T824"> </text:span><text:span text:style-name="T821">French. I was introduced to it in the seventies </text:span><text:span text:style-name="T825">in</text:span><text:span text:style-name="T821"> a L</text:span><text:span text:style-name="T823">os </text:span><text:span text:style-name="T821">A</text:span><text:span text:style-name="T823">ngeles</text:span><text:span text:style-name="T821"> Times </text:span><text:span text:style-name="T826">piece</text:span><text:span text:style-name="T821"> </text:span><text:span text:style-name="T827">by a </text:span><text:span text:style-name="T822">writer</text:span><text:span text:style-name="T827"> I’m </text:span><text:span text:style-name="T828">still </text:span><text:span text:style-name="T827">trying to </text:span><text:span text:style-name="T825">identify </text:span><text:span text:style-name="T829">(Sent the LA Times an email which, as of this writing, has not been answered)</text:span><text:span text:style-name="T821">. </text:span><text:span text:style-name="T830">For a definition </text:span><text:span text:style-name="T831">and example</text:span><text:span text:style-name="T830">, s</text:span>ee “Mesita Rd.” below.</text:p>
      <text:p text:style-name="P155"/>
      <text:p text:style-name="P156">Mesita Rd., <text:span text:style-name="T270">place name</text:span>: <text:span text:style-name="T832">A small street, l</text:span><text:span text:style-name="T824">ocated in Pasadena</text:span><text:span text:style-name="T832">.</text:span><text:span text:style-name="T824"> I lived there for four years </text:span><text:span text:style-name="T833">as tenant of an older woman, </text:span><text:span text:style-name="T834">Lorraine Griffith</text:span><text:span text:style-name="T824">. </text:span>While remaining <text:span text:style-name="T835">with</text:span>in the bounds of propriety, I can still convey the <text:span text:style-name="T836">prevailing </text:span>atmosphere <text:span text:style-name="T824">there </text:span>with <text:span text:style-name="T823">an</text:span> anecdote. The neighbor across the street, owner of<text:span text:style-name="T823"> </text:span><text:span text:style-name="T58">Fox’s Five Acres, </text:span><text:span text:style-name="T823">a car dealership</text:span>, once <text:span text:style-name="T835">comment</text:span><text:span text:style-name="T837">ed</text:span><text:span text:style-name="T835"> on</text:span> my hiking boots which, having seen better days, let my <text:span text:style-name="T838">socks</text:span> <text:span text:style-name="T839">be visible </text:span>through the <text:span text:style-name="T840">front</text:span> <text:span text:style-name="T839">which had split open</text:span>. “They look like a tongue,” he <text:span text:style-name="T839">s</text:span><text:span text:style-name="T837">ai</text:span><text:span text:style-name="T839">d </text:span><text:span text:style-name="T841">after examining them </text:span><text:span text:style-name="T842">and </text:span><text:span text:style-name="T841">before </text:span><text:span text:style-name="T833">checking</text:span><text:span text:style-name="T841"> </text:span><text:span text:style-name="T835">my </text:span><text:span text:style-name="T843">countenance</text:span>.<text:span text:style-name="T420"> </text:span><text:span text:style-name="T844">C’était quand même quelqu’un qui avait fait</text:span><text:span text:style-name="T845"> Iwo </text:span><text:span text:style-name="T846">Jima</text:span><text:span text:style-name="T845">. </text:span><text:span text:style-name="T847">Ding hao, </text:span><text:span text:style-name="T848">m</text:span><text:span text:style-name="T849">onsieur !</text:span></text:p>
      <text:p text:style-name="P151"/>
      <text:p text:style-name="P157"><text:span text:style-name="T850">Bagnard</text:span><text:span text:style-name="T851"> wear, </text:span><text:span text:style-name="T852">phrase</text:span><text:span text:style-name="T851">:</text:span><text:span text:style-name="T853"> </text:span><text:span text:style-name="T854">I</text:span><text:span text:style-name="T855">t is by a happy coincidence </text:span><text:span text:style-name="T856">that I can add </text:span><text:span text:style-name="T857">this </text:span><text:span text:style-name="T858">term </text:span><text:span text:style-name="T856">to </text:span><text:span text:style-name="T859">examples in</text:span><text:span text:style-name="T857"> </text:span><text:span text:style-name="T859">my daffynition of </text:span><text:span text:style-name="T857">the color Orange</text:span><text:span text:style-name="T855">.</text:span></text:p>
      <text:p text:style-name="P149"/>
      <text:p text:style-name="P158"><text:span text:style-name="T860">M</text:span><text:span text:style-name="T129">alatropism, </text:span><text:span text:style-name="T861">n</text:span><text:span text:style-name="T129">: Yet another </text:span><text:span text:style-name="T862">delusional affliction. O</text:span><text:span text:style-name="T129">ne might </text:span><text:span text:style-name="T860">give as</text:span><text:span text:style-name="T129"> </text:span><text:span text:style-name="T860">example the celebrated phrase: </text:span><text:span text:style-name="T863">„</text:span><text:span text:style-name="T864">Drang nach Osten“</text:span><text:span text:style-name="T129">. </text:span><text:span text:style-name="T860">A condition</text:span><text:span text:style-name="T865"> shared by more than the usual suspect… </text:span><text:span text:style-name="T866">This (</text:span><text:span text:style-name="T862">usually</text:span><text:span text:style-name="T866">) ends in tears. </text:span><text:span text:style-name="T862">Furthermore, i</text:span><text:span text:style-name="T860">t is to be devoutly hoped that Our Little Red </text:span><text:span text:style-name="T862">B</text:span><text:span text:style-name="T860">rothers™ </text:span><text:span text:style-name="T862">(Credit John Brunner)</text:span><text:span text:style-name="T860">, </text:span><text:span text:style-name="T862">formerly known to some as</text:span><text:span text:style-name="T860"> </text:span><text:span text:style-name="T867">The </text:span><text:span text:style-name="T860">Heathen Chinee™, are not similarly afflicted, else I cannot answer for the future of Western </text:span><text:span text:style-name="T868">C</text:span><text:span text:style-name="T860">iv. </text:span><text:span text:style-name="T869">Curiously, the word itself is an example of a malapropism. A-and aren’t I, once again, showing myself a … etc., etc., etc.</text:span></text:p>
      <text:p text:style-name="P159"/>
      <text:p text:style-name="P160"><text:span text:style-name="T870">Übergeben</text:span>, <text:span text:style-name="T270">n</text:span>: <text:a xlink:type="simple" xlink:href="https://www.youtube.com/watch?v=NeQM1c-XCDc&amp;list=RD2ndfnpNsC8w&amp;index=2" text:style-name="Internet_20_link" text:visited-style-name="Visited_20_Internet_20_Link">https://www.youtube.com/watch?v=NeQM1c-XCDc&amp;list=RD2ndfnpNsC8w&amp;index=2</text:a>. <text:span text:style-name="T871">See below for a sample.</text:span></text:p>
      <text:p text:style-name="P159"/>
      <text:p text:style-name="P159"><text:span text:style-name="T872">Radical</text:span>, <text:span text:style-name="T270">n</text:span>: <text:span text:style-name="T873">Some</text:span><text:span text:style-name="T872">one unfortunate enough to know the truth yet </text:span><text:span text:style-name="T874">lucky</text:span><text:span text:style-name="T872"> enough to be in a position to tell it.</text:span><text:span text:style-name="T875"> </text:span><text:span text:style-name="T876">See Leys quote below masthead.</text:span></text:p>
      <text:p text:style-name="P159"/>
      <text:p text:style-name="P161"><text:span text:style-name="T877">(</text:span><text:span text:style-name="T878">9</text:span><text:span text:style-name="T877">)</text:span><text:span text:style-name="T879"> </text:span><text:span text:style-name="T880">The Eccentric Sh</text:span><text:span text:style-name="T881">aft™:</text:span><text:span text:style-name="T880"> </text:span><text:span text:style-name="T882">Dubious </text:span><text:span text:style-name="T880">Interactions with </text:span><text:span text:style-name="T883">my Fellow</text:span><text:span text:style-name="T880"> Crazies. </text:span><text:span text:style-name="T884">A-and </text:span><text:span text:style-name="T885">m</text:span><text:span text:style-name="T884">e a </text:span><text:span text:style-name="T886">P</text:span><text:span text:style-name="T884">aranoid </text:span><text:span text:style-name="T886">S</text:span><text:span text:style-name="T884">chizophrenic, </text:span><text:span text:style-name="T887">Too</text:span><text:span text:style-name="T884"> (</text:span><text:span text:style-name="T888">Credit: </text:span><text:span text:style-name="T884">Irene Hawkins, </text:span><text:span text:style-name="T888">personal</text:span><text:span text:style-name="T884"> comm.)</text:span><text:span text:style-name="T889">: </text:span><text:span text:style-name="T890">There’s method to this madness, </text:span><text:span text:style-name="T891">I daresay.</text:span><text:span text:style-name="T890"> </text:span><text:span text:style-name="T892">« </text:span><text:span text:style-name="T893">On fend le bois avec un coin en bois.</text:span><text:span text:style-name="T892"> » </text:span><text:span text:style-name="T894">(One splits wood with a wedge of wood.</text:span><text:span text:style-name="T895">)</text:span></text:p>
      <text:p text:style-name="P162">True in two ways: <text:span text:style-name="T270">(</text:span><text:span text:style-name="T896">a</text:span><text:span text:style-name="T270">)</text:span> Mrs. ‘Bell’s mentally ill – or acts it. I’m mentally ill. <text:span text:style-name="T270">(</text:span><text:span text:style-name="T896">b</text:span><text:span text:style-name="T270">)</text:span> She’s Black, I’m considered Black <text:span text:style-name="T897">(a-and </text:span><text:span text:style-name="T898">may even be</text:span><text:span text:style-name="T897">, for all I know).</text:span></text:p>
      <text:p text:style-name="P163"><text:soft-page-break/></text:p>
      <text:p text:style-name="P164"><text:span text:style-name="T129">After Brother </text:span><text:span text:style-name="T899">Cantinflas</text:span><text:span text:style-name="T900">™</text:span><text:span text:style-name="T901"> </text:span><text:span text:style-name="T129">intercepted me as I emerged from bungalow, asking that I return some weights “when I was done with them” as, “there are others using them, I: </text:span><text:span text:style-name="T255">(1)</text:span><text:span text:style-name="T902"> </text:span><text:span text:style-name="T903">quietly </text:span><text:span text:style-name="T129">Told him I’d taken </text:span><text:span text:style-name="T904">three in all</text:span><text:span text:style-name="T905">.</text:span><text:span text:style-name="T129"> </text:span><text:span text:style-name="T255">(2)</text:span><text:span text:style-name="T129"> That I’d Return them all.</text:span> <text:span text:style-name="T270">(3)</text:span> Knowing he has an elaborate set of his own weightlifting equipment on the other side of his bungalow, after returning them to where I’d found them, by the trash containers, I’ve begun taking occasional pics, presumably time stamped.<text:span text:style-name="T129"> </text:span><text:span text:style-name="T255">(</text:span><text:span text:style-name="T906">4</text:span><text:span text:style-name="T255">)</text:span><text:span text:style-name="T129"> </text:span><text:span text:style-name="T907">I noticed The Tiny Terror™ standing by, observing, throughout.</text:span></text:p>
      <text:p text:style-name="P163"/>
      <text:p text:style-name="P165">(6-21-26) Coming back from my walk this noon, Mrs ‘Bell was…. <text:span text:style-name="T908">Yet another skit/show. </text:span><text:span text:style-name="T909">Operating in “</text:span><text:span text:style-name="T910">overdriven loudspeaker mode.:</text:span></text:p>
      <text:p text:style-name="P163"/>
      <text:p text:style-name="P166">The Pervitin-fueled™ antics of the clowns around here: employees, <text:span text:style-name="T911">bureaucrats, </text:span>tenants, neighbors, etc., don’t upset me. The worst <text:span text:style-name="T911">is</text:span> the non-antics of the non-clowns.</text:p>
      <text:p text:style-name="P163"/>
      <text:p text:style-name="P167"><text:span text:style-name="T912">(</text:span><text:span text:style-name="T913">10</text:span><text:span text:style-name="T912">)</text:span><text:span text:style-name="T914"> </text:span><text:span text:style-name="T915">La Rubrique des G</text:span><text:span text:style-name="T916">u</text:span><text:span text:style-name="T915">e</text:span><text:span text:style-name="T916">u</text:span><text:span text:style-name="T915">les Cassées</text:span><text:span text:style-name="T917">:</text:span></text:p>
      <text:p text:style-name="P168"/>
      <text:p text:style-name="P169">Irene, meaning well perhaps, recently suggested <text:span text:style-name="T918">three</text:span> books I might look at to combat my hoarding behavior (is it <text:span text:style-name="T919">so</text:span> obvious that she , halfway around the world, could be concerned?). I immediately reserving them at the library, I began wondering if this were not a case of locking the barn door after the horse has fled. Much as when, speaking to a doctor at KP about the possibility of being evaluated for hoarding as I was in the process of transferring most of my stuff to storage, preparatory to getting rid of it. The doctor, immediately prescribed an antipsychotic,. Later, Irene reassured me that this was merely for better sleep. <text:span text:style-name="T920">Though one could object that if that was the case, why not prescribe a sleeping pill?</text:span>. I’ve already co<text:span text:style-name="T921">m</text:span>mented in the curious attitude among medical and medical-related personnel which, while concerned about my stress level, does not address things like the extreme variability of my blood pressure whenever I visit KP or the veritable circus, near and far, I live in.</text:p>
      <text:p text:style-name="P170"><text:span text:style-name="T922">About m</text:span><text:span text:style-name="T923">y s</text:span>cavenging <text:span text:style-name="T923">and </text:span>hoarding <text:span text:style-name="T923">mindsets:</text:span> Like horse and carriage, <text:span text:style-name="T923">they go together, do they not?</text:span></text:p>
      <text:p text:style-name="P171"><text:span text:style-name="T924">My a</text:span>rthritis <text:span text:style-name="T924">is </text:span>worse, especially of my shoulders.</text:p>
      <text:p text:style-name="P172"><text:span text:style-name="T925">Occasional excruciating pain, specifically under the fleshy part of my left big toe. It reminds me of an episode of aerodontalgia I suffered from during flights as the plane chang</text:span><text:span text:style-name="T926">ed</text:span><text:span text:style-name="T925"> altitude. It causes me to flinch and yelp or groan. Happens at random times with momentary pu</text:span><text:span text:style-name="T927">l</text:span><text:span text:style-name="T925">ses of sharp pain repeated from </text:span><text:span text:style-name="T928">once</text:span><text:span text:style-name="T925"> </text:span><text:span text:style-name="T929">to</text:span><text:span text:style-name="T925"> several times </text:span><text:span text:style-name="T928">per</text:span><text:span text:style-name="T925"> second. </text:span><text:span text:style-name="T930">These episodes began in 2025, I think.</text:span></text:p>
      <text:p text:style-name="P173"><text:span text:style-name="T931">I f</text:span><text:span text:style-name="T129">ind myself sensitive to noises or quick movements. </text:span><text:span text:style-name="T932">Examples: </text:span><text:span text:style-name="T255">(1)</text:span><text:span text:style-name="T129"> </text:span><text:span text:style-name="T931">Nearby e</text:span><text:span text:style-name="T129">ngines idling </text:span><text:span text:style-name="T932">for long periods of time</text:span><text:span text:style-name="T129">. </text:span><text:span text:style-name="T255">(2)</text:span><text:span text:style-name="T129"> Loud motorcycles </text:span><text:span text:style-name="T932">or cars </text:span><text:span text:style-name="T129">racing by. </text:span><text:span text:style-name="T255">(</text:span><text:span text:style-name="T933">3</text:span><text:span text:style-name="T255">)</text:span><text:span text:style-name="T902"> </text:span><text:span text:style-name="T934">People screaming just as they walk </text:span><text:span text:style-name="T935">past</text:span><text:span text:style-name="T934"> my door</text:span><text:span text:style-name="T936">.</text:span><text:span text:style-name="T129"> </text:span><text:span text:style-name="T270">(</text:span><text:span text:style-name="T937">4</text:span><text:span text:style-name="T270">)</text:span> <text:span text:style-name="T938">People’s voices, </text:span><text:span text:style-name="T939">often </text:span><text:span text:style-name="T938">almost inaudible </text:span><text:span text:style-name="T940">murmurs</text:span><text:span text:style-name="T938">.</text:span> <text:span text:style-name="T255">(</text:span><text:span text:style-name="T933">5</text:span><text:span text:style-name="T255">)</text:span><text:span text:style-name="T129"> </text:span><text:span text:style-name="T941">A l</text:span><text:span text:style-name="T936">ow frequency hum, </text:span><text:span text:style-name="T941">often of random amplitude variation, </text:span><text:span text:style-name="T942">often</text:span><text:span text:style-name="T936"> after I go to bed.</text:span><text:span text:style-name="T129"> </text:span><text:span text:style-name="T255">(</text:span><text:span text:style-name="T933">6</text:span><text:span text:style-name="T255">)</text:span><text:span text:style-name="T129"> </text:span><text:span text:style-name="T936">Odd, dry dog barks, </text:span><text:span text:style-name="T943">which </text:span><text:span text:style-name="T936">sometimes </text:span><text:span text:style-name="T942">can</text:span><text:span text:style-name="T936"> be mistaken for coughs.</text:span><text:span text:style-name="T129"> </text:span><text:span text:style-name="T255">(</text:span><text:span text:style-name="T944">7</text:span><text:span text:style-name="T255">)</text:span><text:span text:style-name="T129"> </text:span><text:span text:style-name="T945">Music of the “thump and hum” variety, </text:span><text:span text:style-name="T942">less often now that Mrs ‘Bell’s gone</text:span><text:span text:style-name="T945">.</text:span><text:span text:style-name="T129"> </text:span><text:span text:style-name="T270">(</text:span><text:span text:style-name="T946">8</text:span><text:span text:style-name="T270">)</text:span> <text:span text:style-name="T947">Sirens, some over a block away.</text:span> <text:span text:style-name="T270">(</text:span><text:span text:style-name="T948">9</text:span><text:span text:style-name="T270">)</text:span> <text:span text:style-name="T949">Someone nearby, just within my field of view, swaying rhythmically. </text:span><text:span text:style-name="T270">(</text:span><text:span text:style-name="T950">10</text:span><text:span text:style-name="T270">)</text:span> <text:span text:style-name="T951">Power tools such as leaf blowers, saws or drills.</text:span> <text:span text:style-name="T270">(</text:span><text:span text:style-name="T952">11</text:span><text:span text:style-name="T270">)</text:span> <text:span text:style-name="T953">Car doors repeatedly slamming shut.</text:span> <text:span text:style-name="T270">(</text:span><text:span text:style-name="T952">1</text:span><text:span text:style-name="T954">2</text:span><text:span text:style-name="T270">)</text:span> <text:span text:style-name="T955">People, whether in my neighborhood, on the street or mass transit, having loud arguments. This began here, in our apartment complex, with neighbors I nicknamed the Banshee(s)™ and Ms Mumbles™. </text:span><text:span text:style-name="T956">With some of the more elaborated sound montages or late at night, unable to sleep, I sometimes feel like a lab rat trapped in an experiment (</text:span><text:span text:style-name="T957">maybe </text:span><text:span text:style-name="T956">run by some of our better-known “</text:span><text:span text:style-name="T958">schmutzige Magnaten</text:span><text:span text:style-name="T956">.”? </text:span><text:span text:style-name="T959">―</text:span><text:span text:style-name="T960"> </text:span><text:span text:style-name="T961">Our recent </text:span><text:span text:style-name="T962">Rossums ― </text:span><text:span text:style-name="T963">See remarks </text:span><text:span text:style-name="T964">attributed to</text:span><text:span text:style-name="T963"> </text:span><text:span text:style-name="T957">Ed </text:span><text:span text:style-name="T963">Snowden</text:span><text:span text:style-name="T956">).</text:span></text:p>
      <text:p text:style-name="P174"><text:span text:style-name="T924">I still notice an o</text:span>ccasional left foot slap.</text:p>
      <text:p text:style-name="P175">For proof that the seventy or so people I follow in attempting to treat my diabetes are on the right track, aside from my partial success, one has only to reflect on the fact that <text:span text:style-name="T965">even </text:span>with blood sugar levels in the 60s, 50s and even 40s (considered severely hypoglycemic), I’m entirely asymptomatic.</text:p>
      <text:p text:style-name="P176">(7-15-26) After pieces in the Daily Mail and HealthLine on walking speeds by age, I’ve started walking with an eye on the clock. Now up to 3.2MPH <text:span text:style-name="T966">over </text:span><text:span text:style-name="T967">~</text:span><text:span text:style-name="T966">4 miles </text:span>from 2.6 initially. But, as it’s not pleasant, especially late in the morning, I mak<text:span text:style-name="T968">e</text:span> a joke of it. As I pass the ever present State-sponsored Nudniks™ <text:span text:style-name="T966">(some </text:span><text:span text:style-name="T967">have </text:span><text:span text:style-name="T966">even hit me)</text:span> I: <text:span text:style-name="T270">(1)</text:span> <text:span text:style-name="T966">Momentarily speed up.</text:span> <text:span text:style-name="T270">(2)</text:span> Silently say to myself: “Watch, I will show you how an American walks!” <text:span text:style-name="T969">Et paf!</text:span><text:span text:style-name="T970"> </text:span>Works like a charm, <text:span text:style-name="T971">wot?</text:span></text:p>
      <text:p text:style-name="P176">… <text:span text:style-name="T972">I showed him a similar feature on the corresponding finger of my right hand, this was passed over w.o. comment by poor </text:span><text:span text:style-name="T973">Herr Doktor Siegel</text:span><text:span text:style-name="T972">. Which response calls for clarification.</text:span></text:p>
      <text:p text:style-name="P177"/>
      <text:p text:style-name="P178">(8-4-26) A frightening event. Dozing <text:span text:style-name="T974">i</text:span>n bed during a nap yesterday <text:span text:style-name="T975">afternoon</text:span>, I <text:span text:style-name="T974">found I </text:span>could not remember my age.</text:p>
      <text:p text:style-name="P178"/>
      <text:p text:style-name="P179"><text:span text:style-name="T976">(</text:span><text:span text:style-name="T977">11</text:span><text:span text:style-name="T976">)</text:span><text:span text:style-name="T978"> </text:span><text:span text:style-name="T979">The Quotable </text:span><text:span text:style-name="T980">Other </text:span><text:span text:style-name="T981">with </text:span><text:span text:style-name="T982">“</text:span><text:span text:style-name="T983">Tales of </text:span><text:span text:style-name="T984">the </text:span><text:span text:style-name="T985">Himmelfahrtkommando</text:span><text:span text:style-name="T986">™</text:span><text:span text:style-name="T987"> </text:span><text:span text:style-name="T988">My Most Sincere &amp; Devoted Friends,</text:span><text:span text:style-name="T982">”</text:span></text:p>
      <text:p text:style-name="P180"/>
      <text:p text:style-name="P180">A call and response. Q: <text:span text:style-name="T989">“¿</text:span><text:span text:style-name="T990">Esta cabrón?</text:span><text:span text:style-name="T991">” </text:span>A:<text:span text:style-name="T991"> “</text:span><text:span text:style-name="T992">¡</text:span><text:span text:style-name="T990">Si!</text:span><text:span text:style-name="T993">”</text:span><text:span text:style-name="T991"> Around </text:span>here<text:span text:style-name="T991">, a commonly heard refrain. Goebbels used to say: “The essence of propaganda is repetition.”</text:span></text:p>
      <text:p text:style-name="P181"/>
      <text:p text:style-name="P181">6-7-26 @ 15:28 Minutes ago, as I sat on my porch with a coffee, Mrs 'Bell, a former neighbor, walked by. After she’<text:span text:style-name="T994">d</text:span> passed, I looked at her; noticing, she turned back, looked me <text:span text:style-name="T995">in the eye </text:span>and said: "F**k you!" <text:span text:style-name="T996">With this, she joins the select group </text:span><text:span text:style-name="T997">of </text:span><text:span text:style-name="T998">(foul)mouthpieces</text:span><text:span text:style-name="T997">/</text:span><text:span text:style-name="T996">tenants to have insulted me to my face. </text:span><text:span text:style-name="T999">It’</text:span><text:span text:style-name="T1000">s</text:span><text:span text:style-name="T999"> occurred to me to wonder where </text:span><text:span text:style-name="T1000">t</text:span><text:span text:style-name="T1001">h</text:span><text:span text:style-name="T1000">is</text:span><text:span text:style-name="T1002"> outburst</text:span><text:span text:style-name="T999"> came from: </text:span><text:span text:style-name="T1003">(1)</text:span><text:span text:style-name="T999"> </text:span><text:span text:style-name="T1000">A</text:span><text:span text:style-name="T999"> genuine, sincere </text:span><text:span text:style-name="T1002">(if resentful)</text:span><text:span text:style-name="T999"> </text:span><text:span text:style-name="T1004">human being</text:span><text:span text:style-name="T999">. </text:span><text:span text:style-name="T1003">(2)</text:span><text:span text:style-name="T999"> Her (pretend?) madness. </text:span><text:span text:style-name="T1003">(3)</text:span><text:span text:style-name="T999"> Her “Master’s” </text:span><text:span text:style-name="T994">v</text:span><text:span text:style-name="T999">oice.</text:span></text:p>
      <text:p text:style-name="P182"/>
      <text:p text:style-name="P183"><text:s/>Diana “Weatherwoman” <text:span text:style-name="T1005">Gomez</text:span>’s <text:span text:style-name="T58">moue</text:span> <text:span text:style-name="T1006">(manipulative, deceptive, )</text:span><text:span text:style-name="T58">,</text:span> <text:span text:style-name="T1007">a couple of MoU(?),</text:span> <text:span text:style-name="T1008">and my moo(d).</text:span></text:p>
      <text:list text:style-name="L7">
        <text:list-item>
          <text:p text:style-name="P184">Walking home, I <text:span text:style-name="T1009">come</text:span> across “Weatherwoman’ Diana and her sister, <text:span text:style-name="T1010">both </text:span>emerging from the walkway. ….&lt;TELL&gt; <text:span text:style-name="T1011">Gave the show away, those two did. Poor things. </text:span><text:span text:style-name="T1012">Maybe this was part of an extended “show” begun last year; a show whose </text:span><text:span text:style-name="T1013">ultimate </text:span><text:span text:style-name="T1012">aim is to avoid publicity. --- </text:span><text:span text:style-name="T1014">(update 7-31-26) Yesterday, there was another attempt by the same person, Dianna to do the same. </text:span></text:p>
        </text:list-item>
        <text:list-item>
          <text:p text:style-name="P184"><text:span text:style-name="T1014">There </text:span><text:span text:style-name="T1006">I apply the same judgement to my sisters, all neighbors, LAPD, doctors, etc… </text:span></text:p>
        </text:list-item>
        <text:list-item>
          <text:p text:style-name="P185">I see theser maneuvres as an attempt at putting the onus for failure squarely on my shoulders … with the attendant guilt due to my personality type. Interesting.!</text:p>
        </text:list-item>
      </text:list>
      <text:p text:style-name="P182"/>
      <text:p text:style-name="P186">LAPD’s Shelburne/Sherburne: ”… let us take care of Tyson, we’ll deal with h<text:span text:style-name="T1015">i</text:span>m ourselves…” My reply: “No, I want to get to the bottom of this.” Oddly, all 3 attacks for all 3, Shelburne was dispatched on both, back to back days.</text:p>
      <text:p text:style-name="P187"/>
      <text:p text:style-name="P188"><text:span text:style-name="T1016">(</text:span><text:span text:style-name="T1017">12</text:span><text:span text:style-name="T1016">)</text:span><text:span text:style-name="T1018"> </text:span><text:span text:style-name="T1019">Les Casses </text:span><text:span text:style-name="T1020">et Déboires </text:span><text:span text:style-name="T1019">de l’Oncle Sam </text:span><text:span text:style-name="T1021">(</text:span><text:span text:style-name="T1022">the first implying the second</text:span><text:span text:style-name="T1023">)</text:span><text:span text:style-name="T1022"> </text:span><text:span text:style-name="T1024">(Uncle Sam’s Robberies </text:span><text:span text:style-name="T1025">and </text:span><text:span text:style-name="T1026">(</text:span><text:span text:style-name="T1025">Other</text:span><text:span text:style-name="T1026">)</text:span><text:span text:style-name="T1022"> </text:span><text:span text:style-name="T1025">Mishaps</text:span><text:span text:style-name="T1024">)</text:span><text:span text:style-name="T1027">:</text:span></text:p>
      <text:p text:style-name="P189"/>
      <text:p text:style-name="P190"><text:span text:style-name="T1028">(</text:span><text:span text:style-name="T1029">3</text:span>-<text:span text:style-name="T1029">11</text:span>-26<text:span text:style-name="T1028">)</text:span> I filed police report number C269010774 after I saw neighbor Tyson steal a small clip from a sun shade I was assembling on the hedge <text:span text:style-name="T270">ourside</text:span>. [<text:span text:style-name="T58">sic</text:span>, thought I’d written “outside”). <text:span text:style-name="T1030">Minutes </text:span>Later, <text:span text:style-name="T1031">h</text:span>e casually knocked over <text:span text:style-name="T1028">a</text:span> sun shade <text:span text:style-name="T1028">I was making </text:span>as he walked by. <text:span text:style-name="T420">W</text:span><text:span text:style-name="T1032">ithout</text:span><text:span text:style-name="T420"> a word </text:span><text:span text:style-name="T1033">though I did hear him mumbling to himself as he did so – much as his son does. </text:span><text:span text:style-name="T1034">‘ne Bande Simulanten, oder?</text:span> Why is it this poor man has to behave this way? A-and why does this antisocial trait run in the family? <text:span text:style-name="T1028">And what can be the meaning of his and his </text:span><text:span text:style-name="T1035">son’s</text:span><text:span text:style-name="T1028"> (Oh! So Shabby™) </text:span><text:span text:style-name="T1036">masters’ </text:span><text:span text:style-name="T1028">actions?</text:span></text:p>
      <text:p text:style-name="P190"><text:soft-page-break/></text:p>
      <text:p text:style-name="P191"><text:span text:style-name="T1037">(</text:span><text:span text:style-name="T129">4-26-26</text:span><text:span text:style-name="T1037">)</text:span><text:span text:style-name="T129"> Placing further </text:span><text:span text:style-name="T1038">cop</text:span><text:span text:style-name="T1039">ies</text:span><text:span text:style-name="T1038"> of HSH #40</text:span><text:span text:style-name="T129"> on car windshields, the Tiny Terror™ on his “appointed rounds”(?) crept up behind me and shouted: “Hey! Watcha doin’?” as I placed a flier. Ignoring him, I continued up Cochran, pausing here and there to </text:span><text:span text:style-name="T925">place</text:span><text:span text:style-name="T129"> more fliers.</text:span> At e<text:span text:style-name="T1040">a</text:span>ch stop, I found <text:span text:style-name="T1040">him</text:span> following me, stop<text:span text:style-name="T1040">ping</text:span> silently, <text:span text:style-name="T1040">standing behind me</text:span>. <text:span text:style-name="T129">This went on until I turned the corner and began using my kick scooter. He continued trailing me from the other side of the street, reversing direction at times. This went on almost until I reached La Brea. I wouldn’t be surprised if he’d taken flier</text:span><text:span text:style-name="T1037">s</text:span><text:span text:style-name="T129">.</text:span> Perhaps for his father, Tyson the Dread Corn-fed Golem w. the On/Off Switch™ providing a sound basis for him to ascertain just how hard and how many times to hit me when next he feels the urge. <text:span text:style-name="T1041">I now </text:span><text:span text:style-name="T1042">think of</text:span><text:span text:style-name="T1041"> </text:span><text:span text:style-name="T1043">the</text:span><text:span text:style-name="T1042">m as</text:span><text:span text:style-name="T1041"> “</text:span><text:span text:style-name="T1042">The </text:span><text:span text:style-name="T1041">Tyson and Son Show.”</text:span></text:p>
      <text:p text:style-name="P192"/>
      <text:p text:style-name="P193">(6-15-26) … missing foot found days later, after replacement … <text:span text:style-name="T1044">(See Figure ?). </text:span><text:span text:style-name="T1045">Trivial items, moved or removed, sometimes found days to months later after having been put in conspicuous places. I first experienced this a decade ago when an assortment of hole saws ended up under the front passenger seat of my car. </text:span><text:span text:style-name="T1046">I fear this kind of thing goes on even more frequently than I’m aware.</text:span></text:p>
      <text:p text:style-name="P189"/>
      <text:p text:style-name="P194">(6-20-26) A gallon bottle of bleach, maybe half full, was emptied by unknown agents with contents replaced by something like water. I’d noticed its lack of effect when trying to clean my toilet bowl. To confirm, I sprinkled some on my fingers and noticed none of the characteristic slipperiness, when I tried the same test on another, sealed bottle, it felt and looked different. This happened in the last few weeks.</text:p>
      <text:p text:style-name="P195"/>
      <text:p text:style-name="P196">(7-1-26) Noticed a couple of days ago that someone had seen fit to substitute water for bleach in a container. Could have been worse, could have been the reverse, <text:span text:style-name="T1047">Eh?</text:span></text:p>
      <text:p text:style-name="P196"/>
      <text:p text:style-name="P197">Just made this note in my online diary:</text:p>
      <text:p text:style-name="P198">7-20-26 @ 10:11 Went inside after having placed a folding chair outside to rest on after my morning walk. I had had two old, small, Siemens solar panels propped up against railing and hedge since 7AM for powering my attic fan. Tyson accompanied by someone came out from the back building where he lives. Once in my bungalow, I heard some noise and, when I came out again, one of the panels had been knocked to the ground. There was no damage. Other than Tyson greeting Brother <text:span text:style-name="T1048">Cantinflas</text:span> as he strolled down the walkway toward me, nothing was said.</text:p>
      <text:p text:style-name="P199"/>
      <text:p text:style-name="P199"><text:span text:style-name="T1049">On 3/11/26, a</text:span> spring clamp <text:span text:style-name="T1049">was </text:span>stolen by Tyson as I watched. <text:span text:style-name="T1050">P</text:span>olice report <text:span text:style-name="T1050">was </text:span>filed, LAPD report #C269010774.</text:p>
      <text:p text:style-name="P199"/>
      <text:p text:style-name="P199">What to make of these antics is hard to know as everyone in this complex, including “Tyson and Company,” and up and down the street, is acting out a role.</text:p>
      <text:p text:style-name="P197"/>
      <text:p text:style-name="P200"><text:span text:style-name="T1051">(</text:span><text:span text:style-name="T1017">1</text:span><text:span text:style-name="T1052">3</text:span><text:span text:style-name="T1051">)</text:span><text:span text:style-name="T1018"> </text:span><text:span text:style-name="T1053">Sassenach™ </text:span><text:span text:style-name="T1054">and His </text:span><text:span text:style-name="T1055">Yankee</text:span><text:span text:style-name="T1054"> Damyankee Tricks</text:span><text:span text:style-name="T1056">:</text:span></text:p>
      <text:p text:style-name="P201"/>
      <text:p text:style-name="P202">What do Edelman’s Carlo Diaz <text:span text:style-name="T1057">LMFT</text:span>, <text:span text:style-name="T1058">Myriam Dinkins, supervisor of a Jennifer,</text:span> <text:span text:style-name="T1059">Ty</text:span><text:span text:style-name="T1058">t</text:span><text:span text:style-name="T1059">iana Burns, BS, Substance Abuse Counselor </text:span><text:span text:style-name="T1057">there as well </text:span>and our Congress have in common? Very simple, really. An infatuation with plausible deniability. For them, the bee’s knees… Consider. According to Drake, <text:span text:style-name="T1060">a </text:span>whistleblower, formerly with the NSA, our Congress simply does not wish to know for then ,mthey’d be forced to act. And so, following the principle of see no evil, do no evil. They, exactly as with Carlo Diaz, LMFT, Ms &gt;&gt;&gt;, supervi<text:span text:style-name="T1061">s</text:span>or, Edelman, refuse to so much as to glance at documentation I attempt to provide, documenting the antics of tenants around here.</text:p>
      <text:p text:style-name="P203"/>
      <text:p text:style-name="P204">(5-8-2<text:span text:style-name="T1062">6) A</text:span>fter ringing my purchas<text:span text:style-name="T1062">e, she</text:span> rushed to help me bag them. Mumbled rapidly | I: mumble mumble – didn’t un dersdtand a thing. | as I pack finishing <text:s/>a young woman rushes by, brushing past me as I turn “ then another, this time in the opposite dir. She courteeously mextends her hand as if to let me pass. I: “you must be kidding” TELL&gt;,<text:span text:style-name="T1063">k</text:span>) At the <text:s/>checkout for my groceries, the checker, Danielle, </text:p>
      <text:p text:style-name="P205"/>
      <text:p text:style-name="P206"><text:span text:style-name="T1064">(5-21-26) </text:span><text:span text:style-name="T1065">Thinking of this morning’s display by a former neighbor who keeps coming around at random times: w</text:span><text:span text:style-name="T420">hen I silently observe the antics of such as Mrs ‘Bell, I </text:span><text:span text:style-name="T1064">wonder if</text:span><text:span text:style-name="T420"> the US Government </text:span><text:span text:style-name="T1064">is </text:span><text:span text:style-name="T420">trying, by means of these egregious</text:span> displays of people rolling in the mud, to reduce <text:span text:style-name="T58">me</text:span> to their level (that of the <text:span text:style-name="T1066">G</text:span>overnment). <text:span text:style-name="T1066">In which</text:span> their complete contempt for <text:span text:style-name="T1067">both </text:span>these poor unfortunates and <text:span text:style-name="T1066">any W</text:span>estern notions of human dignity are made patent? <text:span text:style-name="T1068">This, of course, in addition to the basic harassment and stress-making value of these “shows.” </text:span><text:span text:style-name="T1069">And to think my family has been subjected to techniques </text:span><text:span text:style-name="T1070">such as these</text:span><text:span text:style-name="T1069">; for decades on end.</text:span></text:p>
      <text:p text:style-name="P205"/>
      <text:p text:style-name="P207">(5-31-26) Car and motorcycle sounds and actions: <text:span text:style-name="T270">(1)</text:span> Engines idling nearby for as long as ½ hour or so <text:span text:style-name="T270">(2)</text:span> Kids roaring by repeatedly on moped-like toy motorcycles <text:span text:style-name="T270">(3)</text:span> As I ‘m about to cross a crosswalk, waiting for ,light, just as walk sign sign, a car which had been waiting, immediately turns as I step off the curb. <text:span text:style-name="T270">(4)</text:span> Bike riders passing quietly say: “Go” or “Leave.” <text:span text:style-name="T270">(5)</text:span> Cars acceler<text:span text:style-name="T1071">a</text:span>ting in the night, far away. <text:span text:style-name="T270">(6)</text:span> m cars nea<text:span text:style-name="T1072">r</text:span>by on Cochran, repeatedly gunning th<text:span text:style-name="T1072">e</text:span>ir engines. <text:span text:style-name="T270">(7)</text:span> Electric scooters swerve toward me as they app<text:span text:style-name="T1073">r</text:span>oach <text:span text:style-name="T1074">(8)</text:span><text:span text:style-name="T1075"> Car accidents, Cars hitting me, bike/car accidents</text:span> <text:span text:style-name="T1074">(</text:span><text:span text:style-name="T1076">9</text:span><text:span text:style-name="T1074">)</text:span><text:span text:style-name="T1075"> </text:span><text:span text:style-name="T1077">Cars, pausing at a crosswalk, before making a right turn just as I’m about to step into the street. Three recent (</text:span><text:span text:style-name="T1078">before </text:span><text:span text:style-name="T1077">7-1-26) examples: </text:span><text:span text:style-name="T1076">(1)</text:span><text:span text:style-name="T1079"> </text:span><text:span text:style-name="T1080">9RFR116, Adams &amp; Rimpau, 9:20PM</text:span><text:span text:style-name="T1079"> </text:span><text:span text:style-name="T1076">(</text:span><text:span text:style-name="T1081">2</text:span><text:span text:style-name="T1076">)</text:span><text:span text:style-name="T1077"> </text:span><text:span text:style-name="T1082">81337a?, red pickup, La Cieneg</text:span><text:span text:style-name="T1083">a</text:span><text:span text:style-name="T1082"> and Cadillac, 10:36AM.</text:span><text:span text:style-name="T1077"> </text:span><text:span text:style-name="T1076">(3)</text:span><text:span text:style-name="T1077"> DE4 ? 11.</text:span></text:p>
      <text:p text:style-name="P208"/>
      <text:p text:style-name="P209">Sometimes when I hear some of the peculiar sounds I’ve become so sensitive to, I ask myself if they come from people, children, dogs, cats, birds or power tools. <text:span text:style-name="T1084">It</text:span> can be that ambiguous. <text:span text:style-name="T1084">And not only are these sounds often synchronized to my movements but, on occasion, they seem to be orchestrated.</text:span></text:p>
      <text:p text:style-name="P208"/>
      <text:p text:style-name="P210">(6-15-26) I notice people looking fixedly at me as I walk by, whether on my evening walks or elsewhere. This has been going on ,increasingly, for the last months.</text:p>
      <text:p text:style-name="P211"/>
      <text:p text:style-name="P212">The atmosphere … examples, conclusion: seems <text:s/>this atmosphere not only has created stress but seems to continually fosters and maintains it. (1) The annoying persistent computer malfunctions 2) the sloppy work output of landlord and employees I<text:span text:style-name="T58">‘</text:span>ve often noted. 3) the vague (or not so vague) threats and bad behavior by Tyson <text:span text:style-name="T1085">and</text:span> his family. 4) The shouts and screams of Mrs ‘Bell on her daily “rounds” 5) <text:span text:style-name="T1085">Other </text:span>Sounds I’ve documented, <text:span text:style-name="T1085">d</text:span>ay and even night., <text:span text:style-name="T1085">6) The Brother </text:span><text:span text:style-name="T1086">Cantinflas</text:span><text:span text:style-name="T1085"> daily “show(s)” in which he drones on interminably on the phone – a “lite” version of Saint Bernard, the former neighbor across from my bungalow who spent much of the day in similar activities. </text:span><text:span text:style-name="T1087">7) The seemingly <text:s/>interminable dealings with customer service, Housing department employees, etc</text:span><text:span text:style-name="T1085">, </text:span><text:span text:style-name="T1088">etc. </text:span><text:span text:style-name="T1087">etc</text:span><text:span text:style-name="T1088">. No wonder Irene recommended books on hoarding. </text:span><text:span text:style-name="T1087">O</text:span><text:span text:style-name="T1088">ut of a concern for the impact of this stress </text:span><text:span text:style-name="T1085">on me?</text:span><text:span text:style-name="T1088"> She’s even used the word “</text:span><text:span text:style-name="T1085">stress</text:span><text:span text:style-name="T1088">” in an email.</text:span></text:p>
      <text:p text:style-name="P213"/>
      <text:p text:style-name="P214">I wonder if there’s been any kind of local push-back to the noise and circus atm<text:span text:style-name="T1089">o</text:span>sphere around me? <text:span text:style-name="T1089">Ferinstance, the “One-meal dog” orchestra across the street has become increasingly vocal and just plain weird. </text:span><text:span text:style-name="T1090">There’s s</text:span><text:span text:style-name="T1091">omething musical about it now</text:span><text:span text:style-name="T1092">adays</text:span><text:span text:style-name="T1091">.</text:span></text:p>
      <text:p text:style-name="P215"/>
      <text:p text:style-name="P216"><text:soft-page-break/><text:span text:style-name="T1093">R</text:span><text:span text:style-name="T1094">akes’ progress, </text:span><text:span text:style-name="T1093">a progression?</text:span> <text:span text:style-name="T270">(a)</text:span> State-sponsored Nudniks™: The <text:span text:style-name="T1093">three</text:span> Jewish guys who wandered into my apartment w<text:span text:style-name="T1093">ithout</text:span> so much as a by-yr-leave, <text:span text:style-name="T1094">Brother </text:span><text:span text:style-name="T1095">Cantinflas</text:span><text:span text:style-name="T1094">™</text:span>. <text:span text:style-name="T270">(</text:span><text:span text:style-name="T1096">b</text:span><text:span text:style-name="T270">)</text:span> State-sponsored <text:span text:style-name="T1097">madmen </text:span><text:span text:style-name="T1098">(whether ersatz or not)</text:span><text:span text:style-name="T1097">: Mrs ‘Bell aka Madam Mim/</text:span><text:span text:style-name="T1099">Bozo the Clown™</text:span><text:span text:style-name="T1097">, et al.</text:span> <text:span text:style-name="T270">(</text:span><text:span text:style-name="T1100">c</text:span><text:span text:style-name="T270">)</text:span> State-sponsored Criminals: The Tyson and Son Show™, <text:span text:style-name="T1093">Saint Bernard™, </text:span><text:span text:style-name="T1098">Arno X</text:span>. <text:span text:style-name="T270">(</text:span><text:span text:style-name="T1100">d</text:span><text:span text:style-name="T270">)</text:span> State-sponsored Terrorists: <text:span text:style-name="T1101">Chinese </text:span>Uigurs <text:span text:style-name="T1097">m</text:span><text:span text:style-name="T1102">o</text:span><text:span text:style-name="T1093">slem extremists </text:span><text:span text:style-name="T1099">(possibl</text:span><text:span text:style-name="T1103">y</text:span><text:span text:style-name="T1099">)</text:span>.</text:p>
      <text:p text:style-name="P215"/>
      <text:p text:style-name="P217">Here’s a list of asthmatics: <text:span text:style-name="T270">(1)</text:span> The dog belonging to Tyson’s family. <text:span text:style-name="T270">(2)</text:span> <text:span text:style-name="T1104">Sundry i</text:span>ndividuals with labored breathing. <text:span text:style-name="T270">(3)</text:span> Buses wheezing as they drive by.</text:p>
      <text:p text:style-name="P215"/>
      <text:p text:style-name="P218">(7-22-26) @ 14:48 As I hear Brother <text:span text:style-name="T58">Cantinflas</text:span>™, <text:span text:style-name="T1105">in the </text:span>neighboring bungalow, drone on in <text:span text:style-name="T1106">his occasionally</text:span> peculiar voice, I reflect on the following pattern which, with the exception of Anna, <text:span text:style-name="T1107">h</text:span>er son Angel, <text:span text:style-name="T1108">her brother Miguel Avalos</text:span> <text:span text:style-name="T1107">and a woman </text:span><text:span text:style-name="T1109">and son</text:span><text:span text:style-name="T1107">, name</text:span><text:span text:style-name="T1109">s</text:span><text:span text:style-name="T1107"> unknown, briefly in the bungalow across from mine</text:span>, <text:span text:style-name="T1106">has</text:span> <text:span text:style-name="T1105">been</text:span> a habit of <text:span text:style-name="T1110">every</text:span><text:span text:style-name="T1105"> </text:span><text:span text:style-name="T1107">bungalow </text:span><text:span text:style-name="T1105">tenant </text:span><text:span text:style-name="T1111">since I moved in</text:span><text:span text:style-name="T1105">. They </text:span>talk loudly while keeping their front doors open, <text:span text:style-name="T1112">summer or winter, </text:span>sometimes 24 hours a day. Beginning with<text:span text:style-name="T270"> (1) </text:span>Baba Outrom™, <text:span text:style-name="T270">(</text:span><text:span text:style-name="T1113">2</text:span><text:span text:style-name="T270">)</text:span> Brother Cantinflas™ <text:span text:style-name="T270">(</text:span><text:span text:style-name="T1113">3</text:span><text:span text:style-name="T270">)</text:span> The Lady Lurk™ <text:span text:style-name="T270">(</text:span><text:span text:style-name="T1113">4</text:span><text:span text:style-name="T270">)</text:span> Saint Bernard™ <text:span text:style-name="T270">(</text:span><text:span text:style-name="T1113">5</text:span><text:span text:style-name="T270">)</text:span> Mrs ‘Bell™ aka Madam Mim/Bozo the Clown™. <text:span text:style-name="T1114">A-and so I ask: Is it something in the “</text:span><text:span text:style-name="T1115">local” “</text:span><text:span text:style-name="T1114">water?”</text:span></text:p>
      <text:p text:style-name="P215"/>
      <text:p text:style-name="P215"><text:span text:style-name="T1116">(7-25-26) </text:span><text:span text:style-name="T1117">Rem</text:span><text:span text:style-name="T1118">i</text:span><text:span text:style-name="T1117">niscent of an incident, related some HSHs ago, in which Tyson and his wife were standing around chuckling as I walked in to the smell of a fart. This has happened again twice. One of the participant being the Tiny Terror™. Copycat!</text:span> <text:span text:style-name="T1117">The horror, the horror!</text:span></text:p>
      <text:p text:style-name="P215"/>
      <text:p text:style-name="P219"><text:span text:style-name="T118">(</text:span><text:span text:style-name="T1119">14</text:span><text:span text:style-name="T118">)</text:span><text:span text:style-name="T1120"> </text:span><text:span text:style-name="T1121">Benelux:</text:span><text:span text:style-name="T1122"> A </text:span><text:span text:style-name="T1123">Kushi,</text:span><text:span text:style-name="T1124"> </text:span><text:span text:style-name="T1125">it’s True, </text:span><text:span text:style-name="T1122">but a Nice One</text:span><text:span text:style-name="T1126">:</text:span></text:p>
      <text:p text:style-name="P220"/>
      <text:p text:style-name="P221"><text:span text:style-name="T1127">Varlam</text:span><text:span text:style-name="T58"> Tikhon</text:span><text:span text:style-name="T1128">o</text:span><text:span text:style-name="T58">vich Shalamov’</text:span><text:span text:style-name="T1128">s</text:span><text:span text:style-name="T1129"> </text:span><text:span text:style-name="T1130">Advice </text:span><text:span text:style-name="T1131">Regarding the/</text:span><text:span text:style-name="T1132">his(?)</text:span><text:span text:style-name="T1131"> State</text:span><text:span text:style-name="T1133">:</text:span></text:p>
      <table:table table:name="Table1" table:style-name="Table1" table:template-name="Default Style">
        <table:table-column table:style-name="Table1.A"/>
        <table:table-column table:style-name="Table1.B"/>
        <table:table-row table:style-name="Table1.1">
          <table:table-cell table:style-name="Table1.A1" office:value-type="string">
            <text:p text:style-name="P222">His Words:</text:p>
          </table:table-cell>
          <table:table-cell table:style-name="Table1.B1" office:value-type="string">
            <text:p text:style-name="P222">My Response:</text:p>
          </table:table-cell>
        </table:table-row>
        <table:table-row table:style-name="Table1.1">
          <table:table-cell table:style-name="Table1.A2" office:value-type="string">
            <text:p text:style-name="P223">“Don’t fear them.”</text:p>
          </table:table-cell>
          <table:table-cell table:style-name="Table1.B2" office:value-type="string">
            <text:p text:style-name="P224">While I do fear <text:span text:style-name="T1004">the</text:span> Tyson and <text:span text:style-name="T1004">S</text:span>on <text:span text:style-name="T1004">Show™ (</text:span><text:span text:style-name="T1072">some </text:span><text:span text:style-name="T1004">neighbors) </text:span>and shouldn’t, I do not fear the US Government, though I should.</text:p>
          </table:table-cell>
        </table:table-row>
        <table:table-row table:style-name="Table1.1">
          <table:table-cell table:style-name="Table1.A2" office:value-type="string">
            <text:p text:style-name="P223">“Don’t believe them.”</text:p>
          </table:table-cell>
          <table:table-cell table:style-name="Table1.B2" office:value-type="string">
            <text:p text:style-name="P223"><text:span text:style-name="T1134">I</text:span> no more believe <text:span text:style-name="T1135">anything </text:span>th<text:span text:style-name="T1136">e US G</text:span>overnment <text:span text:style-name="T1135">says</text:span> than <text:span text:style-name="T1137">I do </text:span>poor old<text:span text:style-name="T1136"> Mrs ‘Bell™</text:span><text:span text:style-name="T1138">. She’s</text:span> <text:span text:style-name="T1139">a</text:span><text:span text:style-name="T1136"> former </text:span><text:span text:style-name="T1138">tenant</text:span><text:span text:style-name="T1136"> </text:span>who looks <text:span text:style-name="T1139">and acts </text:span>like a <text:span text:style-name="T1138">mix</text:span> of Madam Mim and Bozo the Clown.</text:p>
          </table:table-cell>
        </table:table-row>
        <table:table-row table:style-name="Table1.1">
          <table:table-cell table:style-name="Table1.A2" office:value-type="string">
            <text:p text:style-name="P223">“Don’t ask anything of them.”</text:p>
          </table:table-cell>
          <table:table-cell table:style-name="Table1.B2" office:value-type="string">
            <text:p text:style-name="P223">I <text:span text:style-name="T1140">don’t</text:span> ask anything of th<text:span text:style-name="T1141">e US G</text:span>overnment, <text:span text:style-name="T1142">not </text:span><text:span text:style-name="T1072">even </text:span><text:span text:style-name="T1142">that I be left alone; </text:span><text:span text:style-name="T1143">a-and certainly not</text:span> justice.</text:p>
          </table:table-cell>
        </table:table-row>
      </table:table>
      <text:p text:style-name="P225"/>
      <text:p text:style-name="P226">&lt;<text:span text:style-name="T1072">BLACK on BLACK SCAM ATTEMPTS?&gt;</text:span>(1) asks me to design and make a laptop (2) asks me to help make solar panels in africa (3) asks me for advice on <text:span text:style-name="T58">plumbing</text:span> req. for solar electric</text:p>
      <text:p text:style-name="P225"/>
      <text:p text:style-name="P227">A mixture of ignorance, lack of sophistication and a fertile imagination is how I characterize myself.</text:p>
      <text:p text:style-name="P228"/>
      <text:p text:style-name="P229">A<text:span text:style-name="T1144">nother</text:span> <text:span text:style-name="T1145">La! Muzungu!</text:span> <text:span text:style-name="T1146">m</text:span>oment (<text:span text:style-name="T1147">much as</text:span> Paul <text:span text:style-name="T84">Theroux </text:span><text:span text:style-name="T1148">related </text:span><text:span text:style-name="T1149">in a </text:span><text:span text:style-name="T1150">book on his African travels</text:span>)</text:p>
      <text:p text:style-name="P230">(7-27-26) As I, Oh, So Softly™, placed one of my orange <text:span text:style-name="T1151">BergendahlHawkins.com</text:span><text:span text:style-name="T1152"> </text:span><text:span text:style-name="T1153">flier strips</text:span> o<text:span text:style-name="T1154">n</text:span> his windshield, <text:span text:style-name="T1155">a</text:span> <text:span text:style-name="T1156">man </text:span>exited the <text:span text:style-name="T1156">pickup parked on the lawn in front of my bungalow</text:span> asking <text:span text:style-name="T1157">something</text:span>. <text:span text:style-name="T1155">I </text:span>began <text:span text:style-name="T1156">wal</text:span>king away, <text:span text:style-name="T1158">then </text:span><text:span text:style-name="T1155">said “Excuse me?”</text:span> <text:span text:style-name="T1159">W</text:span>hereupon he called <text:span text:style-name="T1159">out to </text:span>me: “… <text:span text:style-name="T1159">G</text:span>ringo...” In simila<text:span text:style-name="T1156">r</text:span> vein, Blacks are in the habit of whispering “Jew” as they walk by. Gentlemen, gentlemen, <text:span text:style-name="T1156">this will not do. F</text:span>lattery will get you nowhere. <text:span text:style-name="T1160">P.S. Should this man, as </text:span><text:span text:style-name="T1161">may</text:span><text:span text:style-name="T1160"> just </text:span><text:span text:style-name="T1161">have been suggested</text:span><text:span text:style-name="T1160"> by Madam Mim, be my new neighbor, a nickname immediately suggests itself.</text:span></text:p>
      <text:p text:style-name="P230"/>
      <text:p text:style-name="P231"><text:span text:style-name="T1162">(</text:span><text:span text:style-name="T1163">15</text:span><text:span text:style-name="T1162">)</text:span><text:span text:style-name="T1164"> </text:span>Juegos de Manos, Juegos de Villanos<text:span text:style-name="T41">:</text:span></text:p>
      <text:p text:style-name="P232"/>
      <text:p text:style-name="P233"><text:span text:style-name="T1165">(</text:span>5-1-26<text:span text:style-name="T1165">)</text:span> though I’ve been <text:span text:style-name="T1166">making a point of </text:span>distributing HSHs almost daily on my street, Nothing to report thus far, thankfully. <text:span text:style-name="T1167">The “Tyson and Son Show™ has been quiet, except for a brief performance by the Tiny Terror™ who, </text:span><text:span text:style-name="T1168">recently, </text:span><text:span text:style-name="T1167">on his “appointed rounds” harassed me as I put out fliers on my way to run errands. </text:span><text:span text:style-name="T1169">With his father strangely (mostly, though not entirely) quiet.</text:span></text:p>
      <text:p text:style-name="P234"/>
      <text:p text:style-name="P235">(6-24-26) …<text:span text:style-name="T1170">taking me by surprise. I was shocked and angry.</text:span> <text:span text:style-name="T1171">minutes later, she was followed by anoth</text:span><text:span text:style-name="T1172">er</text:span><text:span text:style-name="T1171"> woman also walking on the wrong side of sidewalk… Over the next ½ hour, This was followed by a procession of people walking toward me. Some turning back to their side of the sidewalk, others swinging shopping bags that narrowly missed me. </text:span><text:span text:style-name="T1170">Incident Reminds me of the title of my book… </text:span><text:span text:style-name="T1173">Sequelae/aftershocks: </text:span></text:p>
      <text:p text:style-name="P234"/>
      <text:p text:style-name="P236"><text:span text:style-name="T136">(</text:span><text:span text:style-name="T1174">16</text:span><text:span text:style-name="T136">)</text:span><text:span text:style-name="T209"> </text:span>Shooting Fish in a Barrel I am, <text:span text:style-name="T1175">a</text:span>-and Getting Pretty Good at it, Too (e.g., Bus Driver’s Words: “We Don’t Need Your Mouth.” <text:span text:style-name="T1176">Had</text:span> I Hit a Nerve?)<text:span text:style-name="T41">:</text:span></text:p>
      <text:p text:style-name="P237"/>
      <text:p text:style-name="P238"><text:span text:style-name="T1177">I </text:span><text:span text:style-name="T1178">won’t</text:span><text:span text:style-name="T1179"> support </text:span><text:span text:style-name="T1180">China</text:span><text:span text:style-name="T1179"> </text:span><text:span text:style-name="T1177">the Middle Kingdom </text:span><text:span text:style-name="T1181">(merely rectifying the language here)</text:span><text:span text:style-name="T1177">,</text:span><text:span text:style-name="T1179"> Iran, </text:span><text:span text:style-name="T1177">and </text:span><text:span text:style-name="T1179">Russia </text:span><text:span text:style-name="T1182">in the upcoming struggle</text:span><text:span text:style-name="T1183">s</text:span><text:span text:style-name="T1179">, </text:span><text:span text:style-name="T1184">countries that, while I’ve had a long term interest in </text:span><text:span text:style-name="T1185">some of </text:span><text:span text:style-name="T1184">them, </text:span><text:span text:style-name="T957">I</text:span><text:span text:style-name="T1184"> know little </text:span><text:span text:style-name="T957">of ― </text:span><text:span text:style-name="T1177">a</text:span><text:span text:style-name="T1184">nd that mostly from </text:span><text:span text:style-name="T1186">W</text:span><text:span text:style-name="T1184">estern </text:span><text:span text:style-name="T1187">sources</text:span><text:span text:style-name="T1184">.</text:span><text:span text:style-name="T1179"> I</text:span><text:span text:style-name="T1177"> </text:span><text:span text:style-name="T1188">will </text:span><text:span text:style-name="T1177">instead</text:span><text:span text:style-name="T1179"> </text:span><text:span text:style-name="T1184">emit an</text:span><text:span text:style-name="T1179"> opinion about a place I </text:span><text:span text:style-name="T1189">do</text:span><text:span text:style-name="T1179"> know </text:span><text:span text:style-name="T1184">something</text:span><text:span text:style-name="T1179"> </text:span><text:span text:style-name="T1184">of</text:span><text:span text:style-name="T1179">, namely this country.</text:span> Let us say I’<text:span text:style-name="T1184">m no G.O.P.nik</text:span> <text:span text:style-name="T1190">and, </text:span><text:span text:style-name="T1183">unlike </text:span><text:span text:style-name="T1191">G</text:span><text:span text:style-name="T1192">op</text:span><text:span text:style-name="T1191">nik</text:span><text:span text:style-name="T1193">i </text:span><text:span text:style-name="T1177">of the Russian variety</text:span><text:span text:style-name="T1183">,</text:span><text:span text:style-name="T1184"> </text:span>do n<text:span text:style-name="T1184">o</text:span>t believe <text:span text:style-name="T1188">I</text:span> could credibly <text:span text:style-name="T1188">be </text:span>accuse<text:span text:style-name="T1188">d</text:span> of blind chauvinism...</text:p>
      <text:p text:style-name="P239"/>
      <text:p text:style-name="P240">(4-19-26) <text:span text:style-name="T1194">I w</text:span><text:span text:style-name="T1195">orry, as we </text:span><text:span text:style-name="T1196">all </text:span><text:span text:style-name="T1194">d</text:span><text:span text:style-name="T1197">o</text:span><text:span text:style-name="T1195"> </text:span><text:span text:style-name="T665">nowadays, </text:span><text:span text:style-name="T1195">about </text:span><text:span text:style-name="T1198">the </text:span><text:span text:style-name="T1199">Straight of Hormuz, </text:span><text:span text:style-name="T1198">the </text:span><text:span text:style-name="T1199">Straight o</text:span><text:span text:style-name="T1198">f</text:span><text:span text:style-name="T1199"> Bab-</text:span><text:span text:style-name="T1200">e</text:span><text:span text:style-name="T1199">l-Mandeb, </text:span><text:span text:style-name="T1198">the </text:span><text:span text:style-name="T1199">Straight of Mala</text:span><text:span text:style-name="T1201">c</text:span><text:span text:style-name="T1199">ca </text:span><text:span text:style-name="T1202">(</text:span><text:span text:style-name="T1203">H</text:span><text:span text:style-name="T1202">ow </text:span><text:span text:style-name="T1197">could</text:span><text:span text:style-name="T1202"> anyone, </text:span><text:span text:style-name="T1204">p</text:span><text:span text:style-name="T1205">ar les temps qui courent, </text:span><text:span text:style-name="T1206">say th</text:span><text:span text:style-name="T1207">is</text:span><text:span text:style-name="T1206"> </text:span><text:span text:style-name="T1208">last one </text:span><text:span text:style-name="T1206">wiv’ a straight face? – </text:span><text:span text:style-name="T1209">see below</text:span><text:span text:style-name="T1202">).</text:span><text:span text:style-name="T1195"> </text:span><text:span text:style-name="T1194">A-and </text:span><text:span text:style-name="T1195">G*d </text:span><text:span text:style-name="T1210">only </text:span><text:span text:style-name="T1195">knows what other </text:span><text:span text:style-name="T1211">S</text:span><text:span text:style-name="T1195">traights </text:span><text:span text:style-name="T1197">lie in wait</text:span><text:span text:style-name="T1212"> out there. </text:span><text:span text:style-name="T1213">I</text:span><text:span text:style-name="T1195">sn’t it time to spare a thought for our own </text:span><text:span text:style-name="T1213">damn s</text:span><text:span text:style-name="T1195">traights? By which I mean </text:span><text:span text:style-name="T1199">the</text:span><text:span text:style-name="T1197"> </text:span><text:span text:style-name="T1214">s</text:span><text:span text:style-name="T1199">traights </text:span><text:span text:style-name="T1215">our </text:span><text:span text:style-name="T1216">μαλάκας</text:span><text:span text:style-name="T1217"> </text:span><text:span text:style-name="T1218">(</text:span><text:span text:style-name="T1219">The </text:span><text:span text:style-name="T1220">lot</text:span><text:span text:style-name="T1219"> </text:span><text:span text:style-name="T1221">of them</text:span><text:span text:style-name="T1219">.</text:span><text:span text:style-name="T1218">) </text:span><text:span text:style-name="T1222">have put us in</text:span><text:span text:style-name="T1218">? Sorry, no translation; as I’ve repeatedly said: I. Don’t. Do. Vulgarity. OK? A-and doesn’t this stuff just write itself?</text:span></text:p>
      <text:p text:style-name="P241"/>
      <text:p text:style-name="P242"><text:span text:style-name="T84">From an email I sen</text:span><text:span text:style-name="T1223">t</text:span><text:span text:style-name="T84"> Irene </text:span><text:span text:style-name="T1223">after</text:span><text:span text:style-name="T1224"> </text:span><text:span text:style-name="T84">my birthday.</text:span></text:p>
      <text:p text:style-name="P242"><text:span text:style-name="T1225">S</text:span><text:span text:style-name="T1226">ubject:</text:span><text:span text:style-name="T1227"> For yr delectation and reading pleasure... Malarkey and 3 pics: my tensegrity table a-and new shoes</text:span><text:span text:style-name="T84">:</text:span> </text:p>
      <text:p text:style-name="P243">20260517 Un elephant_v02</text:p>
      <text:p text:style-name="P244"><text:span text:style-name="T1228">The </text:span><text:span text:style-name="T1229">French bits </text:span><text:span text:style-name="T1230">need </text:span><text:span text:style-name="T1229">to be</text:span> read <text:span text:style-name="T1228">out </text:span><text:span text:style-name="T1231">loud</text:span><text:span text:style-name="T1228"> </text:span>with a <text:span text:style-name="T1232">thick</text:span> <text:span text:style-name="T1233">American</text:span> accent:</text:p>
      <text:p text:style-name="P245">M<text:span text:style-name="T1234">o</text:span>i qui n'a jamais <text:span text:style-name="T78">Trumpé</text:span> dans quoi que ce soit <text:span text:style-name="T1235">(</text:span><text:span text:style-name="T1236">non sans</text:span><text:span text:style-name="T1235"> le concours de mes « anges gardiens », bien entendu)</text:span>, <text:span text:style-name="T1237">chose</text:span><text:span text:style-name="T1238"> qui m’a permi</text:span><text:span text:style-name="T1239">t </text:span><text:span text:style-name="T1240">d’habiter (sinon</text:span><text:span text:style-name="T1238"> d</text:span><text:span text:style-name="T1241">e vivre</text:span><text:span text:style-name="T1240">)</text:span> ici une cinquantaine d'années (<text:span text:style-name="T1239">et, </text:span><text:span text:style-name="T1242">croyez-moi,</text:span><text:span text:style-name="T1239"> </text:span><text:span text:style-name="T1243">je </text:span>compt<text:span text:style-name="T1243">e</text:span> bien y rester) ; j'ai <text:span text:style-name="T1244">ouï dire</text:span> <text:span text:style-name="T1245">(</text:span><text:span text:style-name="T1246">par un </text:span><text:span text:style-name="T1245">modeste bruit de couloir me permet</text:span><text:span text:style-name="T1247">tant</text:span><text:span text:style-name="T1245"> d’e</text:span><text:span text:style-name="T1248">squ</text:span><text:span text:style-name="T1245">iver toute responsabilité) </text:span>qu'un Américain, tout comme <text:span text:style-name="T1243">cet </text:span>éléphant qui est le symbole d’<text:span text:style-name="T1249">u</text:span><text:span text:style-name="T1250">n</text:span> <text:span text:style-name="T1250">de nos </text:span>parti<text:span text:style-name="T1250">s</text:span> <text:span text:style-name="T1250">politique</text:span> <text:span text:style-name="T1251">(</text:span><text:span text:style-name="T1252">that </text:span><text:span text:style-name="T1253">of our </text:span><text:span text:style-name="T1254">GOPnik</text:span><text:span text:style-name="T1255">i</text:span><text:span text:style-name="T1254">?</text:span><text:span text:style-name="T1251">)</text:span>, ça <text:span text:style-name="T78">Trump</text:span> énormément.</text:p>
      <text:p text:style-name="P246"/>
      <text:p text:style-name="P245"><text:span text:style-name="T1256">And so I (</text:span><text:span text:style-name="T1257">following</text:span><text:span text:style-name="T1256"> Goethe, slightly modified) say:</text:span><text:span text:style-name="T78"> </text:span><text:span text:style-name="T76">„</text:span><text:span text:style-name="T1258">Habe nun, </text:span><text:span text:style-name="T1259">a</text:span><text:span text:style-name="T1258">ch! / Philosophie, / Juristerei und Medizin, / und leider auch </text:span><text:span text:style-name="T1260">Theologie</text:span><text:span text:style-name="T1261"> </text:span><text:span text:style-name="T1258">Fumisterie! / … / </text:span><text:span text:style-name="T1261">Da steh’ ich nun, ich armer Tor! / Und bin so klug as wie zuvor.“</text:span><text:span text:style-name="T1262"> </text:span><text:span text:style-name="T1263">Fer sure...</text:span></text:p>
      <text:p text:style-name="P247"/>
      <text:p text:style-name="P248">In other news, I've just acquired a new pair of shoes. <text:span text:style-name="T1264">No</text:span>, <text:span text:style-name="T1265">not</text:span><text:span text:style-name="T1266"> of the cement galoshes variety</text:span><text:span text:style-name="T1267">. N</text:span><text:span text:style-name="T1268">ot yet anyway. </text:span><text:span text:style-name="T1267">O</text:span><text:span text:style-name="T1266">r </text:span><text:span text:style-name="T1269">are they called</text:span><text:span text:style-name="T1266"> </text:span><text:span text:style-name="T1270">concrete overshoes </text:span><text:span text:style-name="T1271">(</text:span><text:span text:style-name="T1270">I never get it right)?</text:span> <text:span text:style-name="T1229">P</text:span><text:span text:style-name="T1272">ace Mrs ‘Bell</text:span><text:span text:style-name="T1229">™</text:span><text:span text:style-name="T1272">, </text:span><text:span text:style-name="T1273">“</text:span><text:span text:style-name="T1274">We’re calling it Miracle”</text:span><text:span text:style-name="T1275"> </text:span><text:span text:style-name="T1276">I</text:span>'<text:span text:style-name="T1276">m</text:span> calling <text:span text:style-name="T1272">them</text:span>: “<text:span text:style-name="T58">The Shoes of the Fisherman”</text:span> (see <text:span text:style-name="T1277">Figure 1</text:span>). $25 <text:span text:style-name="T1278">from a sidewalk vendor around the corner</text:span>. <text:span text:style-name="T1266">A</text:span> reasonable price, <text:span text:style-name="T1248">n</text:span>o? <text:span text:style-name="T1279">O</text:span>n sale, you <text:span text:style-name="T1280">know</text:span>…<text:span text:style-name="T1270"> </text:span><text:span text:style-name="T1281">I’m aware, </text:span><text:span text:style-name="T1282">t</text:span><text:span text:style-name="T1270">hough,</text:span><text:span text:style-name="T1283"> the </text:span><text:span text:style-name="T1284">name, title of a film starring </text:span><text:span text:style-name="T1285">Anthony Quinn,</text:span><text:span text:style-name="T1283"> </text:span><text:span text:style-name="T1281">may</text:span><text:span text:style-name="T1283"> </text:span><text:span text:style-name="T1285">prompt </text:span><text:span text:style-name="T1283">(</text:span><text:span text:style-name="T1286">among</text:span><text:span text:style-name="T1283"> the</text:span><text:span text:style-name="T1270"> </text:span><text:span text:style-name="T1287">malintenzionati</text:span><text:span text:style-name="T1283">) </text:span><text:span text:style-name="T1288">the </text:span><text:span text:style-name="T1281">thought</text:span><text:span text:style-name="T1288">: “Tonight, </text:span><text:span text:style-name="T1283">Berg</text:span><text:span text:style-name="T1289">ie</text:span><text:span text:style-name="T1288"> sleeps (</text:span><text:span text:style-name="T1290">Oh! So S</text:span><text:span text:style-name="T1288">oundly</text:span><text:span text:style-name="T1290">™</text:span><text:span text:style-name="T1288"> in my case?</text:span><text:span text:style-name="T1291">)</text:span><text:span text:style-name="T1288"> wit da fishes!”</text:span></text:p>
      <text:p text:style-name="P249"/>
      <text:p text:style-name="P250"><text:span text:style-name="T1292">Also, kurzgesagt: „Ich brauche keine Millionen: </text:span><text:span text:style-name="T1293">(Я) </text:span><text:span text:style-name="T1292">Muzhik! </text:span><text:span text:style-name="T1293">(Я)</text:span><text:span text:style-name="T1292"> Muzhik! </text:span><text:span text:style-name="T1293">(Я)</text:span><text:span text:style-name="T1292"> Muzhik!™“</text:span><text:span text:style-name="T1294"> </text:span><text:a xlink:type="simple" xlink:href="https://www.youtube.com/watch?v=G54J4Imb2ss" text:style-name="Internet_20_link" text:visited-style-name="Visited_20_Internet_20_Link"><text:span text:style-name="T1295">https://www.youtube.com/watch?v=G54J4Imb2ss</text:span></text:a></text:p>
      <text:p text:style-name="P247"><text:soft-page-break/></text:p>
      <text:p text:style-name="P247">A-and aren't I, once again, showing myself a Damn-clever Negro™? Damn-clever for a Negro, that is...™.</text:p>
      <text:p text:style-name="P251"/>
      <text:p text:style-name="P252"><text:span text:style-name="T1292">Having said th</text:span><text:span text:style-name="T1296">at</text:span><text:span text:style-name="T1292">, </text:span><text:span text:style-name="T1297">I </text:span><text:span text:style-name="T1292">end on </text:span><text:span text:style-name="T1298">a</text:span><text:span text:style-name="T1292"> musical note, </text:span><text:span text:style-name="T1299">for </text:span><text:span text:style-name="T1292">I </text:span><text:span text:style-name="T1300">do </text:span><text:span text:style-name="T1301">enjoy</text:span><text:span text:style-name="T1292"> my paycheck! (Johnny Paycheck, that is). </text:span><text:a xlink:type="simple" xlink:href="https://www.youtube.com/watch?v=bFyej__dqY0&amp;list=PLIAodSAVVD0ZykwMlrV0f7PeT2ULW-ZrT&amp;index=16" text:style-name="Internet_20_link" text:visited-style-name="Visited_20_Internet_20_Link"><text:span text:style-name="T1292">https://www.youtube.com/watch?v=bFyej__dqY0&amp;list=PLIAodSAVVD0ZykwMlrV0f7PeT2ULW-ZrT&amp;index=16</text:span></text:a></text:p>
      <text:p text:style-name="P251"/>
      <text:p text:style-name="P251"><text:span text:style-name="T1302">W</text:span><text:span text:style-name="T1303">ow</text:span><text:span text:style-name="T1302">, t</text:span><text:span text:style-name="T1235">his stuff practically writes itself. </text:span><text:span text:style-name="T1304">OK, OK, </text:span><text:span text:style-name="T1305">e</text:span><text:span text:style-name="T1304">nough malarkey for </text:span><text:span text:style-name="T1306">one</text:span><text:span text:style-name="T1304"> day.</text:span></text:p>
      <text:p text:style-name="P251"/>
      <text:p text:style-name="P253">Thanks.</text:p>
      <text:p text:style-name="P254"/>
      <text:p text:style-name="P255"><text:span text:style-name="T1307">(</text:span><text:span text:style-name="T1308">1</text:span><text:span text:style-name="T1309">7</text:span><text:span text:style-name="T1307">)</text:span><text:span text:style-name="T1310"> </text:span><text:span text:style-name="T1311">P</text:span><text:span text:style-name="T1312">i</text:span><text:span text:style-name="T1311">c</text:span><text:span text:style-name="T1312">s</text:span><text:span text:style-name="T1313">:</text:span></text:p>
      <text:p text:style-name="P256"/>
      <text:p text:style-name="P256"><draw:frame draw:style-name="fr1" draw:name="Frame1" text:anchor-type="char" svg:y="0.0091in" svg:width="1.739in" draw:z-index="0"><draw:text-box fo:min-height="1.4984in"><text:p text:style-name="P257"><draw:frame draw:style-name="fr2" draw:name="Image1" text:anchor-type="paragraph" svg:width="1.739in" style:rel-width="100%" svg:height="0.978in" style:rel-height="scale" draw:z-index="1"><draw:image xlink:href="Pictures/100000000000020700000123289DD20A.jpg" xlink:type="simple" xlink:show="embed" xlink:actuate="onLoad" draw:mime-type="image/jpeg"/></draw:frame>Figure <text:sequence text:ref-name="refFigure0" text:name="Figure" text:formula="ooow:Figure+1" style:num-format="1">1</text:sequence>: The <text:span text:style-name="T1314">S</text:span>hoes of the <text:span text:style-name="T1314">F</text:span>isherman? <text:span text:style-name="T1314">T</text:span>hough, being <text:span text:style-name="T1315">way</text:span> too big <text:span text:style-name="T1316">(all th</text:span><text:span text:style-name="T1315">at was available...</text:span><text:span text:style-name="T1316">)</text:span>, they <text:span text:style-name="T1317">remind me</text:span> <text:span text:style-name="T1317">of</text:span> <text:span text:style-name="T1318">the</text:span><text:span text:style-name="T1319">m</text:span><text:span text:style-name="T1318"> </text:span>proverbial galoshes, or <text:span text:style-name="T1320">is it</text:span> overshoes?</text:p></draw:text-box></draw:frame><draw:frame draw:style-name="fr3" draw:name="Frame2" text:anchor-type="char" svg:x="1.7799in" svg:y="0.0244in" svg:width="1.9646in" draw:z-index="2"><draw:text-box fo:min-height="1.7335in"><text:p text:style-name="P257"><draw:frame draw:style-name="fr2" draw:name="Image2" text:anchor-type="paragraph" svg:width="1.9646in" style:rel-width="100%" svg:height="1.228in" style:rel-height="scale" draw:z-index="3"><draw:image xlink:href="Pictures/1000000100000780000004B02C2959AA.png" xlink:type="simple" xlink:show="embed" xlink:actuate="onLoad" draw:mime-type="image/png"/></draw:frame>Figure <text:sequence text:ref-name="refFigure1" text:name="Figure" text:formula="ooow:Figure+1" style:num-format="1">2</text:sequence>: Evidence of the increasingly intrusive phenomenon of text fragments finding their way from one document to other, entirely unrelated, one<text:span text:style-name="T1321">s</text:span>. <text:span text:style-name="T1322">Errand sample highlighted in red.</text:span></text:p></draw:text-box></draw:frame><draw:frame draw:style-name="fr3" draw:name="Frame3" text:anchor-type="char" svg:x="3.8445in" svg:y="0.0457in" svg:width="2.0382in" draw:z-index="4"><draw:text-box fo:min-height="1.4827in"><text:p text:style-name="P257"><draw:frame draw:style-name="fr2" draw:name="Image3" text:anchor-type="paragraph" svg:width="2.0382in" style:rel-width="100%" svg:height="1.0217in" style:rel-height="scale" draw:z-index="5"><draw:image xlink:href="Pictures/1000000100000780000004B055443760.png" xlink:type="simple" xlink:show="embed" xlink:actuate="onLoad" draw:mime-type="image/png"/></draw:frame>Figure <text:sequence text:ref-name="refFigure2" text:name="Figure" text:formula="ooow:Figure+1" style:num-format="1">3</text:sequence>: <text:span text:style-name="T1323">Elsewhere in</text:span><text:span text:style-name="T1322"> the same document, m</text:span>ore of the same. <text:span text:style-name="T1322">Errand sample not highlighted.</text:span></text:p></draw:text-box></draw:frame><draw:frame draw:style-name="fr3" draw:name="Frame4" text:anchor-type="char" svg:x="5.9752in" svg:y="0.0571in" svg:width="2.0516in" draw:z-index="6"><draw:text-box fo:min-height="1.461in"><text:p text:style-name="P257"><draw:frame draw:style-name="fr2" draw:name="Image4 Copy 1" text:anchor-type="paragraph" svg:width="2.0516in" style:rel-width="100%" svg:height="1.1543in" style:rel-height="scale" draw:z-index="7"><draw:image xlink:href="Pictures/10000000000002670000015979FA617F.jpg" xlink:type="simple" xlink:show="embed" xlink:actuate="onLoad" draw:mime-type="image/jpeg"/></draw:frame>Figure <text:sequence text:ref-name="refFigure3" text:name="Figure" text:formula="ooow:Figure+1" style:num-format="1">4</text:sequence>: On the trail of the rumored weightlifter<text:span text:style-name="T420">… &lt;</text:span><text:span text:style-name="T1324">FILL IN&gt;details</text:span></text:p></draw:text-box></draw:frame></text:p>
      <text:p text:style-name="P256"/>
      <text:p text:style-name="P256"/>
      <text:p text:style-name="P256"/>
      <text:p text:style-name="P256"/>
      <text:p text:style-name="P256"/>
      <text:p text:style-name="P256"/>
      <text:p text:style-name="P256"/>
      <text:p text:style-name="P256"/>
      <text:p text:style-name="P256"/>
      <text:p text:style-name="P256"/>
      <text:p text:style-name="P256"/>
      <text:p text:style-name="P256"/>
      <text:p text:style-name="P256"><draw:frame draw:style-name="fr4" draw:name="Frame5" text:anchor-type="char" svg:y="0.0193in" svg:width="1.2571in" draw:z-index="8"><draw:text-box fo:min-height="2.4319in"><text:p text:style-name="P257"><draw:frame draw:style-name="fr2" draw:name="Image5 Copy 1" text:anchor-type="paragraph" svg:width="1.2571in" style:rel-width="100%" svg:height="2.1673in" style:rel-height="scale" draw:z-index="9"><draw:image xlink:href="Pictures/100000000000017700000288719A5DBA.jpg" xlink:type="simple" xlink:show="embed" xlink:actuate="onLoad" draw:mime-type="image/jpeg"/></draw:frame>Figure <text:sequence text:ref-name="refFigure4" text:name="Figure" text:formula="ooow:Figure+1" style:num-format="1">5</text:sequence>: <text:span text:style-name="T71">Agiter avant l'emploi.</text:span></text:p></draw:text-box></draw:frame><draw:frame draw:style-name="fr3" draw:name="Frame6" text:anchor-type="char" svg:x="1.372in" svg:y="0.028in" svg:width="3.3945in" draw:z-index="10"><draw:text-box fo:min-height="1.9091in"><text:p text:style-name="P257"><draw:frame draw:style-name="fr2" draw:name="Image6 Copy 1" text:anchor-type="paragraph" svg:width="3.3945in" style:rel-width="100%" svg:height="1.9091in" style:rel-height="scale" draw:z-index="11"><draw:image xlink:href="Pictures/100000000000078000000438A3132CD1.jpg" xlink:type="simple" xlink:show="embed" xlink:actuate="onLoad" draw:mime-type="image/jpeg"/></draw:frame>Figure <text:sequence text:ref-name="refFigure5" text:name="Figure" text:formula="ooow:Figure+1" style:num-format="1">6</text:sequence>: A DIY cutting <text:span text:style-name="T1325">board made</text:span> <text:span text:style-name="T1326">of</text:span> scrap lumber found at a construction site. <text:span text:style-name="T1327">Notice</text:span><text:span text:style-name="T1328"> </text:span><text:span text:style-name="T1327">the </text:span><text:span text:style-name="T1326">discoloration at the lower left, site of one missing</text:span><text:span text:style-name="T1328"> plastic </text:span><text:span text:style-name="T1323">feet</text:span><text:span text:style-name="T1328"> </text:span><text:span text:style-name="T1327">of the four </text:span><text:span text:style-name="T1328">I’d </text:span><text:span text:style-name="T1323">placed</text:span><text:span text:style-name="T1328">.</text:span></text:p></draw:text-box></draw:frame><draw:frame draw:style-name="fr3" draw:name="Frame7" text:anchor-type="char" svg:x="4.9181in" svg:y="0.0453in" svg:width="3.1256in" draw:z-index="12"><draw:text-box fo:min-height="2.152in"><text:p text:style-name="P257"><draw:frame draw:style-name="fr5" draw:name="Image7 Copy 1" text:anchor-type="paragraph" svg:width="3.1256in" style:rel-width="100%" svg:height="1.7575in" style:rel-height="scale" draw:z-index="13"><draw:image xlink:href="Pictures/10000000000007800000043898DD3A72.jpg" xlink:type="simple" xlink:show="embed" xlink:actuate="onLoad" draw:mime-type="image/jpeg"/></draw:frame>Figure <text:sequence text:ref-name="refFigure6" text:name="Figure" text:formula="ooow:Figure+1" style:num-format="1">7</text:sequence>: <text:span text:style-name="T1326">The errant</text:span> <text:span text:style-name="T1326">plastic</text:span> <text:span text:style-name="T1325">foot,</text:span> <text:span text:style-name="T1326">found!</text:span> <text:span text:style-name="T1326">R</text:span>emoved <text:span text:style-name="T1329">twice </text:span>from <text:span text:style-name="T1330">the cutting board </text:span><text:span text:style-name="T1326">in Figure 6,</text:span><text:span text:style-name="T1330"> </text:span><text:span text:style-name="T1325">I </text:span>replac<text:span text:style-name="T1325">e</text:span><text:span text:style-name="T1326">d</text:span> <text:span text:style-name="T1325">it</text:span> twice. <text:span text:style-name="T1329">One of them</text:span><text:span text:style-name="T1331"> reappeared</text:span> <text:span text:style-name="T1325">June 15, 2026 </text:span>on my front steps. <text:span text:style-name="T1329">I</text:span>‘<text:span text:style-name="T1329">m waiting for the other shoe to drop, i.e., for the other missing piece to materialize again.</text:span></text:p></draw:text-box></draw:frame></text:p>
      <text:p text:style-name="P256"/>
      <text:p text:style-name="P256"/>
      <text:p text:style-name="P256"/>
      <text:p text:style-name="P256"/>
      <text:p text:style-name="P256"/>
      <text:p text:style-name="P256"/>
      <text:p text:style-name="P256"/>
      <text:p text:style-name="P256"/>
      <text:p text:style-name="P256"/>
      <text:p text:style-name="P256"/>
      <text:p text:style-name="P256"/>
      <text:p text:style-name="P256"/>
      <text:p text:style-name="P258"/>
      <text:p text:style-name="P258"/>
      <text:p text:style-name="P258"/>
      <text:p text:style-name="P258"/>
      <text:p text:style-name="P258"/>
      <text:p text:style-name="P258"/>
      <text:p text:style-name="P258"><draw:frame draw:style-name="fr6" draw:name="Frame8" text:anchor-type="char" svg:width="8.0598in" draw:z-index="14"><draw:text-box fo:min-height="4.5335in"><text:p text:style-name="P259"><draw:frame draw:style-name="fr2" draw:name="Image10 Copy 1" text:anchor-type="paragraph" svg:width="8.0598in" style:rel-width="100%" svg:height="4.5319in" style:rel-height="scale" draw:z-index="15"><draw:image xlink:href="Pictures/100000000000096F0000054F32EA51F0.jpg" xlink:type="simple" xlink:show="embed" xlink:actuate="onLoad" draw:mime-type="image/jpeg"/></draw:frame>Figure <text:sequence text:ref-name="refFigure7" text:name="Figure" text:formula="ooow:Figure+1" style:num-format="1">8</text:sequence>: While <text:span text:style-name="T1332">the item </text:span>on the left attest<text:span text:style-name="T1332">s</text:span> to an incorrigible willingness <text:span text:style-name="T1333">on my part </text:span>to air dirty laundry <text:span text:style-name="T1334">(</text:span><text:span text:style-name="T1335">Schwartzkommando</text:span>-<text:span text:style-name="T1334">type stuff) in </text:span>public; <text:span text:style-name="T1333">at</text:span> right, we have <text:span text:style-name="T1332">a thumbnail sketch of </text:span>my opinion of this here Republic (a chamberpot with what <text:span text:style-name="T1334">would </text:span>seem to untutored eyes like a price tag <text:span text:style-name="T1336">attached</text:span>). Another sight gag along the lines of <text:span text:style-name="T1337">the</text:span> mechanical blow counter <text:span text:style-name="T1337">I carry with me at all times;</text:span> <text:span text:style-name="T1337">my </text:span><text:span text:style-name="T1338">reply</text:span><text:span text:style-name="T1337"> to</text:span> the “<text:span text:style-name="T1339">T</text:span>yson <text:span text:style-name="T1340">le Téméraire</text:span><text:span text:style-name="T1341">™ </text:span>and Company” question <text:span text:style-name="T1334">(</text:span><text:span text:style-name="T1342">cue</text:span><text:span text:style-name="T1343"> the </text:span><text:span text:style-name="T1335">Schwartzkommando</text:span><text:span text:style-name="T1334"> </text:span><text:span text:style-name="T1344">again. </text:span><text:span text:style-name="T1339">Sigh.</text:span><text:span text:style-name="T1344">)</text:span>. Gentle Reader™, once <text:span text:style-name="T1344">more,</text:span> I trust you to let yr Most Humble Friend and <text:span text:style-name="T1345">Narr</text:span> Narrator<text:span text:style-name="T129">™ know if ‘e’s gone too far this time, wot? A-and, doesn’t this stuff practically write itself? A-and, </text:span><text:span text:style-name="T1346">are we having fun yet? </text:span><text:span text:style-name="T1347">A-and l</text:span><text:span text:style-name="T1348">astly,</text:span><text:span text:style-name="T1346"> </text:span><text:span text:style-name="T1349">I </text:span><text:span text:style-name="T1350">suspect</text:span><text:span text:style-name="T1349"> the US Government </text:span><text:span text:style-name="T1350">of</text:span><text:span text:style-name="T1349"> be</text:span><text:span text:style-name="T1350">ing</text:span><text:span text:style-name="T1349"> publicity shy, a trait I obviously do not share...</text:span></text:p></draw:text-box></draw:frame></text:p>
      <text:p text:style-name="P260"/>
      <text:p text:style-name="P261"><text:span text:style-name="T1351">(18)</text:span><text:span text:style-name="T1352"> </text:span><text:span text:style-name="T1353">Beruf: Luftmensch </text:span><text:span text:style-name="T1354">(</text:span><text:span text:style-name="T1352">I</text:span><text:span text:style-name="T1354">n which I discuss </text:span><text:span text:style-name="T1355">progress, </text:span><text:span text:style-name="T1356">if </text:span><text:span text:style-name="T1357">any…, <text:s/>on</text:span><text:span text:style-name="T1355"> </text:span><text:span text:style-name="T1354">my projects)</text:span><text:span text:style-name="T1358">:</text:span></text:p>
      <text:p text:style-name="P262"/>
      <text:p text:style-name="P263"><text:span text:style-name="T1359">(1) </text:span><text:span text:style-name="T84">(5-5-26) Giving up on </text:span><text:span text:style-name="T1360">my</text:span><text:span text:style-name="T84"> current attempt at making compost. Made mistakes of adding an egg while not ensuring enough water was present. </text:span><text:span text:style-name="T1361">Will maybe try again. </text:span><text:span text:style-name="T1359">(2)</text:span><text:span text:style-name="T1362"> </text:span><text:span text:style-name="T1363">(5-28-26) Overall … since I must take into consideration several extraneous factors in my off-grid implementation, it complicates matters. Thus, not the convenience of a “flush and forget” attitude … still workable, though. </text:span><text:span text:style-name="T1359">(3)</text:span><text:span text:style-name="T1362"> (7–26) </text:span><text:span text:style-name="T1364">Making a virtue of a necessity, I’ve </text:span><text:span text:style-name="T1365">designated</text:span><text:span text:style-name="T1364"> a </text:span><text:span text:style-name="T1366">damaged </text:span><text:span text:style-name="T1364">300W solar panel my “sacrificial” panel, as in “sacrificial wood.” It </text:span><text:span text:style-name="T1367">will </text:span><text:span text:style-name="T1364">now sit permanently on the site of my former pantry, facing south. </text:span><text:span text:style-name="T1366">T</text:span><text:span text:style-name="T1364">he heavily cracked </text:span><text:span text:style-name="T1365">unit</text:span><text:span text:style-name="T1364"> </text:span><text:span text:style-name="T1367">should</text:span><text:span text:style-name="T1364"> generate a few </text:span><text:span text:style-name="T1366">hundred </text:span><text:span text:style-name="T1364">watt-hours </text:span><text:span text:style-name="T1367">each day </text:span><text:span text:style-name="T1364">as it charges scooter battery packs directly. </text:span><text:span text:style-name="T1366">W</text:span><text:span text:style-name="T1364">rapping it in transparent plastic, I’ve made it morning dew-proof. By </text:span><text:span text:style-name="T1367">also </text:span><text:span text:style-name="T1364">encasing it in cardboard </text:span><text:span text:style-name="T1368">at night</text:span><text:span text:style-name="T1364">, I hope to have made it “Tyson and Son™ proof.” </text:span><text:span text:style-name="T1359">(4)</text:span><text:span text:style-name="T1362"> </text:span><text:span text:style-name="T1369">In a vain attempt at keeping some semblance of order around my bungalow, what with things wandering and various gizmos malfunctioning (this for years, by the way), I put u</text:span><text:span text:style-name="T1370">p</text:span><text:span text:style-name="T1369"> a sigh – addressed to the miscreants responsible – in Fraktur, yet, on my espresso maker.:”Keep yr mitts off my </text:span><text:span text:style-name="T1371">Stoff</text:span><text:span text:style-name="T1369">!” Alas, </text:span><text:span text:style-name="T1372">the espresso machine,</text:span><text:span text:style-name="T1369"> too, has gone on the blink. Sigh. </text:span><text:span text:style-name="T1373">(Update 7-15-26) A week ago, driven by a craving for espresso and inspired by a YouTube video, </text:span><text:span text:style-name="T1374">I fixed it. It had been so heavily used that the heater had become stopped up with calcium deposits. Fixed! </text:span><text:span text:style-name="T1375">(5)</text:span><text:span text:style-name="T1376"> </text:span><text:span text:style-name="T1377">(7-15-26) I’</text:span><text:span text:style-name="T1378">ve</text:span><text:span text:style-name="T1377"> </text:span><text:span text:style-name="T1379">put in a</text:span><text:span text:style-name="T1377"> </text:span><text:span text:style-name="T1380">car radiator </text:span><text:span text:style-name="T1377">attic fan, solar-powered, </text:span><text:span text:style-name="T1379">to</text:span><text:span text:style-name="T1377"> replace the box fan which consumed 600Wh </text:span><text:span text:style-name="T1379">of DWP electricity </text:span><text:span text:style-name="T1377">per day. </text:span><text:span text:style-name="T1375">(</text:span><text:span text:style-name="T1381">6</text:span><text:span text:style-name="T1375">)</text:span><text:span text:style-name="T1376"> </text:span><text:span text:style-name="T1382">(7-27-26) I know this will be frowned on as technical fix for what is a political problem. </text:span><text:span text:style-name="T1383">B</text:span><text:span text:style-name="T1382">ut after seeing/</text:span><text:span text:style-name="T1383">being seduced by</text:span><text:span text:style-name="T1382"> a Chinese-made folding electric tricycle, unable to afford it ($750), I’m making my own. </text:span><text:span text:style-name="T1383">I’m r</text:span><text:span text:style-name="T1382">ecycling/</text:span><text:span text:style-name="T1383">u</text:span><text:span text:style-name="T1382">pcycling/</text:span><text:span text:style-name="T1383">d</text:span><text:span text:style-name="T1382">owncycling(?) an abandoned jogging </text:span><text:span text:style-name="T1383">stroller</text:span><text:span text:style-name="T1382"> I found at the side of the road. </text:span><text:span text:style-name="T1383">S</text:span><text:span text:style-name="T1382">pending </text:span><text:span text:style-name="T1383">fifty dollars </text:span><text:span text:style-name="T1382">to add wheels, a solar awning, an electric motor and batteries; </text:span><text:span text:style-name="T1383">maybe </text:span><text:span text:style-name="T1384">I’ll </text:span><text:span text:style-name="T1383">ha</text:span><text:span text:style-name="T1384">ve</text:span><text:span text:style-name="T1383"> a pair of dice </text:span><text:span text:style-name="T1384">dangling </text:span><text:span text:style-name="T1383">from the front</text:span><text:span text:style-name="T1382">. The thing will extend my range, just in time, too, as </text:span><text:span text:style-name="T1384">the</text:span><text:span text:style-name="T1382"> CO2 bottle I use to make sparkling water, is empty </text:span><text:span text:style-name="T1383">and I have to go 12 miles w.o. benefit of public transportation (the Metro people not having, as yet, gotten back to me </text:span><text:span text:style-name="T1385">on whether</text:span><text:span text:style-name="T1383"> transport of these things is </text:span><text:span text:style-name="T1385">or is not</text:span><text:span text:style-name="T1383"> </text:span><text:span text:style-name="T1386">verboten</text:span><text:span text:style-name="T1383">)</text:span><text:span text:style-name="T1382">. Just when I need it most, </text:span><text:span text:style-name="T1383">too</text:span><text:span text:style-name="T1382">...</text:span></text:p>
      <text:p text:style-name="P215"/>
      <text:p text:style-name="P264"><text:span text:style-name="T1387">(</text:span><text:span text:style-name="T1388">19</text:span><text:span text:style-name="T1387">)</text:span><text:span text:style-name="T1389"> </text:span><text:span text:style-name="T1390">The Elmer F.U.D. Brigade</text:span><text:span text:style-name="T1391">:</text:span></text:p>
      <text:p text:style-name="P265"/>
      <text:p text:style-name="P265">With so much unpleasant b<text:span text:style-name="T1392">u</text:span>siness around me, such a negative, poisonous atmosphere, I thought I’d attempt to convey the stress I’m under by summarizing instances of a <text:span text:style-name="T1393">l</text:span>ong-standing pattern, <text:span text:style-name="T1394">t</text:span>he fostering (in me) of <text:span text:style-name="T32">F</text:span>ear, <text:span text:style-name="T32">U</text:span>ncertainty, and <text:span text:style-name="T32">D</text:span>oubt. Thus the pun with the less than worthy-sounding name itself meant to convey how low some of my <text:span text:style-name="T1395">immediate </text:span>neighbors, and others, can get. I’ll update the list of who and what they said whe<text:span text:style-name="T1393">ne</text:span>ver required.</text:p>
      <text:p text:style-name="P266"/>
      <text:p text:style-name="P267"><text:span text:style-name="T270">(1)</text:span> <text:span text:style-name="T1396">Tyson’s son. </text:span><text:span text:style-name="T270">(</text:span><text:span text:style-name="T1397">2</text:span><text:span text:style-name="T270">)</text:span> <text:span text:style-name="T1396">Tyson. </text:span><text:span text:style-name="T270">(</text:span><text:span text:style-name="T1397">3</text:span><text:span text:style-name="T270">)</text:span> <text:span text:style-name="T1398">Ms </text:span><text:span text:style-name="T1396">Anderson-</text:span><text:span text:style-name="T1399">Ca’canny</text:span><text:span text:style-name="T1396">. </text:span><text:span text:style-name="T270">(</text:span><text:span text:style-name="T1397">4</text:span><text:span text:style-name="T270">)</text:span> Brother <text:span text:style-name="T531">Cantinflas</text:span> <text:span text:style-name="T1400">“I’ve got a beef with you, brother.” </text:span><text:span text:style-name="T1401">(It is devoutly to be hoped he does not </text:span><text:span text:style-name="T1402">soon </text:span><text:span text:style-name="T1401">have a cow as well!</text:span><text:span text:style-name="T1400">)</text:span>.<text:span text:style-name="T1396"> </text:span><text:span text:style-name="T270">(</text:span><text:span text:style-name="T1397">5</text:span><text:span text:style-name="T270">)</text:span><text:span text:style-name="T1396"> </text:span><text:span text:style-name="T1401">LAHD Inspector Reichmann [</text:span><text:span text:style-name="T1403">sic</text:span><text:span text:style-name="T1401">] </text:span><text:span text:style-name="T270">(</text:span><text:span text:style-name="T1397">6</text:span><text:span text:style-name="T270">)</text:span> <text:span text:style-name="T1400">Spanish-sp</text:span><text:span text:style-name="T1404">eaking n</text:span><text:span text:style-name="T1400">eighbor, </text:span><text:span text:style-name="T1404">a</text:span><text:span text:style-name="T1400"> man </text:span><text:span text:style-name="T1404">in the house </text:span><text:span text:style-name="T1400">just to </text:span><text:span text:style-name="T1404">the </text:span><text:span text:style-name="T1400">south of m</text:span><text:span text:style-name="T1404">y complex</text:span><text:span text:style-name="T1400"> (strolls by as I go into kitchen, says: “Lawyer?” then “</text:span><text:span text:style-name="T1405">N</text:span><text:span text:style-name="T1400">o.”</text:span><text:span text:style-name="T1406">)</text:span> <text:span text:style-name="T270">(</text:span><text:span text:style-name="T1397">7</text:span><text:span text:style-name="T270">)</text:span> <text:span text:style-name="T1407">Mrs ‘Bell.</text:span> <text:span text:style-name="T270">(</text:span><text:span text:style-name="T1408">8</text:span><text:span text:style-name="T270">)</text:span> <text:span text:style-name="T1407">Saint Bernard. </text:span><text:span text:style-name="T270">(</text:span><text:span text:style-name="T1408">9</text:span><text:span text:style-name="T270">)</text:span> <text:span text:style-name="T1407">Tub-thumper’s wife. </text:span><text:span text:style-name="T270">(</text:span><text:span text:style-name="T1408">10</text:span><text:span text:style-name="T270">)</text:span> <text:span text:style-name="T1409">After </text:span><text:span text:style-name="T1410">her</text:span><text:span text:style-name="T1409"> performances </text:span><text:span text:style-name="T1410">this year and in the past</text:span><text:span text:style-name="T1409">, I must regrettably add Diana Gomez.</text:span></text:p>
      <text:p text:style-name="P266"/>
      <text:p text:style-name="P268"><text:span text:style-name="T129">Fr</text:span><text:span text:style-name="T1411">om</text:span><text:span text:style-name="T129"> YouTube (I confess to spending far too much time there), I lear</text:span><text:span text:style-name="T1412">n</text:span><text:span text:style-name="T129"> that two </text:span><text:span text:style-name="T1413">legal </text:span><text:span text:style-name="T129">statutes </text:span><text:span text:style-name="T1413">may be</text:span><text:span text:style-name="T129"> relevant </text:span><text:span text:style-name="T1411">to one of my great vulnerabilities (especially when properly exploited by the US Government in its majesty), </text:span><text:span text:style-name="T1414">namely</text:span><text:span text:style-name="T1411">: </text:span><text:span text:style-name="T1415">My weak bladder</text:span><text:span text:style-name="T1411">.</text:span><text:span text:style-name="T129"> </text:span><text:span text:style-name="T1416">Statute the first: </text:span><text:span text:style-name="T255">(1)</text:span><text:span text:style-name="T129"> Peeing in public is not necessarily Indecent </text:span><text:span text:style-name="T1414">E</text:span><text:span text:style-name="T129">xposure. </text:span><text:span text:style-name="T1416">Statute the other:</text:span><text:span text:style-name="T129"> </text:span><text:span text:style-name="T255">(2)</text:span><text:span text:style-name="T129"> </text:span><text:span text:style-name="T1414">Neither is a</text:span><text:span text:style-name="T129"> charge of Disorderly </text:span><text:span text:style-name="T1414">C</text:span><text:span text:style-name="T129">onduct a possibility. </text:span><text:span text:style-name="T1414">Unless </text:span><text:span text:style-name="T1411">one</text:span><text:span text:style-name="T129">: </text:span><text:span text:style-name="T1417">(a)</text:span><text:span text:style-name="T1418"> </text:span><text:span text:style-name="T1414">P</text:span><text:span text:style-name="T1419">urposefully create an annoyance, </text:span><text:span text:style-name="T1417">(b)</text:span><text:span text:style-name="T1418"> </text:span><text:span text:style-name="T1414">A</text:span><text:span text:style-name="T1419">n inconvenience,</text:span><text:span text:style-name="T1418"> </text:span><text:span text:style-name="T1417">(c)</text:span><text:span text:style-name="T1418"> </text:span><text:span text:style-name="T1414">Or </text:span><text:span text:style-name="T1418">cause</text:span><text:span text:style-name="T1416">s</text:span><text:span text:style-name="T1418"> alarm</text:span><text:span text:style-name="T129">.</text:span> There are other applications of this information, particularly <text:span text:style-name="T1420">(</text:span>2<text:span text:style-name="T1420">)</text:span>/<text:span text:style-name="T1420">(c)</text:span>, should the recipient of one of my orange squares, fliers, etc., <text:span text:style-name="T1421">object</text:span> <text:span text:style-name="T1421">to my peculiar messages. </text:span><text:span text:style-name="T1422">S</text:span><text:span text:style-name="T1421">ee: </text:span><text:a xlink:type="simple" xlink:href="https://www.youtube.com/shorts/Oi_pIB7WzbM" text:style-name="Internet_20_link" text:visited-style-name="Visited_20_Internet_20_Link">https://www.youtube.com/shorts/Oi_pIB7WzbM</text:a>.</text:p>
      <text:p text:style-name="P266"/>
      <text:p text:style-name="P269"><text:span text:style-name="T1387">(</text:span><text:span text:style-name="T1388">19</text:span><text:span text:style-name="T1387">)</text:span><text:span text:style-name="T1423"> </text:span><text:span text:style-name="T1424">Le</text:span><text:span text:style-name="T1425">s Lamentations d’un</text:span><text:span text:style-name="T1424"> Batracien Désabusé</text:span><text:span text:style-name="T1426"> </text:span><text:span text:style-name="T1427">(</text:span><text:span text:style-name="T1428">Credit</text:span><text:span text:style-name="T1427"> </text:span><text:span text:style-name="T1429">Ahmed ben Errabeh</text:span><text:span text:style-name="T1427">)</text:span><text:span text:style-name="T1430">:</text:span></text:p>
      <text:p text:style-name="P270"/>
      <text:p text:style-name="P270"><text:span text:style-name="T1431">I run on ideological fumes, </text:span><text:span text:style-name="T1432">nostalgia,</text:span><text:span text:style-name="T1431"> and resentment. I say fumes to </text:span><text:span text:style-name="T1433">suggest</text:span><text:span text:style-name="T1431"> </text:span><text:span text:style-name="T1434">both </text:span><text:span text:style-name="T1433">a</text:span><text:span text:style-name="T1431"> </text:span><text:span text:style-name="T1169">certain </text:span><text:span text:style-name="T1431">level of intoxication, </text:span><text:span text:style-name="T1435">paucity of depth,</text:span><text:span text:style-name="T1431"> and lack of sophistication. </text:span><text:span text:style-name="T1436">As for the </text:span><text:span text:style-name="T1437">nostalgia and </text:span><text:span text:style-name="T1436">resentment </text:span><text:span text:style-name="T1438">(</text:span><text:span text:style-name="T1439">avant la lettre ?</text:span><text:span text:style-name="T1438">) </text:span><text:span text:style-name="T1433">bits</text:span><text:span text:style-name="T1436">, if you’ve read my stuff, </text:span><text:span text:style-name="T1437">they</text:span><text:span text:style-name="T1436"> should be self-explanatory.</text:span></text:p>
      <text:p text:style-name="P271"/>
      <text:p text:style-name="P272">A regret: There are things I wish I’d <text:span text:style-name="T1169">put</text:span> in my book. Things which,, precisely because I did not understand the full import of them, would have enhanced my credibility. <text:span text:style-name="T1440">I omitted them, not out of any embarrassment</text:span><text:span text:style-name="T1441">;</text:span><text:span text:style-name="T1440"> </text:span><text:span text:style-name="T1169">a</text:span>t the time, I just didn’t think they were relevant. I <text:span text:style-name="T1442">sometimes </text:span>forget I’m not here to t<text:span text:style-name="T1443">h</text:span>ink, merely to note.</text:p>
      <text:p text:style-name="P273"/>
      <text:p text:style-name="P274">I’ve often wondered what it must be like to be one of my neighbors, near or far. The best I’<text:span text:style-name="T1444">d</text:span> come up with emphasized the “actor’s pantomime.” Since then, I’ve come across another understanding of the predicament, <text:span text:style-name="T1444">a</text:span> more awful one. <text:span text:style-name="T1444">One more in tune with that damned 20</text:span><text:span text:style-name="T1445">th</text:span><text:span text:style-name="T1444"> century, inaugurator of totalitarianism. I found it</text:span> in a book of essays on the Chinese Cu<text:span text:style-name="T1444">ltural revolution. Sadly, it may be of some relevance here. </text:span><text:span text:style-name="T1446">F</text:span><text:span text:style-name="T1447">rom the blurb of </text:span><text:span text:style-name="T1448">Ley,</text:span><text:span text:style-name="T1449"> </text:span><text:span text:style-name="T1450">« E</text:span><text:span text:style-name="T1448">ssais sur la Chine</text:span><text:span text:style-name="T1450">. »</text:span><text:span text:style-name="T1447">:</text:span></text:p>
      <text:p text:style-name="P275"/>
      <text:p text:style-name="P276">« … <text:span text:style-name="T1451">quelle sera l’issue de la longue et cruelle guerre que Mao et ses héritiers mènent depuis cinquante ans </text:span><text:span text:style-name="T1452">contre</text:span><text:span text:style-name="T1451"> leur people ? ...»</text:span><text:span text:style-name="T1453"> (</text:span><text:span text:style-name="T1454">What will be the outcome of the long and cruel war which Mao and his heirs have waged </text:span><text:span text:style-name="T1455">against</text:span><text:span text:style-name="T1454"> their own people for fifty years?</text:span><text:span text:style-name="T1456">)</text:span><text:span text:style-name="T1454"> </text:span><text:span text:style-name="T1457">Vindication of </text:span><text:span text:style-name="T1458">Emil Cioran’s</text:span><text:span text:style-name="T1457">, at first glance cynical, comment: “Don’t ask what kind of country you </text:span><text:span text:style-name="T1459">like</text:span><text:span text:style-name="T1457">, ask instead what kind of a police state you prefer.”</text:span></text:p>
      <text:p text:style-name="P277"/>
      <text:p text:style-name="P278"><text:span text:style-name="T1460">Again </text:span><text:span text:style-name="T1461">from</text:span><text:span text:style-name="T1462"> </text:span><text:span text:style-name="T1460">the same book,</text:span><text:span text:style-name="T1461"> an even more pessimistic view. See</text:span><text:span text:style-name="T1462"> </text:span><text:span text:style-name="T1463">p</text:span><text:span text:style-name="T1464">p</text:span><text:span text:style-name="T1463">. 500-501, 1998,</text:span><text:span text:style-name="T1465"> </text:span><text:span text:style-name="T1460">the </text:span><text:span text:style-name="T1466">whole</text:span><text:span text:style-name="T1460"> paragraph</text:span><text:span text:style-name="T1465">. </text:span><text:span text:style-name="T1467">I summarize and translate thus: “… to </text:span><text:span text:style-name="T1468">survive</text:span><text:span text:style-name="T1467">, you must play the game; as you plays the game, the game changes you.” </text:span><text:span text:style-name="T1469">What a</text:span><text:span text:style-name="T1460">n awful truth.</text:span></text:p>
      <text:p text:style-name="P278"/>
      <text:p text:style-name="P279">When some say I’m the “driver,” they g<text:span text:style-name="T1470">ive</text:span> me too much <text:span text:style-name="T1470">credit.</text:span> <text:span text:style-name="T1470">I’m </text:span>a motor, more like… <text:span text:style-name="T1471">A-and a defective one, at that. </text:span><text:span text:style-name="T1472">I’m t</text:span><text:span text:style-name="T1471">he “sick machine” </text:span><text:span text:style-name="T1473">alluded to</text:span><text:span text:style-name="T1471"> by the wife of a PC repair customer, </text:span><text:span text:style-name="T1473">years ago; </text:span><text:span text:style-name="T1474">a phrase to which I, at the time, ascribed only one meaning</text:span><text:span text:style-name="T1471">...</text:span></text:p>
      <text:p text:style-name="P280"/>
      <text:p text:style-name="P281"><text:span text:style-name="T58">« La plupart des gens ne lisent pas. Au fond, les gens ne lisent pas ; ou, s'ils lisent, ils ne comprennent pas ; ou, s'ils comprennent, ils oublient. ― Amélie Nothomb ? »</text:span><text:span text:style-name="T84"> (“</text:span><text:span text:style-name="T1475">Most people don’t read. </text:span><text:span text:style-name="T84">Basically, people don’t read; or if they do read, they don’t understand; </text:span><text:span text:style-name="T1475">or if</text:span><text:span text:style-name="T84"> th</text:span><text:span text:style-name="T1475">ey</text:span><text:span text:style-name="T84"> understand, they forget.”).</text:span></text:p>
      <text:p text:style-name="P280"/>
      <text:p text:style-name="P282"><text:span text:style-name="T1476">The Tang era gave us the following anecdote: </text:span><text:span text:style-name="T1477">T</text:span><text:span text:style-name="T1476">he young brother of a bureaucrat takes leave of his elder before taking up the position he’s just been appointed to. He swears to be circumspect and patiently submissive in his dealings with his superiors. “If they spit in my face, I’ll merely wipe </text:span><text:span text:style-name="T1478">it off</text:span><text:span text:style-name="T1476"> </text:span><text:span text:style-name="T1479">without saying a word. – Oh no! You must absolutely avoid doing that!” His older brother cried out in horror. “They might </text:span><text:span text:style-name="T1478">take this for insolence. </text:span><text:span text:style-name="T1480">Let the spittle dry </text:span><text:span text:style-name="T1481">of</text:span><text:span text:style-name="T1480"> itself.</text:span><text:span text:style-name="T1478">”</text:span><text:span text:style-name="T1482"> </text:span><text:span text:style-name="T1478">I</text:span><text:span text:style-name="T1476">n th</text:span><text:span text:style-name="T1483">i</text:span><text:span text:style-name="T1476">s, my country, as evidenced by </text:span><text:span text:style-name="T1484">the </text:span><text:span text:style-name="T1478">daily </text:span><text:span text:style-name="T1476">behavior </text:span><text:span text:style-name="T1484">of neighbors</text:span><text:span text:style-name="T1476">, even </text:span><text:span text:style-name="T1485">that</text:span><text:span text:style-name="T1476"> </text:span><text:span text:style-name="T1486">attitude </text:span><text:span text:style-name="T1487">seems</text:span><text:span text:style-name="T1476"> </text:span><text:span text:style-name="T1488">insufficient</text:span><text:span text:style-name="T1442">ly submissive</text:span><text:span text:style-name="T1476">. </text:span><text:span text:style-name="T1488">A-and, what of the respective body counts?</text:span></text:p>
      <text:p text:style-name="P280"/>
      <text:p text:style-name="P283">Lincoln Steffen, on his return from the Soviet Union, famously said: “I have seen the Future and it works.” He was, of course, wrong. I, too, say the same; regarding the Middle Kingdom, though. A <text:span text:style-name="T1489">doubly</text:span> depressing thought for, unlike Steffen, I’m demonstrably <text:span text:style-name="T1490">(see figures for China’s recent consumption of concrete) </text:span>right and, <text:span text:style-name="T1489">second</text:span>, <text:span text:style-name="T1490">their</text:span> spectacular successes show that tyranny can be made to pay (something even <text:span text:style-name="T58">Lavrentiy Pavlovich</text:span> <text:span text:style-name="T1491">eventually </text:span>stopped believing).</text:p>
      <text:p text:style-name="P273"/>
      <text:p text:style-name="P284"><text:soft-page-break/>Push and pull? There are those urging me to use viudeo. I’ ve also had over the yeatrs had “technical difficulties” whenever I tried to join a Zoom or Skype conference call.</text:p>
      <text:p text:style-name="P273"/>
      <text:p text:style-name="P285"><text:span text:style-name="T1492">20</text:span><text:span text:style-name="T1307">)</text:span><text:span text:style-name="T543"> </text:span><text:span text:style-name="T1493">Conclusions </text:span><text:span text:style-name="T1494">or (In the Immortal Words of </text:span><text:span text:style-name="T1495">Soul Brother #1</text:span><text:span text:style-name="T1494"> (oops!) former </text:span><text:span text:style-name="T1496">P</text:span><text:span text:style-name="T1494">resident Obama) “The View from the Cheap Seats”</text:span><text:span text:style-name="T1497">:</text:span></text:p>
      <text:p text:style-name="P286"/>
      <text:p text:style-name="P287"><text:span text:style-name="T1498">Irene: </text:span><text:span text:style-name="T1499">A </text:span><text:span text:style-name="T1443">f</text:span><text:span text:style-name="T1500">ather she was estranged from, a</text:span><text:span text:style-name="T1501">n unsophisticated</text:span><text:span text:style-name="T1500"> mother, </text:span><text:span text:style-name="T1502">a </text:span><text:span text:style-name="T1499">crazy brother </text:span><text:span text:style-name="T1501">she could not confide</text:span><text:span text:style-name="T1499"> in. </text:span><text:span text:style-name="T1501">For such people, i</text:span><text:span text:style-name="T1499">t must be a lonely life.</text:span></text:p>
      <text:p text:style-name="P287"/>
      <text:p text:style-name="P288">There is so much “show” around me; “show” accompanied by so <text:span text:style-name="T1503">few</text:span> act<text:span text:style-name="T1503">s</text:span> of substance.</text:p>
      <text:p text:style-name="P288"/>
      <text:p text:style-name="P289"><text:span text:style-name="T1504">When subjected to</text:span><text:span text:style-name="T956"> some of the more elaborate sound montages or late at night, unable to sleep, I sometimes feel like a lab rat trapped in an experiment (run by some of our better-known “</text:span><text:span text:style-name="T958">schmutzige Magnaten</text:span><text:span text:style-name="T956">.”? </text:span><text:span text:style-name="T1505">―</text:span><text:span text:style-name="T960"> “</text:span><text:span text:style-name="T961">Our recent </text:span><text:span text:style-name="T962">Rossums”</text:span><text:span text:style-name="T961"> </text:span><text:span text:style-name="T1505">―</text:span><text:span text:style-name="T960"> </text:span><text:span text:style-name="T1506">For an example, s</text:span><text:span text:style-name="T963">ee remarks </text:span><text:span text:style-name="T964">attributed to </text:span><text:span text:style-name="T1504">Edward</text:span><text:span text:style-name="T963"> Snowden </text:span><text:span text:style-name="T1507">about some efforts carried out on Facebook</text:span><text:span text:style-name="T963">.</text:span><text:span text:style-name="T956">).</text:span></text:p>
      <text:p text:style-name="P289"/>
      <text:p text:style-name="P290"><text:span text:style-name="T129">(</text:span><text:span text:style-name="T255">a)</text:span><text:span text:style-name="T129"> </text:span><text:span text:style-name="T1508">In</text:span><text:span text:style-name="T129"> </text:span><text:span text:style-name="T1508">the </text:span><text:span text:style-name="T129">military, high</text:span><text:span text:style-name="T1508">est</text:span><text:span text:style-name="T129"> ranks unwilling to resign commission</text:span><text:span text:style-name="T1509">s</text:span><text:span text:style-name="T129"> when </text:span><text:span text:style-name="T1510">ordered</text:span><text:span text:style-name="T129"> to lead cou</text:span><text:span text:style-name="T1509">n</text:span><text:span text:style-name="T129">try and men into disaster, </text:span><text:span text:style-name="T1508">i.e., to </text:span><text:span text:style-name="T1511">d</text:span><text:span text:style-name="T1508">o the Johnny Paycheck </text:span><text:span text:style-name="T1511">thing</text:span><text:span text:style-name="T1508">.</text:span><text:span text:style-name="T129"> </text:span><text:span text:style-name="T255">(b)</text:span><text:span text:style-name="T129"> At business level: defen</text:span><text:span text:style-name="T1508">s</text:span><text:span text:style-name="T129">e contractors arranging procurement to their own benefit: </text:span><text:span text:style-name="T1510">stuff </text:span><text:span text:style-name="T129">too expensive, no surge capacity, hardware </text:span><text:span text:style-name="T1510">of dubious value</text:span><text:span text:style-name="T129">, </text:span><text:span text:style-name="T1508">i.e.,</text:span><text:span text:style-name="T1512"> </text:span><text:span text:style-name="T1508">“Made in Oshkosh, b’gosh”</text:span><text:span text:style-name="T1513">™</text:span><text:span text:style-name="T1508">.</text:span><text:span text:style-name="T129"> </text:span><text:span text:style-name="T255">(c)</text:span><text:span text:style-name="T129"> At </text:span><text:span text:style-name="T1508">congressional</text:span><text:span text:style-name="T129"> level: Congress: MIA, </text:span><text:span text:style-name="T1514">i.e.,</text:span><text:span text:style-name="T129"> </text:span><text:span text:style-name="T1512">I</text:span><text:span text:style-name="T129">n </text:span><text:span text:style-name="T1508">the </text:span><text:span text:style-name="T129">words of </text:span><text:span text:style-name="T1514">e</text:span><text:span text:style-name="T129">mperor Tiberius, </text:span><text:span text:style-name="T1508">quoted</text:span><text:span text:style-name="T129"> by Gore Vidal: “ How eager they are to be slaves.” </text:span><text:span text:style-name="T255">(d)</text:span><text:span text:style-name="T129"> </text:span><text:span text:style-name="T1508">Fecklessness a</text:span><text:span text:style-name="T129">t the </text:span><text:span text:style-name="T1512">very </text:span><text:span text:style-name="T129">highest political level</text:span><text:span text:style-name="T1508">s, i.e., leaders </text:span><text:span text:style-name="T129">unwilling to </text:span><text:span text:style-name="T1508">say</text:span><text:span text:style-name="T129">, in the celebrated phrase: “Publish and be damned!”</text:span> (<text:span text:style-name="T270">e)</text:span> At lower military levels, it is left up to “the Grunts”,to quietly perhaps sabotage. <text:span text:style-name="T255">(f)</text:span><text:span text:style-name="T129"> The civilians, </text:span><text:span text:style-name="T1515">beginning with my immediate neighbors,</text:span><text:span text:style-name="T1516"> in the words of Irene,</text:span><text:span text:style-name="T1515"> “selfish </text:span><text:span text:style-name="T1516">shellfish” behaving like</text:span><text:span text:style-name="T1515"> “</text:span><text:span text:style-name="T129">clenched mollusks.” </text:span><text:span text:style-name="T270">(g)</text:span> Me: How am I to act positively? At most I can follow the advice heard once, on the street: “Don’t do bad things.” What else is there for me? A clueless technical coolie, temperamentally <text:s/>unsuited to do other than not do bad things and starved for truth,– somethi<text:span text:style-name="T1517">n</text:span>g I can, at least nowadays, actually carry out.<text:span text:style-name="T129"> </text:span><text:span text:style-name="T1518">Th-that’s all, folks! </text:span><text:span text:style-name="T1519">A-and </text:span><text:span text:style-name="T1514">now </text:span><text:span text:style-name="T1519">c</text:span><text:span text:style-name="T1518">ue the Loony Tunes </text:span><text:span text:style-name="T1519">theme song</text:span><text:span text:style-name="T1518">.</text:span></text:p>
      <text:p text:style-name="P289"/>
      <text:p text:style-name="P291"><text:span text:style-name="T193">(</text:span><text:span text:style-name="T1520">2</text:span><text:span text:style-name="T1521">1</text:span><text:span text:style-name="T193">)</text:span><text:span text:style-name="T194"> </text:span><text:span text:style-name="T1522">“</text:span><text:span text:style-name="T1523">Bergie </text:span><text:span text:style-name="T1524">S</text:span><text:span text:style-name="T1523">ez” </text:span><text:span text:style-name="T1525">or </text:span>Quotations from Chairman <text:span text:style-name="T58">Miaou</text:span> (Those of you with a long memory or a guilty conscience will <text:span text:style-name="T1526">get</text:span> the reference):</text:p>
      <text:p text:style-name="P292"/>
      <text:p text:style-name="P293"><text:span text:style-name="T69">De Gaulle</text:span> once commented that while President Kennedy was the public face of America, President Johnson was its private face. I wonder whether our current (I write this in April, 2026) president <text:span text:style-name="T1527">has</text:span> <text:span text:style-name="T1528">not managed to combine both</text:span>. <text:span text:style-name="T921">I’ve compared the Trump admi</text:span><text:span text:style-name="T1529">n</text:span><text:span text:style-name="T921">istration to Clem</text:span><text:span text:style-name="T1530">ent Attlee’s</text:span><text:span text:style-name="T921">, both sets of </text:span><text:span text:style-name="T1528">people at the </text:span><text:span text:style-name="T921">top w</text:span><text:span text:style-name="T1528">e</text:span><text:span text:style-name="T921">re born in </text:span><text:span text:style-name="T1528">a</text:span><text:span text:style-name="T921"> previous century, both thus afflicted w</text:span><text:span text:style-name="T1531">i</text:span><text:span text:style-name="T1532">th ???</text:span><text:span text:style-name="T921">, both </text:span><text:span text:style-name="T1528">visibly </text:span><text:span text:style-name="T921">struggling to balance </text:span><text:span text:style-name="T1528">M</text:span><text:span text:style-name="T921">eans with Empire. </text:span><text:span text:style-name="T1529">At least </text:span><text:span text:style-name="T1530">Attlee’s people</text:span><text:span text:style-name="T1529"> had certain qualities. </text:span><text:span text:style-name="T1533">Additionally,</text:span> <text:span text:style-name="T1528">though, </text:span><text:span text:style-name="T1534">and </text:span><text:span text:style-name="T921">in a comparison I consider invidious, </text:span><text:span text:style-name="T1535">Trump’s been compared by a Chinese academic to Gorbachev… </text:span><text:span text:style-name="T1532">Clem, Clem, where are you now that we </text:span><text:span text:style-name="T1536">(don’t) </text:span><text:span text:style-name="T1532">need you?</text:span></text:p>
      <text:p text:style-name="P294"/>
      <text:p text:style-name="P295">Napoleon <text:span text:style-name="T1537">said</text:span> history <text:span text:style-name="T1537">i</text:span>s a set of lies, agreed upon. I add that recent history and current events are also a series of lies, the difference being a lack of agreement.</text:p>
      <text:p text:style-name="P296"/>
      <text:p text:style-name="P297">A fine insult:<text:span text:style-name="T69"> « </text:span><text:span text:style-name="T71">… idées colportée par les escrocs du type de Liu Shaoqi...</text:span><text:span text:style-name="T69"> .»</text:span> <text:span text:style-name="T1538">(… ideas peddled by swindlers of the </text:span><text:span text:style-name="T1539">Liu Shaoqi</text:span><text:span text:style-name="T1538"> </text:span><text:span text:style-name="T1540">type</text:span><text:span text:style-name="T1538">…), </text:span><text:span text:style-name="T1541">from Ley, 1972, p. 362.</text:span> A-<text:span text:style-name="T1542">and </text:span><text:span text:style-name="T1543">here’s </text:span><text:span text:style-name="T1542">a</text:span><text:span text:style-name="T1544">nother</text:span> fine insult, <text:span text:style-name="T1545">this one homemade though derivative</text:span>:<text:span text:style-name="T69"> </text:span>“<text:span text:style-name="T1546">Made in </text:span><text:span text:style-name="T1547">Oshkosh, b’gosh™!” A-and, </text:span><text:span text:style-name="T1548">folks,</text:span><text:span text:style-name="T1547"> if </text:span><text:span text:style-name="T1549">this </text:span><text:span text:style-name="T1542">last </text:span><text:span text:style-name="T1549">one</text:span><text:span text:style-name="T1547"> isn’t </text:span><text:span text:style-name="T1181">sufficiently </text:span><text:span text:style-name="T1547">obscure </text:span><text:span text:style-name="T1550">(</text:span><text:span text:style-name="T1551">N</text:span><text:span text:style-name="T1550">yah, nyah, nyah!)</text:span><text:span text:style-name="T1547">, I’ll eat m</text:span><text:span text:style-name="T1548">e </text:span><text:span text:style-name="T1547">hat... </text:span><text:span text:style-name="T1552">I must remember to make use of </text:span><text:span text:style-name="T1549">them</text:span><text:span text:style-name="T1552"> from time to time.</text:span></text:p>
      <text:p text:style-name="P296"/>
      <text:p text:style-name="P298"><text:span text:style-name="T1553">Beruf: </text:span><text:span text:style-name="T1554">Schlauberger!</text:span></text:p>
      <text:p text:style-name="P299"><text:span text:style-name="T270">(1)</text:span> “California: so far from G*d, so near to Mexico.” <text:span text:style-name="T270">(2)</text:span> “America: so far from G*d, so near to Israel.” <text:span text:style-name="T270">(3)</text:span> “This <text:span text:style-name="T1555">story</text:span> has more holes than a French tart.” <text:span text:style-name="T1556">(4)</text:span><text:span text:style-name="T1557"> </text:span><text:span text:style-name="T1558">In </text:span><text:span text:style-name="T1559">the false-flag operation I call</text:span><text:span text:style-name="T1558"> </text:span><text:span text:style-name="T1560">Unternehmen „Konserven nach Gleiwitz,“</text:span><text:span text:style-name="T1561"> </text:span><text:span text:style-name="T1562">with </text:span><text:span text:style-name="T1563">which </text:span><text:span text:style-name="T1562">WWII was </text:span><text:span text:style-name="T1559">inaugurat</text:span><text:span text:style-name="T1522">ed</text:span><text:span text:style-name="T1559">,</text:span><text:span text:style-name="T1558"> the guy in charge </text:span><text:span text:style-name="T1557">of the deal </text:span><text:span text:style-name="T1558">was a fellow named </text:span><text:span text:style-name="T1560">Naujocks</text:span><text:span text:style-name="T1558">. </text:span><text:span text:style-name="T1555">I expect he did </text:span><text:span text:style-name="T1404">OK</text:span><text:span text:style-name="T1555"> out of it. N</text:span><text:span text:style-name="T1558">owadays, though, being a </text:span><text:span text:style-name="T1560">Naujocks</text:span><text:span text:style-name="T1558"> </text:span><text:span text:style-name="T1404">could </text:span><text:span text:style-name="T1546">conceivably </text:span><text:span text:style-name="T1404">be</text:span><text:span text:style-name="T1558"> no joke. </text:span><text:span text:style-name="T1556">(</text:span><text:span text:style-name="T1564">5</text:span><text:span text:style-name="T1556">)</text:span><text:span text:style-name="T1565"> </text:span><text:span text:style-name="T1566">W</text:span><text:span text:style-name="T1567">hich do you prefer: a regime of hoaxers or a regime of </text:span><text:span text:style-name="T1568">Hoxhas</text:span><text:span text:style-name="T1567">? Gentle Reader™, </text:span><text:span text:style-name="T1566">y</text:span><text:span text:style-name="T1567">ou pays yer money and you takes yer pick.</text:span><text:span text:style-name="T1569"> </text:span><text:span text:style-name="T1556">(</text:span><text:span text:style-name="T1570">6</text:span><text:span text:style-name="T1556">)</text:span><text:span text:style-name="T1565"> </text:span><text:span text:style-name="T1571">In the interstices between tectonic plates, there may be some freedom to be had.</text:span><text:span text:style-name="T1569"> </text:span><text:span text:style-name="T1556">(</text:span><text:span text:style-name="T1572">7</text:span><text:span text:style-name="T1556">)</text:span><text:span text:style-name="T1565"> </text:span><text:span text:style-name="T1573">« </text:span><text:span text:style-name="T1574">Au </text:span><text:span text:style-name="T1575">lager</text:span><text:span text:style-name="T1574"> comme a la guerre! »</text:span><text:span text:style-name="T1576"> </text:span><text:span text:style-name="T1577">(Credit </text:span><text:span text:style-name="T1578">an</text:span><text:span text:style-name="T1577"> unknown Russian nobleman on finding himself in the </text:span><text:span text:style-name="T1579">Solovetskys</text:span><text:span text:style-name="T1577"> </text:span><text:span text:style-name="T1580">after the Russian revolution). </text:span><text:span text:style-name="T1581">(8)</text:span><text:span text:style-name="T1582"> </text:span><text:span text:style-name="T1583">It is </text:span><text:span text:style-name="T1582">a </text:span><text:span text:style-name="T1583">comfort that I, </text:span><text:span text:style-name="T1584">both </text:span><text:span text:style-name="T1583">from repeated personal experience </text:span><text:span text:style-name="T1584">and from the news</text:span><text:span text:style-name="T1583">, see the US Government as </text:span><text:span text:style-name="T1584">a </text:span><text:span text:style-name="T1583">shabby </text:span><text:span text:style-name="T1584">train wreck</text:span><text:span text:style-name="T1583">.</text:span><text:span text:style-name="T1585"> </text:span><text:span text:style-name="T1586">(</text:span><text:span text:style-name="T1587">9</text:span><text:span text:style-name="T1586">)</text:span><text:span text:style-name="T1588"> </text:span><text:span text:style-name="T1589">We live in the land of </text:span><text:span text:style-name="T1590">the </text:span><text:span text:style-name="T1589">almighty lie. </text:span><text:span text:style-name="T1581">(</text:span><text:span text:style-name="T1591">10</text:span><text:span text:style-name="T1581">)</text:span><text:span text:style-name="T1582"> </text:span><text:span text:style-name="T1592">Q: Are the Blacks yr brothers or yr friends? A: They are my brothers! (In the Polish </text:span><text:span text:style-name="T1593">sense</text:span><text:span text:style-name="T1592">, Natch!) </text:span><text:span text:style-name="T1594">(11)</text:span><text:span text:style-name="T1595"> </text:span><text:span text:style-name="T1596">Not only do I not care whether I win or not but I don’t even know wh</text:span><text:span text:style-name="T1597">at </text:span><text:span text:style-name="T1596">the various factions </text:span><text:span text:style-name="T1597">stand for</text:span><text:span text:style-name="T1596">. A-and how’s that for impartiality, i.e., </text:span><text:span text:style-name="T1598">Fiat justicia, ruat coelum</text:span><text:span text:style-name="T1596">. </text:span><text:span text:style-name="T1594">(1</text:span><text:span text:style-name="T1599">2</text:span><text:span text:style-name="T1594">)</text:span><text:span text:style-name="T1595"> </text:span><text:span text:style-name="T1600">I’ve found it advisable to give the innocents at the USPS a wide berth, </text:span><text:span text:style-name="T1566">add</text:span><text:span text:style-name="T1601">ing</text:span><text:span text:style-name="T1593">:</text:span><text:span text:style-name="T1602"> </text:span><text:span text:style-name="T1600">“</text:span><text:span text:style-name="T1603">U-something!”</text:span><text:span text:style-name="T1596"> </text:span><text:span text:style-name="T1594">(1</text:span><text:span text:style-name="T1604">3</text:span><text:span text:style-name="T1594">)</text:span><text:span text:style-name="T1595"> </text:span><text:span text:style-name="T1605">Judging from the difficulty I’ve had in getting </text:span><text:span text:style-name="T1606">Dread Tyson the Corn-fed Golem wiv’ the On/Off Switch</text:span><text:span text:style-name="T1605">™</text:span><text:span text:style-name="T1606"> </text:span><text:span text:style-name="T1605">arrested for his crimes, he must have</text:span><text:span text:style-name="T1606"> one of them get-out-of-jail-</text:span><text:span text:style-name="T1607">free</text:span><text:span text:style-name="T1606"> cards. Imagining his, </text:span><text:span text:style-name="T1608">his family’s, </text:span><text:span text:style-name="T1605">and his associates’</text:span><text:span text:style-name="T1606"> predicament, I’m not interested...</text:span><text:span text:style-name="T1596"> </text:span><text:span text:style-name="T1594">(1</text:span><text:span text:style-name="T1609">4</text:span><text:span text:style-name="T1594">)</text:span><text:span text:style-name="T1595"> </text:span><text:span text:style-name="T1610">Never argue with the AI when you’re feeling tired (Credit The Jefferson Airplane, adapted).</text:span></text:p>
      <text:p text:style-name="P296"/>
      <text:p text:style-name="P300">I’ve a mind to <text:span text:style-name="T1611">start</text:span> a new section. <text:span text:style-name="T1612">F</text:span>ollowing, <text:span text:style-name="T58">Krokodil,</text:span> <text:span text:style-name="T1612">a</text:span> Soviet-era periodical <text:span text:style-name="T1612">which tolerated</text:span> <text:span text:style-name="T1613">some</text:span><text:span text:style-name="T1614"> </text:span>jokes at the expense of the <text:span text:style-name="T1611">Above</text:span>.</text:p>
      <text:p text:style-name="P300"><text:span text:style-name="T1612">H</text:span>ow about <text:span text:style-name="T58">Krokodil Krokodilovich</text:span> <text:span text:style-name="T1615">(Son of </text:span><text:span text:style-name="T1611">the </text:span><text:span text:style-name="T1615">crocodile)</text:span> <text:span text:style-name="T1616">Here’s a sample</text:span><text:span text:style-name="T1615">:</text:span></text:p>
      <text:p text:style-name="P301"/>
      <text:p text:style-name="P302"><text:span text:style-name="T1617">A left-wing luminary</text:span>, not a favorite person of mine, call<text:span text:style-name="T1618">s</text:span> AI <text:span text:style-name="T1619">a </text:span>fascist <text:span text:style-name="T1618">idea</text:span>. <text:span text:style-name="T1620">U</text:span>naware of the <text:span text:style-name="T1616">exact </text:span>meaning of fascism, <text:span text:style-name="T1621">without</text:span> even the most <text:span text:style-name="T1621">basic</text:span> understanding of AI, yet inspired by her <text:span text:style-name="T1622">and </text:span><text:span text:style-name="T1620">n</text:span>ot to be outdone <text:span text:style-name="T1623">I, </text:span><text:span text:style-name="T1624">nevertheless </text:span>venture to call <text:span text:style-name="T1622">the very idea of </text:span>agriculture fascist. A-and most <text:span text:style-name="T1625">farmers </text:span><text:span text:style-name="T1626">(except</text:span><text:span text:style-name="T1620">in’</text:span><text:span text:style-name="T1626"> the regenerative ones)</text:span>, crypto-fascist<text:span text:style-name="T1627">s</text:span>!</text:p>
      <text:p text:style-name="P303"/>
      <text:p text:style-name="P304">The Ukrainian people, poor things, fell for it. EuroMaidan, it <text:span text:style-name="T1628">was</text:span> called. <text:span text:style-name="T1629">S</text:span><text:span text:style-name="T1630">educed by</text:span><text:span text:style-name="T1628"> the prospect of joining </text:span><text:span text:style-name="T1631">the </text:span>European Union, <text:span text:style-name="T1629">t</text:span><text:span text:style-name="T1630">hey were</text:span><text:span text:style-name="T1632">. </text:span><text:span text:style-name="T1631">A</text:span> European Union <text:span text:style-name="T1633">already </text:span><text:span text:style-name="T1634">submerged</text:span> in mountains of Eurobutter, Euroveal, Europork (quite a lot of it about, I hear...), Eurolettuce, Eurochicken (<text:span text:style-name="T1635">H</text:span>ow <text:span text:style-name="T58">do</text:span> they expect to <text:span text:style-name="T1631">do another </text:span><text:span text:style-name="T1636">Ostfront</text:span> with <text:span text:style-name="T58">th</text:span><text:span text:style-name="T1637">is</text:span> lot?). <text:span text:style-name="T1638">A-and </text:span><text:span text:style-name="T1639">with </text:span><text:span text:style-name="T1638">the Ukraine </text:span><text:span text:style-name="T1634">itself </text:span><text:span text:style-name="T1640">a well-</text:span><text:span text:style-name="T1638">known breadbasket. Suuuuure. </text:span>Guys, I dunno… <text:span text:style-name="T1628">You’ve been sold a bill of … Euro</text:span><text:span text:style-name="T1634">g</text:span><text:span text:style-name="T1628">oods.</text:span></text:p>
      <text:p text:style-name="P305"/>
      <text:p text:style-name="P301">To close this mausoleum on a lighter note, an anecdote! <text:span text:style-name="T1641">I hear tell that t</text:span>he NSA, <text:span text:style-name="T1642">once </text:span>asked by Congress to <text:span text:style-name="T1643">report</text:span> the number of Americans monitored by th<text:span text:style-name="T1641">em</text:span>, repl<text:span text:style-name="T1642">ied</text:span> that <text:span text:style-name="T1644">they could </text:span><text:span text:style-name="T1641">not </text:span><text:span text:style-name="T1644">release the figure</text:span> as to do so would violate the privacy of the people concerned. <text:span text:style-name="T1645">Berg Not Lie™</text:span>.</text:p>
      <text:p text:style-name="P296"/>
      <text:p text:style-name="P306"><text:span text:style-name="T129">My last word in th</text:span><text:span text:style-name="T1646">is </text:span><text:span text:style-name="T129">kaleidoscope of </text:span><text:span text:style-name="T1647">nausea, </text:span><text:span text:style-name="T129">horror, and malarkey I call </text:span><text:span text:style-name="T788">Dispatches from the Manchurian Candidate Factory </text:span><text:span text:style-name="T1648">#</text:span><text:span text:style-name="T1649">4</text:span><text:span text:style-name="T1650">3</text:span><text:span text:style-name="T1651">:</text:span></text:p>
      <text:p text:style-name="P307"><text:span text:style-name="T1652">To </text:span><text:span text:style-name="T1653">Mr Collins, </text:span><text:span text:style-name="T1652">an “old country lawyer” (in the style of Sam Ervin, </text:span><text:span text:style-name="T1654">I bet</text:span><text:span text:style-name="T1652">): With yr YouTube piece </text:span><text:span text:style-name="T1655">in</text:span><text:span text:style-name="T1652"> </text:span><text:span text:style-name="T1656">Section 19</text:span><text:span text:style-name="T1652">, y</text:span><text:span text:style-name="T1653">ou’ve set my mind, and other parts, at ease. </text:span><text:span text:style-name="T1657">F</text:span><text:span text:style-name="T1653">rom the bottom of my, my, my</text:span><text:span text:style-name="T1658"> culpably weak bladder, </text:span><text:span text:style-name="T1659">I say</text:span><text:span text:style-name="T1658">:</text:span></text:p>
      <text:p text:style-name="P308">Thankyou!Thankyou!Thankyou!</text:p>
      <text:p text:style-name="P309"/>
      <text:p text:style-name="P310"><text:span text:style-name="T32">A valediction</text:span>:</text:p>
      <text:p text:style-name="P311">Hoping I remain yr Fair-haired Boy™, I am, Sir/Madam, yr Friendly Neighborhood Paranoid Schizophrenic™ (Better madman than made man, wot?™).</text:p>
      <text:p text:style-name="P311"><text:soft-page-break/>The only things I can say in my defense regarding the above &lt;weasel word warning&gt; inappropriate &lt;/weasel word warning&gt; statement: <text:span text:style-name="T270">1)</text:span> It is heartfelt and sincere, which confession likely aggravates my case. <text:span text:style-name="T270">2)</text:span> The keyword, part of the title of my book, <text:span text:style-name="T58">Schizophrenia Weaponized</text:span> (free download available), is central to what I hope will eventually become a scandal. <text:span text:style-name="T270">3)</text:span> It has the additional merit of being true (Credit Richard Nixon).</text:p>
      <text:p text:style-name="P312"/>
      <text:p text:style-name="P313">(signed)</text:p>
      <text:p text:style-name="P314"><text:span text:style-name="T1660">B</text:span><text:span text:style-name="T1661">ergendahl/Berg (as in Nuremberg)</text:span><text:span text:style-name="T1662"> “</text:span><text:span text:style-name="T1663">Simplizissimus </text:span><text:span text:style-name="T1664">der </text:span><text:span text:style-name="T1665">Kampfmuzhik</text:span><text:span text:style-name="T1666">™</text:span><text:span text:style-name="T1667">” </text:span><text:span text:style-name="T1668">H</text:span><text:span text:style-name="T1662">awkins</text:span></text:p>
      <text:p text:style-name="P315"/>
      <text:p text:style-name="P316">P.S. To my <text:span text:style-name="T1669">beloved </text:span>sister<text:span text:style-name="T1670">s,</text:span> Irene <text:span text:style-name="T1671">(upon whose enemies, confusion) and Colette Walczak (dead of cancer in 2018) and two other unfortunates as well, Mari Berg and </text:span><text:span text:style-name="T1672">Elmira Izmailova</text:span>: May our wordless tears, yours and mine, eventually prove invincible.</text:p>
      <text:p text:style-name="P317"/>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Nimbus Sans" svg:font-family="'Nimbus Sans'" style:font-family-generic="swiss"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loext:tab-stop-distance="0in" style:font-independent-line-spacing="false">
        <style:tab-stops/>
      </style:paragraph-properties>
      <style:text-properties style:use-window-font-color="true" loext:opacity="0%" style:font-name="Liberation Serif" fo:font-size="12pt" fo:language="en" fo:country="US" style:letter-kerning="true" style:font-name-asian="Noto Serif CJK SC" style:font-size-asian="10.5pt" style:language-asian="zh" style:country-asian="CN" style:font-name-complex="Noto Sans Devanagari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Noto Serif CJK SC" style:font-size-asian="10.5pt" style:language-asian="zh" style:country-asian="CN" style:font-name-complex="Noto Sans Devanagari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Noto Sans Devanagari1" style:font-family-complex="'Noto Sans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Noto Sans Devanagari" style:font-family-complex="'Noto Sans Devanagari'"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 style:font-family-complex="'Noto Sans Devanagari'" style:font-family-generic-complex="swiss"/>
    </style:style>
    <style:style style:name="Figure" style:family="paragraph" style:parent-style-name="Caption" style:class="extra"/>
    <style:style style:name="Frame_20_contents" style:display-name="Frame contents" style:family="paragraph" style:parent-style-name="Standard" style:class="extra"/>
    <style:style style:name="Heading_20_1" style:display-name="Heading 1" style:family="paragraph" style:parent-style-name="Heading" style:next-style-name="Text_20_body" style:default-outline-level="1" style:list-style-name="" style:class="chapter">
      <style:paragraph-properties fo:margin-top="0.1665in" fo:margin-bottom="0.0835in" style:contextual-spacing="false"/>
      <style:text-properties style:font-name="Liberation Serif" fo:font-family="'Liberation Serif'" style:font-family-generic="roman" style:font-pitch="variable" fo:font-size="24pt" fo:font-weight="bold" style:font-name-asian="Noto Serif CJK SC" style:font-family-asian="'Noto Serif CJK SC'" style:font-family-generic-asian="system" style:font-pitch-asian="variable" style:font-size-asian="24pt" style:font-weight-asian="bold" style:font-name-complex="Noto Sans Devanagari1" style:font-family-complex="'Noto Sans Devanagari'" style:font-family-generic-complex="system" style:font-pitch-complex="variable" style:font-size-complex="24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4.0299in" style:type="center"/>
          <style:tab-stop style:position="8.0598in" style:type="right"/>
        </style:tab-stops>
      </style:paragraph-properties>
    </style:style>
    <style:style style:name="Footer" style:family="paragraph" style:parent-style-name="Header_20_and_20_Footer" style:class="extra">
      <style:paragraph-properties text:number-lines="false" text:line-number="0">
        <style:tab-stops>
          <style:tab-stop style:position="4.0299in" style:type="center"/>
          <style:tab-stop style:position="8.0598in" style:type="right"/>
        </style:tab-stops>
      </style:paragraph-properties>
    </style:style>
    <style:style style:name="Illustration" style:family="paragraph" style:parent-style-name="Caption" style:class="extra"/>
    <style:style style:name="Table_20_Contents" style:display-name="Table Contents" style:family="paragraph" style:parent-style-name="Standard" style:class="extra">
      <style:paragraph-properties fo:orphans="0" fo:widows="0" text:number-lines="false" text:line-number="0"/>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text-properties fo:color="#000080" loext:opacity="100%" style:text-underline-style="solid" style:text-underline-width="auto" style:text-underline-color="font-color"/>
    </style:style>
    <style:style style:name="Numbering_20_Symbols" style:display-name="Numbering Symbols" style:family="text"/>
    <style:style style:name="Line_20_numbering" style:display-name="Line numbering" style:family="text"/>
    <style:style style:name="Strong_20_Emphasis" style:display-name="Strong Emphasis" style:family="text">
      <style:text-properties fo:font-weight="bold" style:font-weight-asian="bold" style:font-weight-complex="bold"/>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background-color="transparent" draw:fill="none" draw:fill-color="#729fcf" fo:padding="0.0591in" fo:border="0.06pt solid #00000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style-name="Line_20_numbering" text:number-lines="false" text:offset="0.1965in" style:num-format="1" text:number-position="left" text:increment="5"/>
    <style:style style:name="Default_20_Style.1" style:display-name="Default Style.1" style:family="table-cell">
      <style:table-cell-properties fo:border-left="0.51pt solid #000000" fo:border-top="0.51pt solid #000000" fo:border-bottom="0.51pt solid #000000"/>
      <style:text-properties/>
    </style:style>
    <style:style style:name="Default_20_Style.2" style:display-name="Default Style.2" style:family="table-cell">
      <style:table-cell-properties fo:border-left="0.51pt solid #000000" fo:border-bottom="0.51pt solid #000000"/>
      <style:text-properties/>
    </style:style>
    <style:style style:name="Default_20_Style.3" style:display-name="Default Style.3" style:family="table-cell">
      <style:table-cell-properties fo:border-left="0.51pt solid #000000" fo:border-bottom="0.51pt solid #000000"/>
      <style:text-properties/>
    </style:style>
    <style:style style:name="Default_20_Style.4" style:display-name="Default Style.4" style:family="table-cell">
      <style:table-cell-properties fo:border-left="0.51pt solid #000000" fo:border-right="0.51pt solid #000000" fo:border-bottom="0.51pt solid #000000"/>
      <style:text-properties/>
    </style:style>
    <style:style style:name="Default_20_Style.5" style:display-name="Default Style.5" style:family="table-cell">
      <style:table-cell-properties fo:border-left="0.51pt solid #000000" fo:border-bottom="0.51pt solid #000000"/>
      <style:text-properties/>
    </style:style>
    <style:style style:name="Default_20_Style.6" style:display-name="Default Style.6" style:family="table-cell">
      <style:table-cell-properties fo:border-left="0.51pt solid #000000" fo:border-bottom="0.51pt solid #000000"/>
      <style:text-properties/>
    </style:style>
    <style:style style:name="Default_20_Style.7" style:display-name="Default Style.7" style:family="table-cell">
      <style:table-cell-properties fo:border-left="0.51pt solid #000000" fo:border-bottom="0.51pt solid #000000"/>
      <style:text-properties/>
    </style:style>
    <style:style style:name="Default_20_Style.8" style:display-name="Default Style.8" style:family="table-cell">
      <style:table-cell-properties fo:border-left="0.51pt solid #000000" fo:border-bottom="0.51pt solid #000000"/>
      <style:text-properties/>
    </style:style>
    <style:style style:name="Default_20_Style.9" style:display-name="Default Style.9" style:family="table-cell">
      <style:table-cell-properties fo:border-left="0.51pt solid #000000" fo:border-bottom="0.51pt solid #000000"/>
      <style:text-properties/>
    </style:style>
    <style:style style:name="Default_20_Style.10" style:display-name="Default Style.10" style:family="table-cell">
      <style:table-cell-properties fo:border-left="0.51pt solid #000000" fo:border-right="0.51pt solid #000000" fo:border-bottom="0.51pt solid #000000"/>
      <style:text-properties/>
    </style:style>
    <style:style style:name="Default_20_Style.11" style:display-name="Default Style.11" style:family="table-cell">
      <style:table-cell-properties fo:border-left="0.51pt solid #000000" fo:border-top="0.51pt solid #000000" fo:border-bottom="0.51pt solid #000000"/>
      <style:text-properties/>
    </style:style>
    <style:style style:name="Default_20_Style.12" style:display-name="Default Style.12" style:family="table-cell">
      <style:table-cell-properties fo:border-left="0.51pt solid #000000" fo:border-right="0.51pt solid #000000" fo:border-top="0.51pt solid #000000" fo:border-bottom="0.51pt solid #000000"/>
      <style:text-properties/>
    </style:style>
    <style:style style:name="Default_20_Style.13" style:display-name="Default Style.13" style:family="table-cell">
      <style:table-cell-properties fo:border-left="0.51pt solid #000000" fo:border-bottom="0.51pt solid #000000"/>
      <style:text-properties/>
    </style:style>
    <style:style style:name="Default_20_Style.14" style:display-name="Default Style.14" style:family="table-cell">
      <style:table-cell-properties fo:border-left="0.51pt solid #000000" fo:border-right="0.51pt solid #000000" fo:border-bottom="0.51pt solid #000000"/>
      <style:text-properties/>
    </style:style>
    <style:style style:name="Default_20_Style.15" style:display-name="Default Style.15" style:family="table-cell">
      <style:table-cell-properties fo:border-left="0.51pt solid #000000" fo:border-top="0.51pt solid #000000" fo:border-bottom="0.51pt solid #000000"/>
      <style:text-properties/>
    </style:style>
    <style:style style:name="Default_20_Style.16" style:display-name="Default Style.16" style:family="table-cell">
      <style:table-cell-properties fo:border-left="0.51pt solid #000000" fo:border-bottom="0.51pt solid #000000"/>
      <style:text-properties/>
    </style:style>
    <table:table-template table:name="Default Style" table:first-row-end-column="row" table:first-row-start-column="row" table:last-row-end-column="row" table:last-row-start-column="row">
      <table:first-row table:style-name="Default_20_Style.1"/>
      <table:last-row table:style-name="Default_20_Style.2"/>
      <table:first-column table:style-name="Default_20_Style.3"/>
      <table:last-column table:style-name="Default_20_Style.4"/>
      <table:body table:style-name="Default_20_Style.9"/>
      <table:even-rows table:style-name="Default_20_Style.5"/>
      <table:odd-rows table:style-name="Default_20_Style.6"/>
      <table:even-columns table:style-name="Default_20_Style.7"/>
      <table:odd-columns table:style-name="Default_20_Style.8"/>
      <table:background table:style-name="Default_20_Style.10"/>
      <loext:first-row-even-column table:style-name="Default_20_Style.15"/>
      <loext:last-row-even-column table:style-name="Default_20_Style.16"/>
      <loext:first-row-end-column table:style-name="Default_20_Style.12"/>
      <loext:first-row-start-column table:style-name="Default_20_Style.11"/>
      <loext:last-row-end-column table:style-name="Default_20_Style.14"/>
      <loext:last-row-start-column table:style-name="Default_20_Style.13"/>
    </table:table-templat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text-properties officeooo:paragraph-rsid="0a85277c"/>
    </style:style>
    <style:page-layout style:name="Mpm1">
      <style:page-layout-properties fo:page-width="8.5in" fo:page-height="11in" style:num-format="1" style:print-orientation="portrait" fo:margin-top="0.2201in" fo:margin-bottom="0.2201in" fo:margin-left="0.2201in" fo:margin-right="0.2201in" style:writing-mode="lr-tb" style:layout-grid-color="#c0c0c0" style:layout-grid-lines="44" style:layout-grid-base-height="0.2165in" style:layout-grid-ruby-height="0in" style:layout-grid-mode="none" style:layout-grid-ruby-below="false" style:layout-grid-print="true" style:layout-grid-display="true" style:layout-grid-base-width="0.1457in" style:layout-grid-snap-to="true" style:footnote-max-height="0in" loext:margin-gutter="0in">
        <style:columns fo:column-count="1" fo:column-gap="0in"/>
        <style:footnote-sep style:width="0.0071in" style:distance-before-sep="0.0398in" style:distance-after-sep="0.0398in" style:line-style="solid" style:adjustment="left" style:rel-width="25%" style:color="#000000"/>
      </style:page-layout-properties>
      <style:header-style/>
      <style:footer-style>
        <style:header-footer-properties fo:min-height="0in" fo:margin-left="0in" fo:margin-right="0in" fo:margin-top="0.1965in" fo:background-color="transparent"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bookmark-start text:name="PageNumWizard_FOOTER_Default Page Style3"/><text:page-number text:select-page="current">13</text:page-number><text:bookmark-end text:name="PageNumWizard_FOOTER_Default Page Style3"/></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5-01-08T15:31:46.056741705</meta:creation-date>
    <dc:title>20250108 HSH_v01</dc:title>
    <meta:editing-duration>P249DT5H20M59S</meta:editing-duration>
    <meta:editing-cycles>5141</meta:editing-cycles>
    <meta:generator>LibreOffice/25.2.7.2$Linux_X86_64 LibreOffice_project/520$Build-2</meta:generator>
    <dc:date>2026-08-08T17:35:42.931587861</dc:date>
    <meta:print-date>2026-08-08T17:34:19.364387631</meta:print-date>
    <meta:printed-by>PDF files</meta:printed-by>
    <meta:document-statistic meta:table-count="1" meta:image-count="8" meta:object-count="0" meta:page-count="13" meta:paragraph-count="262" meta:word-count="12719" meta:character-count="75096" meta:non-whitespace-character-count="62345"/>
    <meta:template xlink:type="simple" xlink:actuate="onRequest" xlink:title="20250108 HSH_v01" xlink:href="../../../home/berg/Documents/01%20Agitprop/07%20Newsletter-emails/home/bergie/Templates/20250108%20HSH_v01.ott" meta:date="2025-01-08T15:31:44.956042830"/>
  </office:meta>
</office:document-meta>
</file>